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vps_processen"/><text:bookmark-start text:name="__RefHeading___welke_processen_draaien_er_1"/><text:bookmark-start text:name="welke_processen_draaien_er"/>Welke processen draaien er<text:bookmark-end text:name="__RefHeading___welke_processen_draaien_er_1"/><text:bookmark-end text:name="welke_processen_draaien_er"/></text:h>
      <text:list text:style-name="List_20_1" text:continue-numbering="false">
        <text:list-item>
          <text:p text:style-name="LastListParagraph_List_20_1_Content_First"> <text:span text:style-name="Strong_20_Emphasis">welke processen zijn er gestart</text:span><text:line-break/></text:p>
        </text:list-item>
      </text:list>
      <text:p text:style-name="Text_20_body">1. log in met putty (ssh) op de betreffende vps<text:line-break/>
2. voer het onderstaande commando uit:<text:line-break/></text:p>
      <text:p text:style-name="Preformatted_20_Text">[root@vpsX ~]# ps -ef | less<text:s text:c="3"/>(doorgaan met spatie voor meer output, Q om te stoppen)</text:p>
      <text:p text:style-name="Preformatted_20_Text">UID<text:s text:c="8"/>PID<text:s text:c="2"/>PPID<text:s text:c="2"/>C STIME TTY<text:s text:c="10"/>TIME CMD<text:line-break/>root<text:s text:c="9"/>1<text:s text:c="5"/>0<text:s text:c="2"/>0 11:24 ?<text:s text:c="8"/>00:00:04 /usr/lib/systemd/systemd --switched-root --system --deserialize 22<text:line-break/>root<text:s text:c="9"/>2<text:s text:c="5"/>0<text:s text:c="2"/>0 11:24 ?<text:s text:c="8"/>00:00:00 [kthreadd]<text:line-break/>root<text:s text:c="9"/>3<text:s text:c="5"/>2<text:s text:c="2"/>0 11:24 ?<text:s text:c="8"/>00:00:00 [ksoftirqd/0]<text:line-break/>root<text:s text:c="9"/>5<text:s text:c="5"/>2<text:s text:c="2"/>0 11:24 ?<text:s text:c="8"/>00:00:00 [kworker/0:0H]<text:line-break/>root<text:s text:c="9"/>7<text:s text:c="5"/>2<text:s text:c="2"/>0 11:24 ?<text:s text:c="8"/>00:00:00 [migration/0]<text:line-break/>root<text:s text:c="9"/>8<text:s text:c="5"/>2<text:s text:c="2"/>0 11:24 ?<text:s text:c="8"/>00:00:00 [rcu_bh]</text:p>
      <text:p text:style-name="Text_20_body">of<text:line-break/></text:p>
      <text:p text:style-name="Preformatted_20_Text">[root@vpsX ~]# ps -ef | grep httpd</text:p>
      <text:p text:style-name="Text_20_body"> root      1161     1  0 11:24 ?        00:00:00 /usr/sbin/httpd -DFOREGROUND
 apache    2025  1161  0 11:25 ?        00:00:00 /usr/sbin/httpd -DFOREGROUND
 apache    2026  1161  0 11:25 ?        00:00:00 /usr/sbin/httpd -DFOREGROUND
 apache    2027  1161  0 11:25 ?        00:00:02 /usr/sbin/httpd -DFOREGROUND
 apache    2028  1161  0 11:25 ?        00:00:02 /usr/sbin/httpd -DFOREGROUND
 apache    2031  1161  0 11:25 ?        00:00:02 /usr/sbin/httpd -DFOREGROUND
 apache    4892  1161  0 11:25 ?        00:00:02 /usr/sbin/httpd -DFOREGROUND
 root     25113  3914  0 12:16 pts/0    00:00:00 grep –color=auto httpd</text:p>
      <text:list text:style-name="List_20_1" text:continue-numbering="false">
        <text:list-item>
          <text:p text:style-name="LastListParagraph_List_20_1_Content_First"> <text:span text:style-name="Strong_20_Emphasis">welke processen gebruiken veel cpu en/of memory</text:span><text:line-break/></text:p>
        </text:list-item>
      </text:list>
      <text:p text:style-name="Text_20_body">1. log in met putty (ssh) op de betreffende vps<text:line-break/>
2. voer het onderstaande commando uit:<text:line-break/></text:p>
      <text:p text:style-name="Preformatted_20_Text">[root@vpsX ~]# top</text:p>
      <text:p text:style-name="Preformatted_20_Text">top - 12:03:30 up 38 min,<text:s text:c="2"/>1 user,<text:s text:c="2"/>load average: 0.15, 0.20, 0.23<text:line-break/>Tasks: 153 total,<text:s text:c="3"/>4 running, 149 sleeping,<text:s text:c="3"/>0 stopped,<text:s text:c="3"/>0 zombie<text:line-break/>%Cpu(s):<text:s text:c="2"/>2.8 us,<text:s text:c="2"/>0.8 sy,<text:s text:c="2"/>0.0 ni, 96.1 id,<text:s text:c="2"/>0.0 wa,<text:s text:c="2"/>0.0 hi,<text:s text:c="2"/>0.2 si,<text:s text:c="2"/>0.0 st<text:line-break/>KiB Mem :<text:s text:c="2"/>1873044 total,<text:s text:c="3"/>173348 free,<text:s text:c="2"/>1062308 used,<text:s text:c="3"/>637388 buff/cache<text:line-break/>KiB Swap:<text:s text:c="2"/>1081340 total,<text:s text:c="2"/>1005052 free,<text:s text:c="4"/>76288 used.<text:s text:c="3"/>483548 avail Mem<text:line-break/><text:line-break/>PID<text:s text:c="3"/>USER<text:s text:c="6"/>PR<text:s text:c="2"/>NI<text:s text:c="4"/>VIRT<text:s text:c="4"/>RES<text:s text:c="4"/>SHR S<text:s text:c="2"/>%CPU %MEM<text:s text:c="5"/>TIME+ COMMAND<text:line-break/>14854 forh1ja+<text:s text:c="2"/>20<text:s text:c="3"/>0<text:s text:c="2"/>597128<text:s text:c="2"/>32708<text:s text:c="2"/>11196 R<text:s text:c="3"/>6.0<text:s text:c="2"/>1.7<text:s text:c="3"/>0:00.18 php-fpm<text:line-break/><text:s text:c="4"/>1 root<text:s text:c="6"/>20<text:s text:c="3"/>0<text:s text:c="2"/>128272<text:s text:c="3"/>4420<text:s text:c="3"/>2648 S<text:s text:c="3"/>0.0<text:s text:c="2"/>0.2<text:s text:c="3"/>0:03.21 systemd<text:line-break/>15453 ftp-mar+<text:s text:c="2"/>20<text:s text:c="3"/>0<text:s text:c="2"/>687912<text:s text:c="2"/>59180<text:s text:c="2"/>32060 S<text:s text:c="2"/>22.9<text:s text:c="2"/>3.2<text:s text:c="3"/>0:00.95 php-fpm<text:line-break/>15473 ftp-mar+<text:s text:c="2"/>20<text:s text:c="3"/>0<text:s text:c="2"/>601152<text:s text:c="2"/>54920<text:s text:c="2"/>29064 S<text:s text:c="2"/>22.9<text:s text:c="2"/>2.9<text:s text:c="3"/>0:00.69 php-fpm<text:line-break/>15499 root<text:s text:c="6"/>30<text:s text:c="2"/>10<text:s text:c="2"/>366360<text:s text:c="2"/>28244<text:s text:c="2"/>16332 S<text:s text:c="3"/>8.3<text:s text:c="2"/>1.5<text:s text:c="3"/>0:00.25 sw-engine<text:line-break/>15512 root<text:s text:c="6"/>30<text:s text:c="2"/>10<text:s text:c="2"/>243092<text:s text:c="2"/>21916<text:s text:c="3"/>7956 S<text:s text:c="3"/>7.6<text:s text:c="2"/>1.2<text:s text:c="3"/>0:00.23 pum_worker<text:line-break/>15509 root<text:s text:c="6"/>30<text:s text:c="2"/>10<text:s text:c="2"/>366372<text:s text:c="2"/>28264<text:s text:c="2"/>16352 S<text:s text:c="3"/>5.6<text:s text:c="2"/>1.5<text:s text:c="3"/>0:00.17 sw-engine<text:line-break/>15515 root<text:s text:c="6"/>30<text:s text:c="2"/>10<text:s text:c="2"/>212272<text:s text:c="2"/>17040<text:s text:c="3"/>6472 R<text:s text:c="3"/>4.3<text:s text:c="2"/>0.9<text:s text:c="3"/>0:00.13 yum<text:line-break/> 1878 mysql<text:s text:c="5"/>20<text:s text:c="3"/>0 1647960 150380<text:s text:c="3"/>5968 S<text:s text:c="3"/>3.7<text:s text:c="2"/>8.0<text:s text:c="3"/>0:21.14 mysqld<text:line-break/> </text:p>
      <text:list text:style-name="List_20_1" text:continue-numbering="false">
        <text:list-item>
          <text:p text:style-name="LastListParagraph_List_20_1_Content_First"> <text:span text:style-name="Strong_20_Emphasis">stop een verdacht process (veel cpu/mem, en het werkt niet goed)</text:span><text:line-break/></text:p>
        </text:list-item>
      </text:list>
      <text:p text:style-name="Preformatted_20_Text"><text:s text:c="2"/>[root@vpsX ~]# kill -9 1551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vps_processen</dc:title>
  </office:meta>
</office:document-meta>
</file>