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0c22108054fa955f7c77e14a7803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toolkit"/><text:bookmark-start text:name="__RefHeading___hebreeuwse_gereedschapskist_1"/><text:bookmark-start text:name="hebreeuwse_gereedschapskist"/>Hebreeuwse Gereedschapskist<text:bookmark-end text:name="__RefHeading___hebreeuwse_gereedschapskist_1"/><text:bookmark-end text:name="hebreeuwse_gereedschapskist"/></text:h>
      <text:h text:style-name="Heading_20_5" text:outline-level="5"><text:bookmark-start text:name="__RefHeading___weten_wat_het_betekent_door_te_leren_wat_het_toen_betekende_2"/><text:bookmark-start text:name="weten_wat_het_betekent_door_te_leren_wat_het_toen_betekende"/>Weten wat het betekent door te leren wat het toen betekende<text:bookmark-end text:name="__RefHeading___weten_wat_het_betekent_door_te_leren_wat_het_toen_betekende_2"/><text:bookmark-end text:name="weten_wat_het_betekent_door_te_leren_wat_het_toen_betekende"/></text:h>
      <text:p text:style-name="Text_20_body"><draw:frame draw:style-name="media" draw:name="0" text:anchor-type="as-char" draw:z-index="0" svg:width="5.2916666666667cm" svg:height="3.96875cm"><draw:image xlink:href="Pictures/e30c22108054fa955f7c77e14a780356.jpg" xlink:type="simple" xlink:show="embed" xlink:actuate="onLoad"/></draw:frame></text:p>
      <text:p text:style-name="Text_20_body">Als je de Schriften door Hebreeuwse ogen wilt bekijken en het wereldbeeld wilt bezitten dat Yeshua en de apostelen hadden toen ze de Schriften bestudeerden, dan zijn hieronder fundamentele 'hulpmiddelen' waarmee je je goed vertrouwd zult moeten maken.</text:p>
      <text:p text:style-name="Text_20_body"><text:span text:style-name="Strong_20_Emphasis">1.</text:span> <text:a xlink:type="simple" xlink:href="https://studie.famvisser.net/doku.php?id=pardes" text:style-name="Internet_20_link" text:visited-style-name="Visited_20_Internet_20_Link">PaRDeS</text:a> (P'shat, Remez, D'rash, So'od). De vier niveaus van Bijbelse interpretatie; lagen van een ui; allemaal tegelijkertijd waar. Een praktische kennis van <text:span text:style-name="Strong_20_Emphasis">PaRDeS</text:span> is essentieel om een grondig Hebreeuws begrip van de Bijbel te krijgen.</text:p>
      <text:p text:style-name="Text_20_body"><text:span text:style-name="Strong_20_Emphasis">2. Namen</text:span> zijn nooit alleen namen.</text:p>
      <text:p text:style-name="Text_20_body">Bijvoorbeeld: Abraham “Vader van vele volken” ,Moshé “uit het water getrokken” of Yeshoea “YHWH redt”</text:p>
      <text:p text:style-name="Text_20_body"><text:span text:style-name="Strong_20_Emphasis">3. Plaatsen</text:span> zijn nooit alleen plaatsen.</text:p>
      <text:p text:style-name="Text_20_body">Bijvoorbeeld: Mitzraïm (Egypte) “benauwdheid, engte, onderdrukking”</text:p>
      <text:p text:style-name="Text_20_body"><text:span text:style-name="Strong_20_Emphasis">4. Getallen</text:span> zijn zelden alleen getallen. Vaak vertellen getallen ook een verhaal (<text:a xlink:type="simple" xlink:href="https://studie.famvisser.net/doku.php?id=gematria" text:style-name="Internet_20_link" text:visited-style-name="Visited_20_Internet_20_Link">Gematria</text:a>). </text:p>
      <text:p text:style-name="Text_20_body">Bijvoorbeeld de 70 volken na Noach, de 70 die met Jakob naar Egypte gingen, de 70 oudsten op de berg, 70 sanhedrin leden, 70 discipelen die Jesjoea uitzond.</text:p>
      <text:p text:style-name="Text_20_body"><text:span text:style-name="Strong_20_Emphasis">5.</text:span> <text:span text:style-name="Emphasis">Gezerah Shavah</text:span> (<text:span text:style-name="Strong_20_Emphasis">tekstverwijzingen</text:span>) - het oude referentiesysteem en hoe Bijbelse schrijvers vaak verwijzen naar andere bijbelse passages. Een fundamentele manier waarop Bijbelse schrijvers het punt (gedachte of principe) dat ze wilden maken  die ze wilden over structureerden en versterkten.</text:p>
      <text:p text:style-name="Text_20_body">Bijvoorbeeld: <text:a xlink:type="simple" xlink:href="https://studie.famvisser.net/doku.php?id=johannes1" text:style-name="Internet_20_link" text:visited-style-name="Visited_20_Internet_20_Link">Johannes 1:1</text:a> In den beginne <text:a xlink:type="simple" xlink:href="https://studie.famvisser.net/doku.php?id=genesis1" text:style-name="Internet_20_link" text:visited-style-name="Visited_20_Internet_20_Link">Genesis 1:1</text:a> was het Woord …</text:p>
      <text:p text:style-name="Text_20_body"><text:span text:style-name="Strong_20_Emphasis">6.</text:span> <text:span text:style-name="Emphasis">Kal V'chomer</text:span> (lett. “<text:span text:style-name="Strong_20_Emphasis">licht en zwaar</text:span>”). Een principe van schriftuurlijke interpretatie waarbij een conclusie wordt getrokken van een minder belangrijke veronderstelling (theorie, hypothese) of meer milde voorwaarde (licht) naar een belangrijke of striktere voorwaarde (zwaar) of vice versa. Een <text:span text:style-name="Emphasis">a fortiori</text:span> argument. In het gewone taalgebruik, “des te meer …” of “sterker nog”.</text:p>
      <text:p text:style-name="Text_20_body">Bijvoorbeeld: <text:a xlink:type="simple" xlink:href="https://studie.famvisser.net/doku.php?id=hebreeen" text:style-name="Internet_20_link" text:visited-style-name="Visited_20_Internet_20_Link">Hebreeën 9:13-14</text:a> Want als [reeds] het bloed van bokken en stieren en de besprenging met de as der vaars hen, die verontreinigd zijn, heiligt, zodat zij naar het vlees gereinigd worden, <text:span text:style-name="Strong_20_Emphasis">Hoeveel te meer</text:span> zal het bloed van Christus, die door de eeuwige Geest Zichzelf als een smetteloos offer aan God gebracht heeft, ons bewustzijn reinigen van dode werken, om de levende God te dienen?</text:p>
      <text:p text:style-name="Text_20_body"><text:span text:style-name="Strong_20_Emphasis">7.</text:span> De <text:span text:style-name="Emphasis"><text:span text:style-name="Strong_20_Emphasis">Mesorah</text:span></text:span>, de geaccepteerde en gezaghebbende buiten-Bijbelse mondelinge en schriftelijke tradities. De verhalen en gebeurtenissen die samengaan met de overdracht van het joodse geloof van de ene generatie op de andere.</text:p>
      <text:p text:style-name="Text_20_body">Bijvoorbeeld: Stefanus zegt in <text:a xlink:type="simple" xlink:href="https://studie.famvisser.net/doku.php?id=handelingen7" text:style-name="Internet_20_link" text:visited-style-name="Visited_20_Internet_20_Link">Handelingen 7:53</text:a> dat zij (de religieuze leiders) de wet op beschikking van engelen hebben ontvangen. Maar in <text:a xlink:type="simple" xlink:href="https://studie.famvisser.net/doku.php?id=exodus31" text:style-name="Internet_20_link" text:visited-style-name="Visited_20_Internet_20_Link">Exodus 31:18</text:a> staat dat Hij (God) de tafelen beschreven door de vinger Gods aan Mozes gaf.</text:p>
      <text:p text:style-name="Text_20_body"><text:span text:style-name="Strong_20_Emphasis">8. Versterking van  het totaal</text:span>. Het geheel is groter dan de som van de afzonderlijke delen. Het is noodzakelijk om te begrijpen dat het Hebreeuwse denken niet-dualistisch is ('zowel/en plus meer' denken). <text:span text:style-name="Emphasis">Elu v’elu divrei Elohim chayim</text:span> (Dit <text:span text:style-name="Emphasis">en</text:span> Deze zijn de worden van de Levende God)!</text:p>
      <text:p text:style-name="Text_20_body"><text:span text:style-name="Strong_20_Emphasis">9. Fractals</text:span> – als je een deel hebt (van de tekst, één portie), dat is het geheel hebben</text:p>
      <text:p text:style-name="Text_20_body">Zie: <text:a xlink:type="simple" xlink:href="https://nl.wikipedia.org/wiki/Fractal" text:style-name="Internet_20_link" text:visited-style-name="Visited_20_Internet_20_Link">https://nl.wikipedia.org/wiki/Fractal</text:a></text:p>
      <text:p text:style-name="Text_20_body"><text:span text:style-name="Strong_20_Emphasis">10. Tijd is cyclisch</text:span>, een zich herhalend patroon dat in kracht of sterkte toeneemt. Een progressieve spiraal van fractals (in tegenstelling tot lineair). Tijd is NIET lineair in het Hebreeuwse wereldbeeld.</text:p>
      <text:p text:style-name="Text_20_body"><text:span text:style-name="Strong_20_Emphasis">11. <text:span text:style-name="Emphasis">Moadiem</text:span></text:span>, Kennis en begrip van de Hebreeuwse kalender, Bijbelse feesten, tempel en synagoge lezingen (<text:span text:style-name="Emphasis">Parasha</text:span>)</text:p>
      <text:p text:style-name="Text_20_body"><text:span text:style-name="Strong_20_Emphasis">12.</text:span> Zoals hieronder, zo hierboven. Zo boven zo beneden (gelijk in de hemel, zo ook op aarde)</text:p>
      <text:p text:style-name="Text_20_body"><text:a xlink:type="simple" xlink:href="https://studie.famvisser.net/doku.php?id=mattheus19" text:style-name="Internet_20_link" text:visited-style-name="Visited_20_Internet_20_Link">Mattheüs 18:18</text:a> Voorwaar, Ik zeg u, al wat gij op aarde bindt, zal gebonden zijn in de hemel, en al wat gij op aarde ontbindt, zal ontbonden zijn in de hemel.</text:p>
      <text:p text:style-name="Text_20_body"><text:span text:style-name="Strong_20_Emphasis">13. De regel van primeurs</text:span>, de eerste keer</text:p>
      <text:p text:style-name="Text_20_body">Bijvoorbeeld: Jochebed zag dat het kind (Mozes) schoon, Ki Tov, was <text:a xlink:type="simple" xlink:href="https://studie.famvisser.net/doku.php?id=exodus2:2" text:style-name="Internet_20_link" text:visited-style-name="Visited_20_Internet_20_Link">2</text:a>. verwijst naar <text:a xlink:type="simple" xlink:href="https://studie.famvisser.net/doku.php?id=genesis1" text:style-name="Internet_20_link" text:visited-style-name="Visited_20_Internet_20_Link">Genesis 1:4</text:a> En God zag, dat het licht, Ki Tov, goed was.</text:p>
      <text:p text:style-name="Text_20_body"><text:span text:style-name="Strong_20_Emphasis">14. Laatste in actie is eerste in gedachte.</text:span></text:p>
      <text:p text:style-name="Text_20_body"><text:a xlink:type="simple" xlink:href="https://studie.famvisser.net/doku.php?id=mattheus5" text:style-name="Internet_20_link" text:visited-style-name="Visited_20_Internet_20_Link">Mattheüs 5</text:a>, de zaligsprekingen.</text:p>
      <text:p text:style-name="Text_20_body"><text:span text:style-name="Strong_20_Emphasis">15. Afdaling omwille van de beklimming</text:span>; rennen en terugkeren; expansie en krimp; <text:span text:style-name="Emphasis">Chasadim</text:span> en <text:span text:style-name="Emphasis">Gevurot</text:span>. (een stap achterwaards om twee stappen voorwaards te gaan)</text:p>
      <text:p text:style-name="Text_20_body">Jozef, als favoriete zoon van zijn vader, een slaaf in Egypte, om onderkoning te worden.</text:p>
      <text:p text:style-name="Text_20_body"><text:span text:style-name="Strong_20_Emphasis">16. Verborgen om bekend te worden gemaakt</text:span>; verborgen om te worden onthuld</text:p>
      <text:p text:style-name="Text_20_body"><text:a xlink:type="simple" xlink:href="https://studie.famvisser.net/doku.php?id=markus4" text:style-name="Internet_20_link" text:visited-style-name="Visited_20_Internet_20_Link">Markus 4:22</text:a> Want er is niets verborgen, dan om geopenbaard te worden, of aan het oog onttrokken, dan om in het openbaar te komen.</text:p>
      <text:p text:style-name="Text_20_body"><text:span text:style-name="Strong_20_Emphasis">17.</text:span> Het concept van <text:span text:style-name="Emphasis"><text:span text:style-name="Strong_20_Emphasis">Tikkun Olam</text:span></text:span> - het herstel van de wereld en onze rol daarin.</text:p>
      <text:p text:style-name="Text_20_body">Bijvoorbeeld: 
<text:line-break/>Jozef en zijn broers hersteld toen zij naar Egypte gingen.
<text:line-break/>3000 stierven er bij de Sinaï bij het geven van de tafelen, 3000 kwamen er tot geloof met Shavoeot.
<text:line-break/><text:a xlink:type="simple" xlink:href="https://studie.famvisser.net/doku.php?id=handelingen3" text:style-name="Internet_20_link" text:visited-style-name="Visited_20_Internet_20_Link">Handelingen 3:16</text:a> En op het geloof in zijn naam heeft zijn naam deze, die gij ziet en kent, sterk gemaakt; en het geloof door Hem heeft hem dit volkomen herstel gegeven in uw aller tegenwoordigheid.</text:p>
      <text:p text:style-name="Text_20_body"><text:span text:style-name="Strong_20_Emphasis"> 18. Hebreeuwse idioom</text:span> (taaleigen woorden). Het kennen van idiomen uit de eerste eeuw kan niet genoeg worden benadrukt. Tragische resultaten kunnen optreden wanneer iemand een idioom van de ene taal in een andere taal interpreteert en vertaalt als een letterlijk feit </text:p>
      <text:p text:style-name="Text_20_body">Bijvoorbeeld: “het regent pijpestelen” “een oogje in het zeil houden” “iemand de oren afzagen”)</text:p>
      <text:p text:style-name="Text_20_body"><text:span text:style-name="Strong_20_Emphasis"> 19.</text:span> <text:span text:style-name="Emphasis">Mida Kineged Mida</text:span> (“<text:span text:style-name="Strong_20_Emphasis">maat voor maat</text:span>”). Een fundamenteel werkingsprincipe in het universum dat zich keer op keer openbaart in de Bijbel. </text:p>
      <text:p text:style-name="Text_20_body">Zie <text:a xlink:type="simple" xlink:href="https://studie.famvisser.net/doku.php?id=mattheus7" text:style-name="Internet_20_link" text:visited-style-name="Visited_20_Internet_20_Link">Mattheüs 7:1-2</text:a> 1 Oordeelt niet, opdat gij niet geoordeeld wordt; 2 Want met het oordeel, waarmede gij oordeelt, zult gij geoordeeld worden, en met de maat, waarmede gij meet, zal u gemeten worden.</text:p>
      <text:p text:style-name="Horizontal_20_Line"/>
      <text:p text:style-name="Text_20_body">Vertaling van Dr. Fosters Hebraic Toolbox (tekst voorbeelden door P.J. Viss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oolkit</dc:title>
  </office:meta>
</office:document-meta>
</file>