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79366654defcd280ff22dd9443d9959.jpg"/>
  <manifest:file-entry manifest:media-type="image/jpeg" manifest:full-path="Pictures/abe9e6582d9c550474db2f4600215b40.jpg"/>
  <manifest:file-entry manifest:media-type="image/jpeg" manifest:full-path="Pictures/ee48e81fd585b5760092d76e923ebcb8.jpg"/>
  <manifest:file-entry manifest:media-type="image/jpeg" manifest:full-path="Pictures/06442767813c26482cb3c71741095e94.jpg"/>
  <manifest:file-entry manifest:media-type="image/jpeg" manifest:full-path="Pictures/2f03cb9f034d0d5080212ca22031725b.jpg"/>
  <manifest:file-entry manifest:media-type="image/jpeg" manifest:full-path="Pictures/4f75a0cded6fb6354a225cd106dcee99.jpg"/>
  <manifest:file-entry manifest:media-type="image/jpeg" manifest:full-path="Pictures/76d7fa1e1d5eaeac1476e418f24e329b.jpg"/>
  <manifest:file-entry manifest:media-type="image/jpeg" manifest:full-path="Pictures/bed0c06a2be2d103b4962e8f62ea42d7.jpg"/>
  <manifest:file-entry manifest:media-type="image/jpeg" manifest:full-path="Pictures/a7f65b82391a53cd623279219e820899.jpg"/>
  <manifest:file-entry manifest:media-type="image/jpeg" manifest:full-path="Pictures/d065ffbba0c7aae9b2c9d4a5c7a2ccbc.jpg"/>
  <manifest:file-entry manifest:media-type="image/jpeg" manifest:full-path="Pictures/22c0aeea108bae615fdfb0460bd5ce08.jpg"/>
  <manifest:file-entry manifest:media-type="image/jpeg" manifest:full-path="Pictures/4de140b7ed8e84ed17341bee23ec7c94.jpg"/>
  <manifest:file-entry manifest:media-type="image/jpeg" manifest:full-path="Pictures/e642a4ecdad779e36fa503e01725092b.jpg"/>
  <manifest:file-entry manifest:media-type="image/jpeg" manifest:full-path="Pictures/dd1823716660163a79567a01825add7c.jpg"/>
  <manifest:file-entry manifest:media-type="image/jpeg" manifest:full-path="Pictures/38d2b0164a37c462dcac1039d95080f6.jpg"/>
  <manifest:file-entry manifest:media-type="image/jpeg" manifest:full-path="Pictures/22a1e782f12456e03670e16b3b8e1bce.jpg"/>
  <manifest:file-entry manifest:media-type="image/jpeg" manifest:full-path="Pictures/ad6d74b68a0c7cf01cdde00a8d6fdd34.jpg"/>
  <manifest:file-entry manifest:media-type="image/jpeg" manifest:full-path="Pictures/a1beaff76d11a0704be505ceb915408d.jpg"/>
  <manifest:file-entry manifest:media-type="image/jpeg" manifest:full-path="Pictures/40faa8bcbc283c7f3a05f47a7e7539c3.jpg"/>
  <manifest:file-entry manifest:media-type="image/jpeg" manifest:full-path="Pictures/0202f5075522fbd577cfaf62d632ac4c.jpg"/>
  <manifest:file-entry manifest:media-type="image/jpeg" manifest:full-path="Pictures/3e7ea3af2e82b282175c2b92a9fcc4f7.jpg"/>
  <manifest:file-entry manifest:media-type="image/jpeg" manifest:full-path="Pictures/4f3a625ba5181413ea54dfb185db3133.jpg"/>
  <manifest:file-entry manifest:media-type="image/jpeg" manifest:full-path="Pictures/6befa0a306372fc4d4c23895593a77eb.jpg"/>
  <manifest:file-entry manifest:media-type="image/jpeg" manifest:full-path="Pictures/ca1c1a7c3270275b66f12703a743d658.jpg"/>
  <manifest:file-entry manifest:media-type="image/jpeg" manifest:full-path="Pictures/70d74bbfbb774a517eb28cdf0d08a8aa.jpg"/>
  <manifest:file-entry manifest:media-type="image/jpeg" manifest:full-path="Pictures/c0311086ab8b138a44c7616cc5cc0fb1.jpg"/>
  <manifest:file-entry manifest:media-type="image/jpeg" manifest:full-path="Pictures/0fdb70f7a20acd4861cccaf8cc9002ba.jpg"/>
  <manifest:file-entry manifest:media-type="image/jpeg" manifest:full-path="Pictures/d2eb6f45b7261b781bf065f7de1c39f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dies:stu_yhwhpdf"/><text:bookmark-start text:name="__RefHeading___studie_over_de_naam_van_yhwh_1"/><text:bookmark-start text:name="studie_over_de_naam_van_yhwh"/>Studie over de naam van YHWH<text:bookmark-end text:name="__RefHeading___studie_over_de_naam_van_yhwh_1"/><text:bookmark-end text:name="studie_over_de_naam_van_yhwh"/></text:h>
      <text:h text:style-name="Heading_20_4" text:outline-level="4"><text:bookmark-start text:name="__RefHeading___door_paul_visser_chavoerah_maqor_ermelo_2"/><text:bookmark-start text:name="door_paul_visser_chavoerah_maqor_ermelo"/>Door Paul Visser, Chavoerah Maqor Ermelo<text:bookmark-end text:name="__RefHeading___door_paul_visser_chavoerah_maqor_ermelo_2"/><text:bookmark-end text:name="door_paul_visser_chavoerah_maqor_ermelo"/></text:h>
      <text:p text:style-name="Text_20_body"><draw:frame draw:style-name="media" draw:name="0" text:anchor-type="as-char" draw:z-index="0" svg:width="10.583333333333cm" svg:height="6.5634208103131cm"><draw:image xlink:href="Pictures/979366654defcd280ff22dd9443d9959.jpg" xlink:type="simple" xlink:show="embed" xlink:actuate="onLoad"/></draw:frame>   <draw:frame draw:style-name="media" draw:name="1" text:anchor-type="as-char" draw:z-index="1" svg:width="10.583333333333cm" svg:height="5.1209677419355cm"><draw:image xlink:href="Pictures/abe9e6582d9c550474db2f4600215b40.jpg" xlink:type="simple" xlink:show="embed" xlink:actuate="onLoad"/></draw:frame></text:p>
      <text:p text:style-name="Text_20_body"><text:a xlink:type="simple" xlink:href="https://www.youtube.com/watch?v=Vz125u6K7W8" text:style-name="Internet_20_link" text:visited-style-name="Visited_20_Internet_20_Link">youtube.com: Justin van Rensburg, uitleg op 1:40 uur</text:a></text:p>
      <text:h text:style-name="Heading_20_5" text:outline-level="5"><text:bookmark-start text:name="__RefHeading___exodus_314-15_3"/><text:bookmark-start text:name="exodus_314-15"/>Exodus 3:14-15<text:bookmark-end text:name="__RefHeading___exodus_314-15_3"/><text:bookmark-end text:name="exodus_314-15"/></text:h>
      <text:p text:style-name="Text_20_body"><text:span text:style-name="Emphasis">Toen zeide God tot Mozes: <text:span text:style-name="Strong_20_Emphasis">Ik ben, die Ik ben</text:span>. En Hij zeide: Aldus zult gij tot de Israelieten zeggen: 
<text:line-break/><text:span text:style-name="Strong_20_Emphasis">Ik ben</text:span> heeft mij tot u gezonden. Voorts zeide God tot Mozes: Aldus zult gij tot de Israelieten zeggen: 
<text:line-break/>De <text:span text:style-name="Strong_20_Emphasis">HEERE</text:span>, de God uwer vaderen, de God van Abraham, de God van Isaak en de God van Jakob, 
<text:line-break/>heeft mij tot u gezonden; <text:span text:style-name="Strong_20_Emphasis">dit is mijn naam voor eeuwig en zo wil Ik aangeroepen worden</text:span> van geslacht tot geslacht.</text:span></text:p>
      <text:p text:style-name="Text_20_body">Er is veel discussie over het tetragram(maton) (Grieks: τετραγράμματον) ofwel de <text:span text:style-name="Emphasis"><text:span text:style-name="Strong_20_Emphasis">vier letters</text:span></text:span> (YHWH) 
<text:line-break/>die “De Naam” (HaShem) van God weergeven in de Hebreeuwse teksten van de Bijbel. 
<text:line-break/>De discussie gaat over:</text:p>
      <text:p text:style-name="Text_20_body">1. hoe “De Naam” uitgesproken zou moeten worden<text:line-break/>
2. of “De Naam” uitgesproken moet of mag worden<text:line-break/>
3. wat “De Naam” betekent<text:line-break/></text:p>
      <text:h text:style-name="Heading_20_4" text:outline-level="4"><text:bookmark-start text:name="__RefHeading___alleen_maar_medeklinkers_4"/><text:bookmark-start text:name="alleen_maar_medeklinkers"/>Alleen maar medeklinkers<text:bookmark-end text:name="__RefHeading___alleen_maar_medeklinkers_4"/><text:bookmark-end text:name="alleen_maar_medeklinkers"/></text:h>
      <text:p text:style-name="Text_20_body">Zoals bekend is de TeNaCh (oude/eerste testament) in het Hebreeuws geschreven met alleen maar medeklinkers. 
<text:line-break/>De vocalen (de klinkers aa, a, ee, e, u, oe, ie, i) staan er niet bij. 
<text:line-break/>Deze zijn later door de Masoreten toegevoegd voor de uitspraak. 
<text:line-break/>Dus aan de 'oude' teksten kunnen we niet zien hoe het uitgesproken zou moeten worden.</text:p>
      <text:p text:style-name="Text_20_body">Sommige van deze medeklinkers, of consonanten, werden gebruikt als klinkers. 
<text:line-break/>Deze letters noemen we matres lectiones (Latijn), leesmoeders. 
<text:line-break/>Het gaat in dit geval om de volgende vier letters:
<draw:frame draw:style-name="media" draw:name="2" text:anchor-type="as-char" draw:z-index="2" svg:width="2.6458333333333cm" svg:height="0.90714285714286cm"><draw:image xlink:href="Pictures/ee48e81fd585b5760092d76e923ebcb8.jpg" xlink:type="simple" xlink:show="embed" xlink:actuate="onLoad"/></draw:frame></text:p>
      <text:list text:style-name="Numbering_20_1" text:continue-numbering="false">
        <text:list-item>
          <text:p text:style-name="Numbering_20_1_Content_First"> Alef : kan voor alle lange klinkers staan ie, ee, è, aa, oo, oe</text:p>
        </text:list-item>
        <text:list-item>
          <text:p text:style-name="Numbering_20_1_Content"> Hee  : staat voor aa, ee, è, of oo <text:span text:style-name="Strong_20_Emphasis">maar alleen aan het eind van een woord</text:span></text:p>
        </text:list-item>
        <text:list-item>
          <text:p text:style-name="Numbering_20_1_Content"> Wav  : staat voor oo of oe</text:p>
        </text:list-item>
        <text:list-item>
          <text:p text:style-name="Numbering_20_1_Content_Last"> Yod  : staat voor ie of ee </text:p>
        </text:list-item>
      </text:list>
      <text:p text:style-name="Text_20_body">Als je goed kijkt zie je direct al dat alle letters van God's naam ook leesmoeders kunnen zijn. <draw:frame draw:style-name="media" draw:name="3" text:anchor-type="as-char" draw:z-index="3" svg:width="1.8520833333333cm" svg:height="0.8364247311828cm"><draw:image xlink:href="Pictures/06442767813c26482cb3c71741095e94.jpg" xlink:type="simple" xlink:show="embed" xlink:actuate="onLoad"/></draw:frame></text:p>
      <text:p text:style-name="Text_20_body">Woorden beginnen ALTIJD met een medeklinker. Maar Adonai en Elohiem beginnen toch met een klinker? 
<text:line-break/>Als klank wel, maar het woord begint met een medeklinker, kijk maar: 
<text:line-break/><draw:frame draw:style-name="media" draw:name="4" text:anchor-type="as-char" draw:z-index="4" svg:width="4.4979166666667cm" svg:height="1.1749659863946cm"><draw:image xlink:href="Pictures/2f03cb9f034d0d5080212ca22031725b.jpg" xlink:type="simple" xlink:show="embed" xlink:actuate="onLoad"/></draw:frame>
<text:line-break/>Ze beginnen beide met een Alef.</text:p>
      <text:p text:style-name="Text_20_body">Als we ze beide met de nikkoed, de klinkers, schrijven dan worden een aantal dingen duidelijk: 
<text:line-break/><draw:frame draw:style-name="media" draw:name="5" text:anchor-type="as-char" draw:z-index="5" svg:width="4.4979166666667cm" svg:height="1.2350836748634cm"><draw:image xlink:href="Pictures/4f75a0cded6fb6354a225cd106dcee99.jpg" xlink:type="simple" xlink:show="embed" xlink:actuate="onLoad"/></draw:frame>
<text:line-break/>Elohiem begint met een korte è klank, de alef zelf heeft geen klank, en de yod is hier een leesmoeder.
<text:line-break/>Hetzelfde geldt voor Adonai, begint met een korte à klank, en de yod is hier gewoon yod.</text:p>
      <text:h text:style-name="Heading_20_4" text:outline-level="4"><text:bookmark-start text:name="__RefHeading___de_masoreten_5"/><text:bookmark-start text:name="de_masoreten"/>De Masoreten<text:bookmark-end text:name="__RefHeading___de_masoreten_5"/><text:bookmark-end text:name="de_masoreten"/></text:h>
      <text:p text:style-name="Text_20_body">Masoreten zijn middeleeuwse joodse geleerden, zij hebben het klinker-systeem ontwikkeld om de 
<text:line-break/>uitspraak van woorden en hun accent vast te leggen. 
<text:line-break/>Dit om te voorkomen dat de uitspraak verloren zou gaan.</text:p>
      <text:h text:style-name="Heading_20_4" text:outline-level="4"><text:bookmark-start text:name="__RefHeading___de_klinkers_nikkoet_6"/><text:bookmark-start text:name="de_klinkers_nikkoet"/>de klinkers/Nikkoet<text:bookmark-end text:name="__RefHeading___de_klinkers_nikkoet_6"/><text:bookmark-end text:name="de_klinkers_nikkoet"/></text:h>
      <text:p text:style-name="Text_20_body">Goede sites om te lezen over het klinker systeem zijn:<text:line-break/>
<text:a xlink:type="simple" xlink:href="http://www.jewfaq.org/alephbet.htm#Vowels" text:style-name="Internet_20_link" text:visited-style-name="Visited_20_Internet_20_Link">http://www.jewfaq.org/alephbet.htm#Vowels</text:a><text:line-break/>
<text:a xlink:type="simple" xlink:href="https://www.hebrew4christians.com/Grammar/Unit_Two/Vowel_List/vowel_list.html" text:style-name="Internet_20_link" text:visited-style-name="Visited_20_Internet_20_Link">https://www.hebrew4christians.com/Grammar/Unit_Two/Vowel_List/vowel_list.html</text:a></text:p>
      <text:p text:style-name="Text_20_body"><draw:frame draw:style-name="media" draw:name="6" text:anchor-type="as-char" draw:z-index="6" svg:width="10.583333333333cm" svg:height="15.665198237885cm"><draw:image xlink:href="Pictures/76d7fa1e1d5eaeac1476e418f24e329b.jpg" xlink:type="simple" xlink:show="embed" xlink:actuate="onLoad"/></draw:frame></text:p>
      <text:p text:style-name="Text_20_body">1) Een vuistregel is dat in een zelfstandig naamwoord qamets gevolgd door shewa bijna altijd 
<text:line-break/>wordt uitgesproken als korte o plus stille shewa (zie chokh-ma). 
<text:line-break/><draw:frame draw:style-name="media" draw:name="7" text:anchor-type="as-char" draw:z-index="7" svg:width="1.8520833333333cm" svg:height="0.89958333333333cm"><draw:image xlink:href="Pictures/bed0c06a2be2d103b4962e8f62ea42d7.jpg" xlink:type="simple" xlink:show="embed" xlink:actuate="onLoad"/></draw:frame>
<text:line-break/>Dezelfde combinatie in werkwoorden is niet zo voorspelbaar, maar wordt meestal uitgesproken 
<text:line-break/>als een lange a plus een vocale shewa.</text:p>
      <text:p text:style-name="Text_20_body">De Masoreten hebben dus ook klinkers gezet bij “De Naam”. Maar die zijn dus niet altijd hetzelfde.</text:p>
      <table:table table:style-name="Table">
        <table:table-column/>
        <table:table-row>
          <table:table-cell office:value-type="string" table:style-name="tableheader">
            <text:p text:style-name="Table_20_Heading"><text:a xlink:type="simple" xlink:href="https://studie.famvisser.net/lib/exe/fetch.php?media=yhwh-adonay-elohim.pdf" text:style-name="Internet_20_link" text:visited-style-name="Visited_20_Internet_20_Link">    Zie Bijlage A; het verschillende klinker gebruik onder YHWH</text:a></text:p>
          </table:table-cell>
        </table:table-row>
      </table:table>
      <text:h text:style-name="Heading_20_4" text:outline-level="4"><text:bookmark-start text:name="__RefHeading___yhwh_adonay_7"/><text:bookmark-start text:name="yhwh_adonay"/>YHWH ADoNaY<text:bookmark-end text:name="__RefHeading___yhwh_adonay_7"/><text:bookmark-end text:name="yhwh_adonay"/></text:h>
      <text:p text:style-name="Text_20_body"><draw:frame draw:style-name="media" draw:name="8" text:anchor-type="as-char" draw:z-index="8" svg:width="5.2916666666667cm" svg:height="1.5083722741433cm"><draw:image xlink:href="Pictures/a7f65b82391a53cd623279219e820899.jpg" xlink:type="simple" xlink:show="embed" xlink:actuate="onLoad"/></draw:frame></text:p>
      <text:p text:style-name="Text_20_body">Je ziet hier YHWH met de klinkers a, o, a van Adonay. 
<text:line-break/>Waarbij de patach weggelaten wordt en de shewa overblijft en ook de cholem verdwijnt.
<text:line-break/>Dit gebeurt om grammaticale redenen.</text:p>
      <text:h text:style-name="Heading_20_4" text:outline-level="4"><text:bookmark-start text:name="__RefHeading___yhwh_elohiym_8"/><text:bookmark-start text:name="yhwh_elohiym"/>YHWH ELoHiYM<text:bookmark-end text:name="__RefHeading___yhwh_elohiym_8"/><text:bookmark-end text:name="yhwh_elohiym"/></text:h>
      <text:p text:style-name="Text_20_body"><draw:frame draw:style-name="media" draw:name="9" text:anchor-type="as-char" draw:z-index="9" svg:width="5.2916666666667cm" svg:height="1.4471088435374cm"><draw:image xlink:href="Pictures/d065ffbba0c7aae9b2c9d4a5c7a2ccbc.jpg" xlink:type="simple" xlink:show="embed" xlink:actuate="onLoad"/></draw:frame></text:p>
      <text:p text:style-name="Text_20_body">Je ziet hier YHWH met de klinkers e, o, i van Elohiem.</text:p>
      <text:h text:style-name="Heading_20_4" text:outline-level="4"><text:bookmark-start text:name="__RefHeading___de_dubbele_yod_9"/><text:bookmark-start text:name="de_dubbele_yod"/>De dubbele Yod<text:bookmark-end text:name="__RefHeading___de_dubbele_yod_9"/><text:bookmark-end text:name="de_dubbele_yod"/></text:h>
      <text:p text:style-name="Text_20_body">YHWH begint met een Yod en Adonay eindigt met een Yod. Hier komt de dubbele Yod vandaan.
<text:line-break/>Dit vind je bijvoorbeeld in het gebedenboek terug:</text:p>
      <text:p text:style-name="Text_20_body"><draw:frame draw:style-name="media" draw:name="10" text:anchor-type="as-char" draw:z-index="10" svg:width="10.583333333333cm" svg:height="1.2535250987028cm"><draw:image xlink:href="Pictures/22c0aeea108bae615fdfb0460bd5ce08.jpg" xlink:type="simple" xlink:show="embed" xlink:actuate="onLoad"/></draw:frame>
<text:line-break/>barukh attah YHWY Adonay melekh ha'olam</text:p>
      <text:p text:style-name="Text_20_body">De kabbalisten zeggen dat wanneer iemand de naam van God in het gebed zegt, 
<text:line-break/>hij zich de twee namen moet voorstellen als geschreven <draw:frame draw:style-name="media" draw:name="**יאהדונהי** Legend" text:anchor-type="as-char" draw:z-index="0" svg:width="3.175cm"><draw:text-box><text:p text:style-name="legendcenter"><draw:frame draw:style-name="media" draw:name="**יאהדונהי**" text:anchor-type="as-char" draw:z-index="11" svg:width="3.175cm" svg:height="0.84529220779221cm"><draw:image xlink:href="Pictures/4de140b7ed8e84ed17341bee23ec7c94.jpg" xlink:type="simple" xlink:show="embed" xlink:actuate="onLoad"/></draw:frame>**יאהדונהי**</text:p></draw:text-box></draw:frame> YAHDWNHY.</text:p>
      <text:p text:style-name="Text_20_body">In de <text:a xlink:type="simple" xlink:href="https://studie.famvisser.net/doku.php?id=studies:stu_gematria" text:style-name="Internet_20_link" text:visited-style-name="Visited_20_Internet_20_Link">gematria</text:a> is YHWH + ADONaY = (10+1+5+4+6) + (50+5+10) = 91<text:line-break/>
en AMeN = 1+40+50 = 91</text:p>
      <text:p text:style-name="Text_20_body">In <text:a xlink:type="simple" xlink:href="https://studie.famvisser.net/doku.php?id=studies:openbaring3" text:style-name="Internet_20_link" text:visited-style-name="Visited_20_Internet_20_Link">Openbaring 3:14</text:a> zegt Jesjoea: “<text:span text:style-name="Emphasis">En schrijf aan de engel der gemeente te Laodicea:
<text:line-break/>Dit zegt de <text:span text:style-name="Strong_20_Emphasis">Amen</text:span>, de getrouwe en waarachtige getuige, het begin der schepping Gods:</text:span>“<text:line-break/>
<text:line-break/>Jesjoea is de Amen. </text:p>
      <text:h text:style-name="Heading_20_4" text:outline-level="4"><text:bookmark-start text:name="__RefHeading___yhwh_wil_dat_zijn_naam_gesproken_wordt_10"/><text:bookmark-start text:name="yhwh_wil_dat_zijn_naam_gesproken_wordt"/>YHWH wil dat zijn naam gesproken wordt<text:bookmark-end text:name="__RefHeading___yhwh_wil_dat_zijn_naam_gesproken_wordt_10"/><text:bookmark-end text:name="yhwh_wil_dat_zijn_naam_gesproken_wordt"/></text:h>
      <text:p text:style-name="Text_20_body"><text:a xlink:type="simple" xlink:href="https://studie.famvisser.net/doku.php?id=studies:exodus3-15" text:style-name="Internet_20_link" text:visited-style-name="Visited_20_Internet_20_Link">Exodus 3:15 </text:a><text:line-break/>
<text:span text:style-name="Emphasis">Voorts zeide God tot Mozes: Aldus zult gij tot de Israelieten zeggen: <text:span text:style-name="Strong_20_Emphasis"><text:span text:style-name="underline">De Here</text:span></text:span> (YHWH), de God uwer vaderen, 
<text:line-break/>de God van Abraham, de God van Isaak en de God van Jakob, heeft mij tot u gezonden; 
<text:line-break/><text:span text:style-name="Strong_20_Emphasis"><text:span text:style-name="underline">dit is mijn naam</text:span> voor eeuwig en zo wil Ik aangeroepen worden van geslacht tot geslacht</text:span>.</text:span></text:p>
      <text:p text:style-name="Text_20_body"><text:a xlink:type="simple" xlink:href="https://studie.famvisser.net/doku.php?id=studies:jesaja42" text:style-name="Internet_20_link" text:visited-style-name="Visited_20_Internet_20_Link">Jesaja 42:8</text:a><text:line-break/>
<text:span text:style-name="Emphasis">Ik ben de Here (YHWY), <text:span text:style-name="Strong_20_Emphasis"><text:span text:style-name="underline">dat is mijn naam</text:span></text:span>, en mijn eer zal Ik aan geen ander geven noch mijn lof aan de gesneden beelden.</text:span></text:p>
      <text:p text:style-name="Text_20_body"><text:a xlink:type="simple" xlink:href="https://studie.famvisser.net/doku.php?id=studies:jeremia23" text:style-name="Internet_20_link" text:visited-style-name="Visited_20_Internet_20_Link">Jeremia 23:27</text:a><text:line-break/>
<text:span text:style-name="Emphasis">23 Ben Ik een God van nabij, luidt het woord des Heren, en niet een God van verre? 
<text:line-break/>24 Zou zich iemand in schuilhoeken kunnen verschuilen, dat Ik hem niet zou zien? 
<text:line-break/>luidt het woord des Heren. Vervul Ik niet de hemel en de aarde? luidt het woord des Heren. 
<text:line-break/>25 Ik heb gehoord wat de profeten zeggen, die in mijn naam vals profeteren: 
<text:line-break/>Ik heb gedroomd, ik heb gedroomd! 
<text:line-break/>26 Tot hoelang? is er iets in het hart van de profeten, die leugen profeteren en profeten zijn 
<text:line-break/>van de bedriegerij van hun hart; 
<text:line-break/>27 <text:span text:style-name="Strong_20_Emphasis">Die erop bedacht zijn mijn volk <text:span text:style-name="underline">mijn naam</text:span> te doen vergeten</text:span> door hun dromen, 
<text:line-break/>die zij elkander vertellen, evenals hun vaderen <text:span text:style-name="underline">mijn naam</text:span> hebben vergeten door de Baal?</text:span></text:p>
      <text:h text:style-name="Heading_20_4" text:outline-level="4"><text:bookmark-start text:name="__RefHeading___hoe_spreken_we_yhwh_dan_uit_11"/><text:bookmark-start text:name="hoe_spreken_we_yhwh_dan_uit"/>Hoe spreken we YHWH dan uit?<text:bookmark-end text:name="__RefHeading___hoe_spreken_we_yhwh_dan_uit_11"/><text:bookmark-end text:name="hoe_spreken_we_yhwh_dan_uit"/></text:h>
      <text:p text:style-name="Text_20_body">Er zijn meerdere manieren bedacht om de 'Naam' zelf niet uit te spreken maar toch te bedoelen:</text:p>
      <text:list text:style-name="List_20_1" text:continue-numbering="false">
        <text:list-item>
          <text:p text:style-name="List_20_1_Content_First"> HaShem, “de Naam” </text:p>
        </text:list-item>
        <text:list-item>
          <text:p text:style-name="List_20_1_Content"> Yod Hee Wav Hee, de klinker namen</text:p>
        </text:list-item>
        <text:list-item>
          <text:p text:style-name="List_20_1_Content"> DE EEUWIGE,</text:p>
        </text:list-item>
        <text:list-item>
          <text:p text:style-name="List_20_1_Content"> HIJ DIE IS,</text:p>
        </text:list-item>
        <text:list-item>
          <text:p text:style-name="List_20_1_Content_Last"> IK BEN, eigo eimi (grieks)</text:p>
        </text:list-item>
      </text:list>
      <text:p text:style-name="Text_20_body">Is het zo dat we (ze) de uitspraak echt vergeten zijn?  <text:a xlink:type="simple" xlink:href="https://nl.wikipedia.org/wiki/JHWH#Uitspraak" text:style-name="Internet_20_link" text:visited-style-name="Visited_20_Internet_20_Link">wikipedia</text:a></text:p>
      <text:h text:style-name="Heading_20_4" text:outline-level="4"><text:bookmark-start text:name="__RefHeading___dode_zee_rollen_12"/><text:bookmark-start text:name="dode_zee_rollen"/>Dode Zee rollen<text:bookmark-end text:name="__RefHeading___dode_zee_rollen_12"/><text:bookmark-end text:name="dode_zee_rollen"/></text:h>
      <text:p text:style-name="Text_20_body">In de Dode Zee rollen wordt de naam met alleen de vier klinkers geschreven. 
<text:line-break/>Het masoretische nikud systeem bestond nog niet.
<text:line-break/>Een verschil tussen de Dode Zee rollen en de Masoretische tekst is het gebruik van de Wav. 
<text:line-break/>De Wav kan dienst doen als een O of OE.
<text:line-break/>Waar we in de Dode Zee rollen vaak een Wav zien waar een O bedoeld wordt, bv. in de woorden Elohiem, Ja'aqov, Kol, Lo, 
<text:line-break/>zien we dat in de Masoretische tekst de Wav vervangen is door de Cholem:</text:p>
      <text:p text:style-name="Text_20_body"><draw:frame draw:style-name="media" draw:name="12" text:anchor-type="as-char" draw:z-index="12" svg:width="5.2916666666667cm" svg:height="4.0054976851852cm"><draw:image xlink:href="Pictures/e642a4ecdad779e36fa503e01725092b.jpg" xlink:type="simple" xlink:show="embed" xlink:actuate="onLoad"/></draw:frame><text:line-break/>
Je zou dan verwachten dat in de Dode Zeerollen YeHoWaH er dan zo uit zou zien: 
<text:line-break/><draw:frame draw:style-name="media" draw:name="13" text:anchor-type="as-char" draw:z-index="13" svg:width="2.1166666666667cm" svg:height="1.4620274914089cm"><draw:image xlink:href="Pictures/dd1823716660163a79567a01825add7c.jpg" xlink:type="simple" xlink:show="embed" xlink:actuate="onLoad"/></draw:frame> maar dit is nergens in de Dode Zeerollen te vinden.
<text:line-break/> </text:p>
      <text:h text:style-name="Heading_20_4" text:outline-level="4"><text:bookmark-start text:name="__RefHeading___regels_van_de_grammatica_13"/><text:bookmark-start text:name="regels_van_de_grammatica"/>Regels van de grammatica<text:bookmark-end text:name="__RefHeading___regels_van_de_grammatica_13"/><text:bookmark-end text:name="regels_van_de_grammatica"/></text:h>
      <text:p text:style-name="Text_20_body">Het Hebreeuws heeft bepaalde regels bij het vormen van woorden. 
<text:line-break/>Het werkt als volgt: Woorden hebben lettergrepen.
<text:line-break/>Er zijn open lettergrepen, <text:span text:style-name="Strong_20_Emphasis">C</text:span>onsonant <text:span text:style-name="Strong_20_Emphasis">v</text:span>ocaal <text:span text:style-name="Strong_20_Emphasis">(Cv)</text:span>, en gesloten lettergrepen, <text:span text:style-name="Strong_20_Emphasis">C</text:span>onsonant <text:span text:style-name="Strong_20_Emphasis">v</text:span>ocaal <text:span text:style-name="Strong_20_Emphasis">C</text:span>onsonant <text:span text:style-name="Strong_20_Emphasis">(CvC)</text:span>.
<text:line-break/>“Pa” is een open lettergreep maar “PaN” is een gesloten lettergreep.
<text:line-break/>In een drie letterig woord met twee lettergrepen is in het Hebreeuws de laatste lettergreep een gesloten lettergreep.
<text:line-break/>Het is dus To-RaH en niet ToR-aH, Sho-PhaR en niet ShoPh-aR. <text:span text:style-name="Strong_20_Emphasis">Dus Cv-CvC</text:span>.</text:p>
      <text:p text:style-name="Text_20_body"><text:line-break/>Een woord met vier letters kan op twee manier opgebroken worden:</text:p>
      <text:list text:style-name="Numbering_20_1" text:continue-numbering="false">
        <text:list-item>
          <text:p text:style-name="Numbering_20_1_Content_First"> <text:span text:style-name="Strong_20_Emphasis">CvC-CvC</text:span>, bijvoorbeeld MiD-BaR (wildernis, woestijn).</text:p>
        </text:list-item>
        <text:list-item>
          <text:p text:style-name="Numbering_20_1_Content_Last"> <text:span text:style-name="Strong_20_Emphasis">Cv-Cv-CvC</text:span>, bijvoorbeeld Be-De-ReKh (op de weg)</text:p>
        </text:list-item>
      </text:list>
      <text:p text:style-name="Text_20_body">De Yod en de Wav kunnen fungeren als een medeklinker of een klinker. 
<text:line-break/>De positie van de letter bepaald of het een klinker of een medeklinker is. 
<text:line-break/>Aan het begin van een lettergreep is het een medeklinker, maar in het midden 
<text:line-break/>of einde van een lettergreep is het een klinker.</text:p>
      <text:list text:style-name="List_20_1" text:continue-numbering="false">
        <text:list-item>
          <text:p text:style-name="LastListParagraph_List_20_1_Content_First"> <text:span text:style-name="Strong_20_Emphasis">MoT</text:span> (dood), hier staat de Wav in het midden van de lettergreep en is het dus een klinker, de O. </text:p>
        </text:list-item>
      </text:list>
      <text:p text:style-name="Text_20_body"><draw:frame draw:style-name="media" draw:name="14" text:anchor-type="as-char" draw:z-index="14" svg:width="1.3229166666667cm" svg:height="0.69363738738739cm"><draw:image xlink:href="Pictures/38d2b0164a37c462dcac1039d95080f6.jpg" xlink:type="simple" xlink:show="embed" xlink:actuate="onLoad"/></draw:frame></text:p>
      <text:list text:style-name="List_20_1" text:continue-numbering="false">
        <text:list-item>
          <text:p text:style-name="LastListParagraph_List_20_1_Content_First"> <text:span text:style-name="Strong_20_Emphasis">To-RaH</text:span> (instructie), hier staat de Wav aan het eind van de lettergreep en is het een klinker, de O.</text:p>
        </text:list-item>
      </text:list>
      <text:p text:style-name="Text_20_body"><draw:frame draw:style-name="media" draw:name="15" text:anchor-type="as-char" draw:z-index="15" svg:width="1.8520833333333cm" svg:height="0.70017784552846cm"><draw:image xlink:href="Pictures/22a1e782f12456e03670e16b3b8e1bce.jpg" xlink:type="simple" xlink:show="embed" xlink:actuate="onLoad"/></draw:frame></text:p>
      <text:list text:style-name="List_20_1" text:continue-numbering="false">
        <text:list-item>
          <text:p text:style-name="LastListParagraph_List_20_1_Content_First"> <text:span text:style-name="Strong_20_Emphasis">MiTs-WoT</text:span> (inzettingen), hier staat de Wav aan het begin van de lettergreep, dus een medeklinker.</text:p>
        </text:list-item>
      </text:list>
      <text:p text:style-name="Text_20_body"><draw:frame draw:style-name="media" draw:name="16" text:anchor-type="as-char" draw:z-index="16" svg:width="1.8520833333333cm" svg:height="0.69453125cm"><draw:image xlink:href="Pictures/ad6d74b68a0c7cf01cdde00a8d6fdd34.jpg" xlink:type="simple" xlink:show="embed" xlink:actuate="onLoad"/></draw:frame></text:p>
      <text:list text:style-name="List_20_1" text:continue-numbering="false">
        <text:list-item>
          <text:p text:style-name="LastListParagraph_List_20_1_Content_First"> <text:span text:style-name="Strong_20_Emphasis">DiN</text:span> (rechter), de Yod staat in de lettergreep, dus het is een I. </text:p>
        </text:list-item>
      </text:list>
      <text:p text:style-name="Text_20_body"><draw:frame draw:style-name="media" draw:name="17" text:anchor-type="as-char" draw:z-index="17" svg:width="1.0583333333333cm" svg:height="0.77656926406926cm"><draw:image xlink:href="Pictures/a1beaff76d11a0704be505ceb915408d.jpg" xlink:type="simple" xlink:show="embed" xlink:actuate="onLoad"/></draw:frame></text:p>
      <text:list text:style-name="List_20_1" text:continue-numbering="false">
        <text:list-item>
          <text:p text:style-name="LastListParagraph_List_20_1_Content_First"> <text:span text:style-name="Strong_20_Emphasis">Ya-WaN</text:span> (Javan=Griekenland), zowel de Yod als de Wav staan aan het begin van de lettergreep dus een Y (J) en een W.</text:p>
        </text:list-item>
      </text:list>
      <text:p text:style-name="Text_20_body"><draw:frame draw:style-name="media" draw:name="18" text:anchor-type="as-char" draw:z-index="18" svg:width="1.0583333333333cm" svg:height="0.95911458333333cm"><draw:image xlink:href="Pictures/40faa8bcbc283c7f3a05f47a7e7539c3.jpg" xlink:type="simple" xlink:show="embed" xlink:actuate="onLoad"/></draw:frame></text:p>
      <text:list text:style-name="List_20_1" text:continue-numbering="false">
        <text:list-item>
          <text:p text:style-name="LastListParagraph_List_20_1_Content_First"> <text:span text:style-name="Strong_20_Emphasis">Ya-Do</text:span> (zijn hand), de Yod is een medeklinker aan het begin van de lettergreep, de Wav is een klinker aan het einde.</text:p>
        </text:list-item>
      </text:list>
      <text:p text:style-name="Text_20_body"><draw:frame draw:style-name="media" draw:name="19" text:anchor-type="as-char" draw:z-index="19" svg:width="1.3229166666667cm" svg:height="0.7397889254386cm"><draw:image xlink:href="Pictures/0202f5075522fbd577cfaf62d632ac4c.jpg" xlink:type="simple" xlink:show="embed" xlink:actuate="onLoad"/></draw:frame>
<text:line-break/> </text:p>
      <text:h text:style-name="Heading_20_4" text:outline-level="4"><text:bookmark-start text:name="__RefHeading___yahuah_yahuwah_en_yehudah_14"/><text:bookmark-start text:name="yahuah_yahuwah_en_yehudah"/>Yahuah / Yahuwah en Yehudah<text:bookmark-end text:name="__RefHeading___yahuah_yahuwah_en_yehudah_14"/><text:bookmark-end text:name="yahuah_yahuwah_en_yehudah"/></text:h>
      <text:p text:style-name="Text_20_body">Een andere, veel gehoorde uitspraak is YaHUaH of YaHuWaH.
<text:line-break/>Dit komt door het woord YeHuDaH, de naam Judah, dat op 1 letter verschilt van YHWH, 
<text:line-break/>namelijk de Dalet.
<text:line-break/><draw:frame draw:style-name="media" draw:name="20" text:anchor-type="as-char" draw:z-index="20" svg:width="5.2916666666667cm" svg:height="0.91696750902527cm"><draw:image xlink:href="Pictures/3e7ea3af2e82b282175c2b92a9fcc4f7.jpg" xlink:type="simple" xlink:show="embed" xlink:actuate="onLoad"/></draw:frame>
<text:line-break/>Als je de dalet uit Yehudah haalt blijft er Yahuah over. 
<text:line-break/>Dit is grammaticaal fout, dit kan in het Hebreeuws niet!</text:p>
      <text:p text:style-name="Text_20_body">We nemen nu YeHuDaH als voorbeeld: Ye-Hu-DaH, hierbij is de Wav aan het EIND van de lettergreep 
<text:line-break/>dus een KLINKER. En het woord eindigt met een gesloten lettergreep.</text:p>
      <text:p text:style-name="Text_20_body">Verwijder je nu de Dalet, dan wijzigt de hele structuur: Ye-Hu-aH klopt dus niet.
<text:line-break/>De Wav verschuift nu naar de laatste lettergreep -WaH, Ye-H-WaH, waardoor het een Wav ipv een U (oe) wordt.
<text:line-break/>De Hee kan niet als 1 letter blijven staan en moet dus naar de eerste lettergreep moet CvC-CvC!
<text:line-break/>Dus wordt het YeH-WaH. Maar dit is NIET de uitspraak voor YHWH, er gelden meer regels om tot de juiste uitspraak te komen.
<text:line-break/>Het toont alleen aan dat YaHuaH niet mogelijk is.</text:p>
      <text:h text:style-name="Heading_20_4" text:outline-level="4"><text:bookmark-start text:name="__RefHeading___hebreeuwse_namen_15"/><text:bookmark-start text:name="hebreeuwse_namen"/>Hebreeuwse namen<text:bookmark-end text:name="__RefHeading___hebreeuwse_namen_15"/><text:bookmark-end text:name="hebreeuwse_namen"/></text:h>
      <text:p text:style-name="Text_20_body">Alle Hebreeuwse namen zijn zelfstandige naamwoorden met een betekenis:</text:p>
      <text:list text:style-name="Numbering_20_1" text:continue-numbering="false">
        <text:list-item>
          <text:p text:style-name="Numbering_20_1_Content_First"> <text:span text:style-name="Strong_20_Emphasis">A-DaM</text:span>, betekent man</text:p>
        </text:list-item>
        <text:list-item>
          <text:p text:style-name="Numbering_20_1_Content"> <text:span text:style-name="Strong_20_Emphasis">No'aH</text:span>, vertroosting</text:p>
        </text:list-item>
        <text:list-item>
          <text:p text:style-name="Numbering_20_1_Content_Last"> <text:span text:style-name="Strong_20_Emphasis">Chaw-WaH</text:span>, leven gever</text:p>
        </text:list-item>
      </text:list>
      <text:p text:style-name="Text_20_body">Sommige namen zijn een werkwoord:</text:p>
      <text:list text:style-name="Numbering_20_1" text:continue-numbering="false">
        <text:list-item>
          <text:p text:style-name="LastListParagraph_Numbering_20_1_Content_First"> <text:span text:style-name="Strong_20_Emphasis">Ya-'a-QoB</text:span>, hij grijpt de hiel</text:p>
        </text:list-item>
      </text:list>
      <text:p text:style-name="Text_20_body">Somminge namen zijn zelfs een samenstelling van meerdere woorden:</text:p>
      <text:list text:style-name="Numbering_20_1" text:continue-numbering="false">
        <text:list-item>
          <text:p text:style-name="LastListParagraph_Numbering_20_1_Content_First"> <text:span text:style-name="Strong_20_Emphasis">YiSh-Ma'-'eL</text:span>, werkwoord YiSh-Ma', Hij hoort, 'eL aan het eind is Machtige</text:p>
        </text:list-item>
      </text:list>
      <text:h text:style-name="Heading_20_4" text:outline-level="4"><text:bookmark-start text:name="__RefHeading___hoe_nu_met_yhwh_16"/><text:bookmark-start text:name="hoe_nu_met_yhwh"/>Hoe nu met YHWH?<text:bookmark-end text:name="__RefHeading___hoe_nu_met_yhwh_16"/><text:bookmark-end text:name="hoe_nu_met_yhwh"/></text:h>
      <text:p text:style-name="Text_20_body">Het kan op twee manieren ontleedt worden:  <text:span text:style-name="Strong_20_Emphasis">Y</text:span>v<text:span text:style-name="Strong_20_Emphasis">H</text:span>-<text:span text:style-name="Strong_20_Emphasis">W</text:span>v<text:span text:style-name="Strong_20_Emphasis">H</text:span> of <text:span text:style-name="Strong_20_Emphasis">Y</text:span>v-<text:span text:style-name="Strong_20_Emphasis">H</text:span>v-<text:span text:style-name="Strong_20_Emphasis">W</text:span>v<text:span text:style-name="Strong_20_Emphasis">H</text:span>
<text:line-break/>In beide gevallen staan de Yod en de Wav aan het BEGIN van de lettergreep!
<text:line-break/>Daarom zijn het medeklinkers en GEEN klinkers.
<text:line-break/>Nu moeten we kijken welk zelfstandig naamwoord is of welk werkwoord het is.
<text:line-break/>Het kan er maar 1 zijn, het werkwoord HaWaH en betekent 'bestaan' of '(er) zijn'
<text:line-break/>Wordt een werkwoord vooraf gegaan door een Yod dan betekent dat “Hij bestaat” of “Hij is”.</text:p>
      <text:h text:style-name="Heading_20_4" text:outline-level="4"><text:bookmark-start text:name="__RefHeading___wat_zijn_nu_de_klinkers_17"/><text:bookmark-start text:name="wat_zijn_nu_de_klinkers"/>Wat zijn nu de klinkers?<text:bookmark-end text:name="__RefHeading___wat_zijn_nu_de_klinkers_17"/><text:bookmark-end text:name="wat_zijn_nu_de_klinkers"/></text:h>
      <text:p text:style-name="Text_20_body">YHWH wordt nergens in de Bijbel gebruikt als een werkwoord maar er is wel een werkwoord gerelateerd hieraan:</text:p>
      <text:list text:style-name="List_20_1" text:continue-numbering="false">
        <text:list-item>
          <text:p text:style-name="LastListParagraph_List_20_1_Content_First"> dat is het werkwoord YHYH wat eveneens betekent “Hij bestaat” of “Hij is” </text:p>
        </text:list-item>
      </text:list>
      <text:p text:style-name="Text_20_body"><text:line-break/>Dit werkwoord wordt vele malen in de Bijbel gebruikt en in Genesis 1:29 wordt het uitgesproken als:<text:line-break/>
<text:line-break/><draw:frame draw:style-name="media" draw:name="  * YiH-YeH Legend" text:anchor-type="as-char" draw:z-index="0" svg:width="7.9375cm"><draw:text-box><text:p text:style-name="legendcenter"><draw:frame draw:style-name="media" draw:name="  * YiH-YeH" text:anchor-type="as-char" draw:z-index="21" svg:width="7.9375cm" svg:height="0.90549150485437cm"><draw:image xlink:href="Pictures/4f3a625ba5181413ea54dfb185db3133.jpg" xlink:type="simple" xlink:show="embed" xlink:actuate="onLoad"/></draw:frame>  * YiH-YeH</text:p></draw:text-box></draw:frame></text:p>
      <text:list text:style-name="List_20_1" text:continue-numbering="false">
        <text:list-item>
          <text:p text:style-name="List_20_1_Content_First"> HaYaH, verleden</text:p>
        </text:list-item>
        <text:list-item>
          <text:p text:style-name="List_20_1_Content"> YiHYeH, toekomst</text:p>
        </text:list-item>
        <text:list-item>
          <text:p text:style-name="List_20_1_Content"> HoWeH, heden</text:p>
        </text:list-item>
        <text:list-item>
          <text:p text:style-name="List_20_1_Content_Last"> YeHiY, wees/zij (licht) genesis 1:3, niet “laat er licht zijn” maar “licht zij!” </text:p>
        </text:list-item>
      </text:list>
      <text:h text:style-name="Heading_20_4" text:outline-level="4"><text:bookmark-start text:name="__RefHeading___hoe_kom_je_van_yh_yh_naar_yh_wh_18"/><text:bookmark-start text:name="hoe_kom_je_van_yh_yh_naar_yh_wh"/>Hoe kom je van YH YH naar YH WH?<text:bookmark-end text:name="__RefHeading___hoe_kom_je_van_yh_yh_naar_yh_wh_18"/><text:bookmark-end text:name="hoe_kom_je_van_yh_yh_naar_yh_wh"/></text:h>
      <text:p text:style-name="Text_20_body"><text:line-break/>De tweede Yod wordt een Wav om het een 'speciale' naam te maken.
<text:line-break/>Het beste voorbeeld is de naam van Eva of Chawa in het hebreeuws.</text:p>
      <text:p text:style-name="Text_20_body"><draw:frame draw:style-name="media" draw:name="22" text:anchor-type="as-char" draw:z-index="22" svg:width="21.166666666667cm" style:rel-width="100%" svg:height="3.6119952844091cm" style:rel-height="scale"><draw:image xlink:href="Pictures/6befa0a306372fc4d4c23895593a77eb.jpg" xlink:type="simple" xlink:show="embed" xlink:actuate="onLoad"/></draw:frame>
<text:line-break/>Hier zie je de Yod veranderen in een Wav om het een speciale 'eigen' naam te maken.</text:p>
      <text:p text:style-name="Text_20_body">De laatste Hee in YHWH is een klinker! Er staat geen dagesh in, en is dus stil.
<text:line-break/>Een Hee aan het eind heeft alleen maar een è, a of een o als voorgaande letter</text:p>
      <text:p text:style-name="Text_20_body">Gebaseerd op namen als:</text:p>
      <text:list text:style-name="List_20_1" text:continue-numbering="false">
        <text:list-item>
          <text:p text:style-name="List_20_1_Content_First"> ne·chem·Yah </text:p>
        </text:list-item>
        <text:list-item>
          <text:p text:style-name="List_20_1_Content"> tze·fan·Yah</text:p>
        </text:list-item>
        <text:list-item>
          <text:p text:style-name="List_20_1_Content"> 'a·mar·Yah,</text:p>
        </text:list-item>
        <text:list-item>
          <text:p text:style-name="List_20_1_Content"> chiz·ki·Yah,</text:p>
        </text:list-item>
        <text:list-item>
          <text:p text:style-name="List_20_1_Content"> ge·dal·Yah</text:p>
        </text:list-item>
        <text:list-item>
          <text:p text:style-name="List_20_1_Content"> ze·char·Yah</text:p>
        </text:list-item>
        <text:list-item>
          <text:p text:style-name="List_20_1_Content"> be·rech·Yah</text:p>
        </text:list-item>
        <text:list-item>
          <text:p text:style-name="List_20_1_Content"> cha·nan·Yah</text:p>
        </text:list-item>
        <text:list-item>
          <text:p text:style-name="List_20_1_Content"> 'oad·Ya·hu</text:p>
        </text:list-item>
        <text:list-item>
          <text:p text:style-name="List_20_1_Content"> 'e·li·Ya·hu</text:p>
        </text:list-item>
        <text:list-item>
          <text:p text:style-name="List_20_1_Content"> ye·sha'·Ya·hu</text:p>
        </text:list-item>
        <text:list-item>
          <text:p text:style-name="List_20_1_Content_Last"> yir·me·Ya·hu </text:p>
        </text:list-item>
      </text:list>
      <text:p text:style-name="Text_20_body">en een woord als Hal·lu (wij prijzen) Yah, kunnen we met grote zekerheid vaststellen dat de Naam 
<text:line-break/>van de Schepper, de Eeuwige, de Ik Ben, de Ik Zal Zijn, is: <draw:frame draw:style-name="media" draw:name="23" text:anchor-type="as-char" draw:z-index="23" svg:width="1.3229166666667cm" svg:height="0.81264880952381cm"><draw:image xlink:href="Pictures/ca1c1a7c3270275b66f12703a743d658.jpg" xlink:type="simple" xlink:show="embed" xlink:actuate="onLoad"/></draw:frame>   <text:span text:style-name="Strong_20_Emphasis">YaH·WèH</text:span></text:p>
      <text:h text:style-name="Heading_20_4" text:outline-level="4"><text:bookmark-start text:name="__RefHeading___samaritanen_19"/><text:bookmark-start text:name="samaritanen"/>Samaritanen<text:bookmark-end text:name="__RefHeading___samaritanen_19"/><text:bookmark-end text:name="samaritanen"/></text:h>
      <text:p text:style-name="Text_20_body">De Samaritanen, veronderstellen dat <draw:frame draw:style-name="media" draw:name="24" text:anchor-type="as-char" draw:z-index="24" svg:width="1.3229166666667cm" svg:height="0.81264880952381cm"><draw:image xlink:href="Pictures/ca1c1a7c3270275b66f12703a743d658.jpg" xlink:type="simple" xlink:show="embed" xlink:actuate="onLoad"/></draw:frame>, Yahweh, vroeger de ware uitspraak was.
<text:line-break/>En ze hebben een extra grond voor deze veronderstelling in de afgekorte vormen <draw:frame draw:style-name="media" draw:name="25" text:anchor-type="as-char" draw:z-index="25" svg:width="0.92604166666667cm" svg:height="0.80715793918919cm"><draw:image xlink:href="Pictures/70d74bbfbb774a517eb28cdf0d08a8aa.jpg" xlink:type="simple" xlink:show="embed" xlink:actuate="onLoad"/></draw:frame> en <draw:frame draw:style-name="media" draw:name="26" text:anchor-type="as-char" draw:z-index="26" svg:width="0.66145833333333cm" svg:height="0.72882908950617cm"><draw:image xlink:href="Pictures/c0311086ab8b138a44c7616cc5cc0fb1.jpg" xlink:type="simple" xlink:show="embed" xlink:actuate="onLoad"/></draw:frame>. 
<text:line-break/>(zie ook youtube: Justin v. Rensburg)</text:p>
      <text:p text:style-name="Text_20_body">Het Paleo-Hebreeuwse <draw:frame draw:style-name="media" draw:name="27" text:anchor-type="as-char" draw:z-index="27" svg:width="1.5875cm" svg:height="0.57388497652582cm"><draw:image xlink:href="Pictures/0fdb70f7a20acd4861cccaf8cc9002ba.jpg" xlink:type="simple" xlink:show="embed" xlink:actuate="onLoad"/></draw:frame> alfabet is tot op de dag van vandaag alleen bij de Samaritanen blijven bestaan.</text:p>
      <text:h text:style-name="Heading_20_4" text:outline-level="4"><text:bookmark-start text:name="__RefHeading___samengevat_20"/><text:bookmark-start text:name="samengevat"/>Samengevat<text:bookmark-end text:name="__RefHeading___samengevat_20"/><text:bookmark-end text:name="samengevat"/></text:h>
      <text:list text:style-name="List_20_1" text:continue-numbering="false">
        <text:list-item>
          <text:p text:style-name="List_20_1_Content_First"> Hebreeuwse grammatica eist dat de <text:span text:style-name="Strong_20_Emphasis">Wav een medeklinker</text:span> is</text:p>
        </text:list-item>
        <text:list-item>
          <text:p text:style-name="List_20_1_Content"> 'Yah' en 'Yahu' eist dat de <text:span text:style-name="Strong_20_Emphasis">eerste Hee een keelklank</text:span> is in YHWH</text:p>
        </text:list-item>
        <text:list-item>
          <text:p text:style-name="List_20_1_Content"> 'Yahu' eist dat de <text:span text:style-name="Strong_20_Emphasis">laatste klinker een è</text:span> is (Segol)</text:p>
        </text:list-item>
        <text:list-item>
          <text:p text:style-name="List_20_1_Content"> 'Yahu' eist een <text:span text:style-name="Strong_20_Emphasis">Shewa onder de eerste Hee</text:span> van YHWH</text:p>
        </text:list-item>
        <text:list-item>
          <text:p text:style-name="List_20_1_Content"> 'Yahu' met een Qamets eist dat de <text:span text:style-name="Strong_20_Emphasis">eerste klinker een A</text:span> is (Patach)</text:p>
        </text:list-item>
        <text:list-item>
          <text:p text:style-name="List_20_1_Content"> Yah<text:span text:style-name="Strong_20_Emphasis"><text:span text:style-name="underline">ua</text:span></text:span>h en Yah<text:span text:style-name="Strong_20_Emphasis"><text:span text:style-name="underline">ue</text:span></text:span>h zijn onmogelijk (twee klinkers achter elkaar)</text:p>
        </text:list-item>
        <text:list-item>
          <text:p text:style-name="List_20_1_Content"> W<text:span text:style-name="Strong_20_Emphasis"><text:span text:style-name="underline">a</text:span></text:span>h als laatste lettergreep is onmogelijk (de 'Qamets Hee' vervalt niet)</text:p>
        </text:list-item>
        <text:list-item>
          <text:p text:style-name="List_20_1_Content"> Yah<text:span text:style-name="Strong_20_Emphasis"><text:span text:style-name="underline">a</text:span></text:span>weh is onmogelijk (zou samentrekken tot Yahaw)</text:p>
        </text:list-item>
        <text:list-item>
          <text:p text:style-name="List_20_1_Content_Last"> Y<text:span text:style-name="Strong_20_Emphasis"><text:span text:style-name="underline">e</text:span></text:span>…. is onmogelijk (zou geen Qamets in Yah gehad hebben)</text:p>
        </text:list-item>
      </text:list>
      <text:p text:style-name="Text_20_body">Er is geen onzekerheid als we de grammatica begrijpen en de samengetrokken vormen Yah en Yahu.
<draw:frame draw:style-name="media" draw:name="28" text:anchor-type="as-char" draw:z-index="28" svg:width="10.583333333333cm" svg:height="6.0920868347339cm"><draw:image xlink:href="Pictures/d2eb6f45b7261b781bf065f7de1c39ff.jpg" xlink:type="simple" xlink:show="embed" xlink:actuate="onLoad"/></draw:frame></text:p>
      <text:h text:style-name="Heading_20_4" text:outline-level="4"><text:bookmark-start text:name="__RefHeading___linkjes_21"/><text:bookmark-start text:name="linkjes"/>Linkjes<text:bookmark-end text:name="__RefHeading___linkjes_21"/><text:bookmark-end text:name="linkjes"/></text:h>
      <text:p text:style-name="Text_20_body"><text:a xlink:type="simple" xlink:href="http://www.christipedia.nl/Artikelen/J/JHWH" text:style-name="Internet_20_link" text:visited-style-name="Visited_20_Internet_20_Link">http://www.christipedia.nl/Artikelen/J/JHWH</text:a></text:p>
      <text:p text:style-name="Text_20_body">New Standard Bible Dictionary: “Jehovah”_ properly Yahweh…The form 'Jehovah' is impossible, according to the strict principles of Hebrew vocalization.”</text:p>
      <text:p text:style-name="Text_20_body">Jewish Encyclopedia, “Jehovah,” vol 7 , p87, “Jehovah”: A mispronunciation (introduced by Christian Theologians, but almost entirely disregarded by the Jews) of the Hebrew 'Yahweh'… This pronunciation (Jehovah) is grammatically impossible; it arose through pronouncing the vowels of Adonai (Heb: the Lord) with the consonants of Yahweh,”</text:p>
      <text:p text:style-name="Text_20_body"><text:a xlink:type="simple" xlink:href="http://messianicfellowship.50webs.com/howname.html" text:style-name="Internet_20_link" text:visited-style-name="Visited_20_Internet_20_Link">http://messianicfellowship.50webs.com/howname.html</text:a>
<text:line-break/><text:a xlink:type="simple" xlink:href="https://en.wikipedia.org/wiki/Jehovah" text:style-name="Internet_20_link" text:visited-style-name="Visited_20_Internet_20_Link">https://en.wikipedia.org/wiki/Jehovah</text:a>
<text:line-break/><text:a xlink:type="simple" xlink:href="http://www.jewishencyclopedia.com/articles/8568-jehovah" text:style-name="Internet_20_link" text:visited-style-name="Visited_20_Internet_20_Link">http://www.jewishencyclopedia.com/articles/8568-jehovah</text:a>
<text:line-break/><text:a xlink:type="simple" xlink:href="http://www.bible-researcher.com/tetragrammaton.html" text:style-name="Internet_20_link" text:visited-style-name="Visited_20_Internet_20_Link">http://www.bible-researcher.com/tetragrammaton.html</text:a>
<text:line-break/><text:a xlink:type="simple" xlink:href="https://biblescripture.net/Hebrew.html" text:style-name="Internet_20_link" text:visited-style-name="Visited_20_Internet_20_Link">https://biblescripture.net/Hebrew.html</text:a></text:p>
      <text:h text:style-name="Heading_20_4" text:outline-level="4"><text:bookmark-start text:name="__RefHeading___youtube.com_22"/><text:bookmark-start text:name="youtube.com"/>Youtube.com<text:bookmark-end text:name="__RefHeading___youtube.com_22"/><text:bookmark-end text:name="youtube.com"/></text:h>
      <text:p text:style-name="Text_20_body"><text:a xlink:type="simple" xlink:href="https://www.youtube.com/watch?v=wRsbSLU9oFA" text:style-name="Internet_20_link" text:visited-style-name="Visited_20_Internet_20_Link">https://www.youtube.com/watch?v=wRsbSLU9oFA</text:a><text:line-break/>
<text:a xlink:type="simple" xlink:href="https://www.youtube.com/watch?v=wRsbSLU9oFA" text:style-name="Internet_20_link" text:visited-style-name="Visited_20_Internet_20_Link">Jeff Benner, Pronouncing the name</text:a></text:p>
      <text:p text:style-name="Text_20_body"><text:a xlink:type="simple" xlink:href="https://www.youtube.com/watch?v=SxCQXWuZ9Ko&amp;t=391s" text:style-name="Internet_20_link" text:visited-style-name="Visited_20_Internet_20_Link">https://www.youtube.com/watch?v=SxCQXWuZ9Ko&amp;t=391s</text:a><text:line-break/>
<text:a xlink:type="simple" xlink:href="https://www.youtube.com/watch?v=SxCQXWuZ9Ko&amp;t=391s" text:style-name="Internet_20_link" text:visited-style-name="Visited_20_Internet_20_Link">Jeff Benner, Is the name of God pronounced Yehovah?</text:a></text:p>
      <text:p text:style-name="Text_20_body"><text:a xlink:type="simple" xlink:href="https://www.youtube.com/watch?v=Vz125u6K7W8" text:style-name="Internet_20_link" text:visited-style-name="Visited_20_Internet_20_Link">https://www.youtube.com/watch?v=Vz125u6K7W8</text:a><text:line-break/>
<text:a xlink:type="simple" xlink:href="https://www.youtube.com/watch?v=Vz125u6K7W8" text:style-name="Internet_20_link" text:visited-style-name="Visited_20_Internet_20_Link">Justin van Rensburg, The True Pronunciation of YHWH, the Creator's Name 1</text:a></text:p>
      <text:p text:style-name="Text_20_body"><text:a xlink:type="simple" xlink:href="https://youtu.be/FatR_eE6zMU" text:style-name="Internet_20_link" text:visited-style-name="Visited_20_Internet_20_Link">https://youtu.be/FatR_eE6zMU</text:a><text:line-break/>
<text:a xlink:type="simple" xlink:href="https://youtu.be/FatR_eE6zMU" text:style-name="Internet_20_link" text:visited-style-name="Visited_20_Internet_20_Link">Justin van Rensburg, The True Pronunciation of YHWH, the Creator's Name 2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ies:stu_yhwhpdf</dc:title>
  </office:meta>
</office:document-meta>
</file>