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c79e147fc39176a2b93ed26671f13d.png"/>
  <manifest:file-entry manifest:media-type="image/png" manifest:full-path="Pictures/76e62df9f3dff1464c8d4f8b3c7db3ee.png"/>
  <manifest:file-entry manifest:media-type="image/png" manifest:full-path="Pictures/83c74eac870bb6735bc9aec9cc8846cb.png"/>
  <manifest:file-entry manifest:media-type="image/png" manifest:full-path="Pictures/f79f1a68cf1b5deda036d1d6821a4c18.png"/>
  <manifest:file-entry manifest:media-type="image/png" manifest:full-path="Pictures/2052b37ab7a11b1c5b894cbdbcf55b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namen_jezus"/><text:bookmark-start text:name="__RefHeading___yeshua_1"/><text:bookmark-start text:name="yeshua"/>Yeshua<text:bookmark-end text:name="__RefHeading___yeshua_1"/><text:bookmark-end text:name="yeshua"/></text:h>
      <text:p text:style-name="Text_20_body"><draw:frame draw:style-name="media" draw:name="Yeshua Legend" text:anchor-type="as-char" draw:z-index="0" svg:width="10.583333333333cm"><draw:text-box><text:p text:style-name="legendcenter"><draw:frame draw:style-name="media" draw:name="Yeshua" text:anchor-type="as-char" draw:z-index="0" svg:width="10.583333333333cm" svg:height="7.9084249084249cm"><draw:image xlink:href="Pictures/20c79e147fc39176a2b93ed26671f13d.png" xlink:type="simple" xlink:show="embed" xlink:actuate="onLoad"/></draw:frame>Yeshua</text:p></draw:text-box></draw:frame><text:line-break/>
<text:a xlink:type="simple" xlink:href="https://wisdomwatchmen.com/the-hidden-name-of-christ/" text:style-name="Internet_20_link" text:visited-style-name="Visited_20_Internet_20_Link">The hidden name of Christ</text:a></text:p>
      <text:p text:style-name="Text_20_body">Hebreeuws leest van rechts naar links yod (y of j), shin (sh), wav (w, oo of oe) , ayin (ng keelklank ⇒ a)</text:p>
      <text:p text:style-name="Text_20_body">Nikud : Tsere <draw:frame draw:style-name="media" draw:name="1" text:anchor-type="as-char" draw:z-index="1" svg:width="0.26458333333333cm" svg:height="0.33072916666667cm"><draw:image xlink:href="Pictures/76e62df9f3dff1464c8d4f8b3c7db3ee.png" xlink:type="simple" xlink:show="embed" xlink:actuate="onLoad"/></draw:frame> = e, patach <draw:frame draw:style-name="media" draw:name="2" text:anchor-type="as-char" draw:z-index="2" svg:width="0.26458333333333cm" svg:height="0.2572337962963cm"><draw:image xlink:href="Pictures/83c74eac870bb6735bc9aec9cc8846cb.png" xlink:type="simple" xlink:show="embed" xlink:actuate="onLoad"/></draw:frame> = a</text:p>
      <text:p text:style-name="Text_20_body"><draw:frame draw:style-name="media" draw:name="3" text:anchor-type="as-char" draw:z-index="3" svg:width="3.96875cm" svg:height="2.2750796178344cm"><draw:image xlink:href="Pictures/f79f1a68cf1b5deda036d1d6821a4c18.png" xlink:type="simple" xlink:show="embed" xlink:actuate="onLoad"/></draw:frame></text:p>
      <text:p text:style-name="Text_20_body">Grieks leest van links naar rechts iota (i), eta (è), sigma (s), ou = omikron/upsilon (oe),sigma (s) </text:p>
      <text:p text:style-name="Text_20_body"><draw:frame draw:style-name="media" draw:name="4" text:anchor-type="as-char" draw:z-index="4" svg:width="3.96875cm" svg:height="1.1935009057971cm"><draw:image xlink:href="Pictures/2052b37ab7a11b1c5b894cbdbcf55be5.png" xlink:type="simple" xlink:show="embed" xlink:actuate="onLoad"/></draw:frame></text:p>
      <text:p text:style-name="Text_20_body">Yeshua was de Aramese versie van de Hebreeuwse naam Yehoshua (Jozua), en betekent ‘Jahweh redt’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namen_jezus</dc:title>
  </office:meta>
</office:document-meta>
</file>