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9ab902416ab69c3ec6dcd5a2fd35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eden_ark_tabernacle"/><text:bookmark-start text:name="__RefHeading___hof_van_eden_de_ark_de_tabernakel_1"/><text:bookmark-start text:name="hof_van_eden_de_ark_de_tabernakel"/>Hof van Eden, de Ark, de Tabernakel<text:bookmark-end text:name="__RefHeading___hof_van_eden_de_ark_de_tabernakel_1"/><text:bookmark-end text:name="hof_van_eden_de_ark_de_tabernakel"/></text:h>
      <text:p text:style-name="Text_20_body"><text:a xlink:type="simple" xlink:href="https://owlcation.com/humanities/The-Location-of-the-The-Tree-of-Knowledge-of-Good-and-Evil" text:style-name="Internet_20_link" text:visited-style-name="Visited_20_Internet_20_Link">https://owlcation.com/humanities/The-Location-of-the-The-Tree-of-Knowledge-of-Good-and-Evil</text:a></text:p>
      <text:p text:style-name="Text_20_body"><draw:frame draw:style-name="media" draw:name="0" text:anchor-type="as-char" draw:z-index="0" svg:width="21.166666666667cm" style:rel-width="100%" svg:height="11.91380952381cm" style:rel-height="scale"><draw:image xlink:href="Pictures/959ab902416ab69c3ec6dcd5a2fd35e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eden_ark_tabernacle</dc:title>
  </office:meta>
</office:document-meta>
</file>