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stu_vasten"/><text:bookmark-start text:name="__RefHeading___vasten_1"/><text:bookmark-start text:name="vasten"/>Vasten<text:bookmark-end text:name="__RefHeading___vasten_1"/><text:bookmark-end text:name="vasten"/></text:h>
      <text:p text:style-name="Text_20_body">Richteren 20:26 Daarop trokken alle Israelieten, het gehele volk op, en kwamen te Betel; daar bleven zij wenen voor het aangezicht des Heren, vastten op die dag tot de avond en offerden brandoffers en vredeoffers voor het aangezicht des Heren.</text:p>
      <text:p text:style-name="Text_20_body">Judges 20:26
HEB: לִפְנֵ֣י יְהוָ֔ה וַיָּצ֥וּמוּ בַיּוֹם־ הַה֖וּא
NAS: the LORD and fasted that day
KJV: the LORD, and fasted that day
INT: before the LORD and fasted day he
1 Samuel 7:6
HEB: לִפְנֵ֣י יְהוָ֗ה וַיָּצ֙וּמוּ֙ בַּיּ֣וֹם הַה֔וּא
NAS: the LORD, and fasted on that day
KJV: the LORD, and fasted on that day,
INT: before the LORD and fasted day he</text:p>
      <text:p text:style-name="Text_20_body">1 Samuel 31:13
HEB: הָאֶ֖שֶׁל בְּיָבֵ֑שָׁה וַיָּצֻ֖מוּ שִׁבְעַ֥ת יָמִֽים׃
NAS: at Jabesh, and fasted seven
KJV: at Jabesh, and fasted seven
INT: the tamarisk Jabesh and fasted seven days</text:p>
      <text:p text:style-name="Text_20_body">2 Samuel 1:12
HEB: וַֽיִּסְפְּדוּ֙ וַיִּבְכּ֔וּ וַיָּצֻ֖מוּ עַד־ הָעָ֑רֶב
NAS: and wept and fasted until
KJV: and wept, and fasted until even,
INT: mourned and wept and fasted until evening</text:p>
      <text:p text:style-name="Text_20_body">2 Samuel 12:16
HEB: בְּעַ֣ד הַנָּ֑עַר וַיָּ֤צָם דָּוִד֙ צ֔וֹם
NAS: and David fasted and went
KJV: and David fasted, and went in,
INT: for the child fast and David fast</text:p>
      <text:p text:style-name="Text_20_body">2 Samuel 12:21
HEB: הַיֶּ֤לֶד חַי֙ צַ֣מְתָּ וַתֵּ֔בְךְּ וְכַֽאֲשֶׁר֙
NAS: was alive, you fasted and wept;
KJV: [is] this that thou hast done? thou didst fast and weep
INT: the child was alive fasted and wept after</text:p>
      <text:p text:style-name="Text_20_body">2 Samuel 12:22
HEB: הַיֶּ֣לֶד חַ֔י צַ֖מְתִּי וָֽאֶבְכֶּ֑ה כִּ֤י
NAS: was [still] alive, I fasted and wept;
KJV: was yet alive, I fasted and wept:
INT: the child was alive fasted and wept for</text:p>
      <text:p text:style-name="Text_20_body">2 Samuel 12:23
HEB: זֶּה֙ אֲנִ֣י צָ֔ם הַאוּכַ֥ל לַהֲשִׁיב֖וֹ
NAS: why should I fast? Can
KJV: But now he is dead, wherefore should I fast? can
INT: he I fast can bring</text:p>
      <text:p text:style-name="Text_20_body">1 Kings 21:27
HEB: עַל־ בְּשָׂר֖וֹ וַיָּצ֑וֹם וַיִּשְׁכַּ֣ב בַּשָּׂ֔ק
NAS: on sackcloth and fasted, and he lay
KJV: upon his flesh, and fasted, and lay
INT: upon his flesh and fasted lay sackcloth</text:p>
      <text:p text:style-name="Text_20_body">1 Chronicles 10:12
HEB: הָאֵלָה֙ בְּיָבֵ֔שׁ וַיָּצ֖וּמוּ שִׁבְעַ֥ת יָמִֽים׃
NAS: in Jabesh, and fasted seven
KJV: in Jabesh, and fasted seven
INT: the oak Jabesh and fasted seven days</text:p>
      <text:p text:style-name="Text_20_body">Ezra 8:23
HEB: וַנָּצ֛וּמָה וַנְּבַקְשָׁ֥ה מֵאֱלֹהֵ֖ינוּ
NAS: So we fasted and sought our God
KJV: So we fasted and besought our God
INT: fasted and sought our God</text:p>
      <text:p text:style-name="Text_20_body">Nehemiah 1:4
HEB: יָמִ֑ים וָֽאֱהִ֥י צָם֙ וּמִתְפַּלֵּ֔ל לִפְנֵ֖י
NAS: for days; and I was fasting and praying
KJV: [certain] days, and fasted, and prayed
INT: days become was fasting and praying before</text:p>
      <text:p text:style-name="Text_20_body">Esther 4:16
HEB: הַֽנִּמְצְאִ֣ים בְּשׁוּשָׁ֗ן וְצ֣וּמוּ עָ֠לַי וְאַל־
NAS: in Susa, and fast for me; do not eat
KJV: in Shushan, and fast ye for me, and neither eat
INT: are found Susa and fast and not</text:p>
      <text:p text:style-name="Text_20_body">Esther 4:16
HEB: אֲנִ֥י וְנַעֲרֹתַ֖י אָצ֣וּם כֵּ֑ן וּבְכֵ֞ן
NAS: also will fast in the same
KJV: I also and my maidens will fast likewise; and so
INT: and maidens will fast the same way</text:p>
      <text:p text:style-name="Text_20_body">Isaiah 58:3
HEB: לָ֤מָּה צַּ֙מְנוּ֙ וְלֹ֣א רָאִ֔יתָ
NAS: Why have we fasted and You do not see?
KJV: Wherefore have we fasted, [say they], and thou seest
INT: Why fasted and thou seest</text:p>
      <text:p text:style-name="Text_20_body">Isaiah 58:4
HEB: לְרִ֤יב וּמַצָּה֙ תָּצ֔וּמוּ וּלְהַכּ֖וֹת בְּאֶגְרֹ֣ף
NAS: Behold, you fast for contention
KJV: Behold, ye fast for strife and debate,
INT: contention and strife fast strike fist</text:p>
      <text:p text:style-name="Text_20_body">Isaiah 58:4
HEB: רֶ֑שַׁע לֹא־ תָצ֣וּמוּ כַיּ֔וֹם לְהַשְׁמִ֥יעַ
NAS: fist. You do not fast like [you do] today
KJV: of wickedness: ye shall not fast as [ye do this] day,
INT: A wicked not fast today to make</text:p>
      <text:p text:style-name="Text_20_body">Jeremiah 14:12
HEB: כִּ֣י יָצֻ֗מוּ אֵינֶ֤נִּי שֹׁמֵ֙עַ֙
NAS: When they fast, I am not going to listen
KJV: When they fast, I will not hear
INT: When fast I am not to listen</text:p>
      <text:p text:style-name="Text_20_body">Zechariah 7:5
HEB: לֵאמֹ֑ר כִּֽי־ צַמְתֶּ֨ם וְסָפ֜וֹד בַּחֲמִישִׁ֣י
NAS: When you fasted and mourned
KJV: saying, When ye fasted and mourned
INT: Say When fasted and mourned the fifth</text:p>
      <text:p text:style-name="Text_20_body">Zechariah 7:5
HEB: שִׁבְעִ֣ים שָׁנָ֔ה הֲצ֥וֹם צַמְתֻּ֖נִי אָֽנִי׃
NAS: years, was it actually for Me that you fasted?
KJV: years, did ye at all fast
INT: seventy years actually fasted I</text:p>
      <text:p text:style-name="Text_20_body">Zechariah 7:5
HEB: שָׁנָ֔ה הֲצ֥וֹם צַמְתֻּ֖נִי אָֽנִי׃
NAS: was it actually for Me that you fasted?
KJV: did ye at all fast unto me, [even] to me?
INT: years actually fasted I</text:p>
      <text:p text:style-name="Text_20_body">21 Occurrences</text:p>
      <text:p text:style-name="Text_20_body">Strong's Hebrew 6684
21 Occurrences</text:p>
      <text:p text:style-name="Text_20_body">2 Samuel 12:16
HEB: וַיָּ֤צָם דָּוִד֙ צ֔וֹם וּבָ֥א וְלָ֖ן
INT: fast and David fast and went night</text:p>
      <text:p text:style-name="Text_20_body">1 Kings 21:9
HEB: לֵאמֹ֑ר קִֽרְאוּ־ צ֔וֹם וְהוֹשִׁ֥יבוּ אֶת־
NAS: Proclaim a fast and seat
KJV: Proclaim a fast, and set
INT: saying Proclaim A fast and seat Naboth</text:p>
      <text:p text:style-name="Text_20_body">1 Kings 21:12
HEB: קָרְא֖וּ צ֑וֹם וְהֹשִׁ֥יבוּ אֶת־
NAS: They proclaimed a fast and seated
KJV: They proclaimed a fast, and set
INT: proclaimed A fast and seated Naboth</text:p>
      <text:p text:style-name="Text_20_body">2 Chronicles 20:3
HEB: לַיהוָ֑ה וַיִּקְרָא־ צ֖וֹם עַל־ כָּל־
NAS: and proclaimed a fast throughout
KJV: and proclaimed a fast throughout
INT: the LORD and proclaimed A fast throughout all</text:p>
      <text:p text:style-name="Text_20_body">Ezra 8:21
HEB: וָאֶקְרָ֨א שָׁ֥ם צוֹם֙ עַל־ הַנָּהָ֣ר
NAS: Then I proclaimed a fast there
KJV: Then I proclaimed a fast there, at the river
INT: proclaimed there A fast at the river</text:p>
      <text:p text:style-name="Text_20_body">Nehemiah 9:1
HEB: בְנֵֽי־ יִשְׂרָאֵל֙ בְּצ֣וֹם וּבְשַׂקִּ֔ים וַאֲדָמָ֖ה
NAS: assembled with fasting, in sackcloth
KJV: were assembled with fasting, and with sackclothes,
INT: the sons of Israel fasting sackcloth dirt</text:p>
      <text:p text:style-name="Text_20_body">Esther 4:3
HEB: גָּדוֹל֙ לַיְּהוּדִ֔ים וְצ֥וֹם וּבְכִ֖י וּמִסְפֵּ֑ד
NAS: among the Jews, with fasting, weeping
KJV: among the Jews, and fasting, and weeping,
INT: great the Jews fasting weeping and wailing</text:p>
      <text:p text:style-name="Text_20_body">Esther 9:31
HEB: זַרְעָ֑ם דִּבְרֵ֥י הַצֹּמ֖וֹת וְזַעֲקָתָֽם׃
NAS: with instructions for their times of fasting and their lamentations.
KJV: the matters of the fastings and their cry.
INT: their descendants instructions their times and their lamentations</text:p>
      <text:p text:style-name="Text_20_body">Psalm 35:13
HEB: שָׂ֗ק עִנֵּ֣יתִי בַצּ֣וֹם נַפְשִׁ֑י וּ֝תְפִלָּתִ֗י
NAS: my soul with fasting, And my prayer
KJV: my soul with fasting; and my prayer
INT: was sackcloth humbled fasting my soul and my prayer</text:p>
      <text:p text:style-name="Text_20_body">Psalm 69:10
HEB: וָאֶבְכֶּ֣ה בַצּ֣וֹם נַפְשִׁ֑י וַתְּהִ֖י
NAS: in my soul with fasting, It became
KJV: [and chastened] my soul with fasting, that was to my reproach.
INT: wept fasting my soul became</text:p>
      <text:p text:style-name="Text_20_body">Psalm 109:24
HEB: בִּ֭רְכַּי כָּשְׁל֣וּ מִצּ֑וֹם וּ֝בְשָׂרִ֗י כָּחַ֥שׁ
NAS: are weak from fasting, And my flesh
KJV: are weak through fasting; and my flesh
INT: my knees are weak fasting and my flesh has grown</text:p>
      <text:p text:style-name="Text_20_body">Isaiah 58:3
HEB: הֵ֣ן בְּי֤וֹם צֹֽמְכֶם֙ תִּמְצְאוּ־ חֵ֔פֶץ
NAS: on the day of your fast you find
KJV: Behold, in the day of your fast ye find
INT: behold the day of your fast find desire</text:p>
      <text:p text:style-name="Text_20_body">Isaiah 58:5
HEB: הֲכָזֶ֗ה יִֽהְיֶה֙ צ֣וֹם אֶבְחָרֵ֔הוּ י֛וֹם
NAS: Is it a fast like this
KJV: Is it such a fast that I have chosen?
INT: this is it A fast choose A day</text:p>
      <text:p text:style-name="Text_20_body">Isaiah 58:5
HEB: הֲלָזֶה֙ תִּקְרָא־ צ֔וֹם וְי֥וֹם רָצ֖וֹן
NAS: this a fast, even an acceptable
KJV: this a fast, and an acceptable
INT: this call A fast day an acceptable</text:p>
      <text:p text:style-name="Text_20_body">Isaiah 58:6
HEB: הֲל֣וֹא זֶה֮ צ֣וֹם אֶבְחָרֵהוּ֒ פַּתֵּ֙חַ֙
NAS: Is this not the fast which I choose,
KJV: [Is] not this the fast that I have chosen?
INT: not is this the fast choose to loosen</text:p>
      <text:p text:style-name="Text_20_body">Jeremiah 36:6
HEB: יְהוָ֖ה בְּי֣וֹם צ֑וֹם וְגַ֨ם בְּאָזְנֵ֧י
NAS: house on a fast day.
KJV: house upon the fasting day:
INT: the LORD'S day A fast and also the ears</text:p>
      <text:p text:style-name="Text_20_body">Jeremiah 36:9
HEB: הַתְּשִׁעִ֔י קָרְא֨וּ צ֜וֹם לִפְנֵ֧י יְהוָ֛ה
NAS: proclaimed a fast before
KJV: [that] they proclaimed a fast before
INT: the ninth proclaimed A fast before the LORD</text:p>
      <text:p text:style-name="Text_20_body">Daniel 9:3
HEB: תְּפִלָּ֖ה וְתַחֲנוּנִ֑ים בְּצ֖וֹם וְשַׂ֥ק וָאֵֽפֶר׃
NAS: and supplications, with fasting, sackcloth
KJV: and supplications, with fasting, and sackcloth,
INT: prayer and supplications fasting sackcloth and ashes</text:p>
      <text:p text:style-name="Text_20_body">Joel 1:14
HEB: קַדְּשׁוּ־ צוֹם֙ קִרְא֣וּ עֲצָרָ֔ה
NAS: Consecrate a fast, Proclaim
KJV: Sanctify ye a fast, call
INT: Consecrate A fast Proclaim A solemn</text:p>
      <text:p text:style-name="Text_20_body">Joel 2:12
HEB: בְּכָל־ לְבַבְכֶ֑ם וּבְצ֥וֹם וּבְבְכִ֖י וּבְמִסְפֵּֽד׃
NAS: your heart, And with fasting, weeping
KJV: ye [even] to me with all your heart, and with fasting, and with weeping,
INT: all your heart fasting weeping and mourning</text:p>
      <text:p text:style-name="Text_20_body">Joel 2:15
HEB: בְּצִיּ֑וֹן קַדְּשׁוּ־ צ֖וֹם קִרְא֥וּ עֲצָרָֽה׃
NAS: Consecrate a fast, proclaim
KJV: sanctify a fast, call
INT: Zion Consecrate A fast proclaim A solemn</text:p>
      <text:p text:style-name="Text_20_body">Jonah 3:5
HEB: בֵּֽאלֹהִ֑ים וַיִּקְרְאוּ־ צוֹם֙ וַיִּלְבְּשׁ֣וּ שַׂקִּ֔ים
NAS: and they called a fast and put
KJV: and proclaimed a fast, and put
INT: God called A fast and put sackcloth</text:p>
      <text:p text:style-name="Text_20_body">Zechariah 8:19
HEB: יְהוָ֣ה צְבָא֗וֹת צ֣וֹם הָרְבִיעִ֡י וְצ֣וֹם
NAS: of hosts, 'The fast of the fourth,
KJV: of hosts; The fast of the fourth
INT: the LORD of hosts the fast of the fourth the fast</text:p>
      <text:p text:style-name="Text_20_body">Zechariah 8:19
HEB: צ֣וֹם הָרְבִיעִ֡י וְצ֣וֹם הַחֲמִישִׁי֩ וְצ֨וֹם
NAS: of the fourth, the fast of the fifth,
KJV: of the fourth [month], and the fast of the fifth,
INT: the fast of the fourth the fast of the fifth the fast</text:p>
      <text:p text:style-name="Text_20_body">Zechariah 8:19
HEB: וְצ֣וֹם הַחֲמִישִׁי֩ וְצ֨וֹם הַשְּׁבִיעִ֜י וְצ֣וֹם
NAS: of the fifth, the fast of the seventh
KJV: of the fifth, and the fast of the seventh,
INT: the fast of the fifth the fast of the seventh and the fast</text:p>
      <text:p text:style-name="Text_20_body">Zechariah 8:19
HEB: וְצ֨וֹם הַשְּׁבִיעִ֜י וְצ֣וֹם הָעֲשִׂירִ֗י יִהְיֶ֤ה
NAS: of the seventh and the fast of the tenth
KJV: of the seventh, and the fast of the tenth,
INT: the fast of the seventh and the fast of the tenth will becom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tu_vasten</dc:title>
  </office:meta>
</office:document-meta>
</file>