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9ab902416ab69c3ec6dcd5a2fd35e7.png"/>
  <manifest:file-entry manifest:media-type="image/jpeg" manifest:full-path="Pictures/305f4224a34d4da6251efc18fca1848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_eden_ark_tabernacle"/><text:bookmark-start text:name="__RefHeading___hof_van_eden_de_ark_de_tabernakel_1"/><text:bookmark-start text:name="hof_van_eden_de_ark_de_tabernakel"/>Hof van Eden, de Ark, de Tabernakel<text:bookmark-end text:name="__RefHeading___hof_van_eden_de_ark_de_tabernakel_1"/><text:bookmark-end text:name="hof_van_eden_de_ark_de_tabernakel"/></text:h>
      <text:p text:style-name="Text_20_body"><text:a xlink:type="simple" xlink:href="https://owlcation.com/humanities/The-Location-of-the-The-Tree-of-Knowledge-of-Good-and-Evil" text:style-name="Internet_20_link" text:visited-style-name="Visited_20_Internet_20_Link">https://owlcation.com/humanities/The-Location-of-the-The-Tree-of-Knowledge-of-Good-and-Evil</text:a></text:p>
      <text:p text:style-name="Text_20_body"><draw:frame draw:style-name="media" draw:name="0" text:anchor-type="as-char" draw:z-index="0" svg:width="15.875cm" svg:height="8.9353571428571cm"><draw:image xlink:href="Pictures/959ab902416ab69c3ec6dcd5a2fd35e7.png" xlink:type="simple" xlink:show="embed" xlink:actuate="onLoad"/></draw:frame>
<draw:frame draw:style-name="media" draw:name="1" text:anchor-type="as-char" draw:z-index="1" svg:width="15.875cm" svg:height="8.7992163608563cm"><draw:image xlink:href="Pictures/305f4224a34d4da6251efc18fca18487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eden_ark_tabernacle</dc:title>
  </office:meta>
</office:document-meta>
</file>