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199eae6b77d82fc518396c64d9f22c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De zeven gemeentetijdperken in Openbaring onthullen dat we de opname naderen </text:p>
      <text:p text:style-name="Text_20_body"><text:span text:style-name="Emphasis"><text:bookmark text:name="stu_7-churches-ages-nl"/>Vertaald uit een gedeelte van een artikel door Bob Millsaps</text:span><text:line-break/></text:p>
      <text:p text:style-name="Text_20_body">De kerken en de betekenis van hun namen en meest relevante geschriften:</text:p>
      <text:p text:style-name="Text_20_body"><text:span text:style-name="Strong_20_Emphasis">Efeze - Gewenste</text:span><text:line-break/></text:p>
      <text:p text:style-name="Preformatted_20_Text">de begeerlijke, 50 - 100</text:p>
      <text:p text:style-name="Text_20_body">Het tijdperk van de Efezische Kerk was van 30 na Christus tot 100 na Christus. Het werd gekenmerkt door vurige evangelisatie zoals blijkt uit heilige geschriften uit die tijd. Tijdens de 1e eeuw werd de toen bekende wereld bijna volledig geëvangeliseerd. Romeinen 16:26 “Maar thans geopenbaard en door profetische schriften volgens bevel van de eeuwige God tot bewerking van gehoorzaamheid des geloofs bekendgemaakt onder alle volken)”, volgens het gebod van de eeuwige God, tot gehoorzaamheid aan het geloof“, zegt Kolossenzen 1:6, “dat tot u is gekomen, zoals het heeft ook in de hele wereld en brengt vrucht voort, zoals het ook onder u is sinds de dag dat u de genade van God in waarheid hoorde en kende;' Dus we zien dat hoewel dit kerktijdperk uiteindelijk “hun eerste liefde verloor”, ze een “gewenst” kerktijdperk waren wat betreft het verspreiden van het evangelie.</text:p>
      <text:p text:style-name="Text_20_body">Openbaring 2:3 beschrijft adequaat de hartstochtelijke arbeid van de vroege kerk: “en gij hebt volhard en hebt geduld, en hebt gearbeid ter wille van Mijn naam en bent niet moe geworden.”</text:p>
      <text:p text:style-name="Text_20_body"><text:span text:style-name="Strong_20_Emphasis">Smyrna – Bitter – als mirre</text:span><text:line-break/></text:p>
      <text:p text:style-name="Preformatted_20_Text"> smart, bitterheid, 100 - 310</text:p>
      <text:p text:style-name="Text_20_body">Het kerktijdperk van Smyrna was van ongeveer 54 na Christus (toen de Romeinse keizers de kerk vervolgden) tot 312 na Christus (toen Constantijn het rijk christelijk verklaarde).</text:p>
      <text:p text:style-name="Text_20_body">Men kan het woord mirre zelfs in de naam Smyrna horen. Mirre werd vaak gebruikt bij begrafenissen om de geur van de dood te verdoezelen. Gedurende deze periode vervolgden 10 Romeinse keizers de kerk. Velen werden aan leeuwen gevoerd en op de brandstapel verbrand. Vele anderen verloren waardevolle economische kansen vanwege hun geloof. Maar al deze bittere offers, in het bijzonder het martelaarschap, worden een zoete geur in de neusgaten van God als Hij hun liefde en opoffering eert.</text:p>
      <text:p text:style-name="Text_20_body"><text:span text:style-name="Emphasis">Openbaring 2:10c “Wees trouw tot de dood, en ik zal je de kroon des levens geven.”</text:span></text:p>
      <text:p text:style-name="Preformatted_20_Text">Polycarpus van Smyrna (Oudgrieks: Πολύκαρπος ὁ Σμυρναῖος) (ca. 69 - Smyrna, ca. 156) was bisschop van Smyrna, <text:line-break/>het huidige Izmir in Turkije. Hij stierf als martelaar. <text:line-break/>Hij behoort tot de apostolische vaders, leerlingen van de apostelen.</text:p>
      <text:p text:style-name="Text_20_body"><text:span text:style-name="Strong_20_Emphasis">Pergamum - Verhoogd of huwelijk</text:span><text:line-break/></text:p>
      <text:p text:style-name="Preformatted_20_Text">huwelijk tussen kerk en staat, 310 - 600 </text:p>
      <text:p text:style-name="Text_20_body">Het kerktijdperk van Pergamum begon in 312 na Christus toen Constantijn het rijk als christelijk verklaarde. Satan realiseerde zich dat het vervolgen van de kerk haar niet zou vernietigen, dus veranderde hij zijn strategie. Door de kerk te “verheffen” en de kerk te “trouwen” met de regering, waren er velen die de kerk binnenkwamen zonder een wedergeboren ervaring te hebben. Gedurende deze periode raakten een groot aantal heidense praktijken vermengd met het christendom.</text:p>
      <text:p text:style-name="Text_20_body">Laat me deze tekst met je delen en dan een korte uitleg geven. Openba seksuele immoraliteit.” Dit vereist enig begrip van het Oude Testament. Het is duidelijk dat Bileam werd beïnvloed door het prestige en de macht van Balak. Bileam was een man die geld aannam om te vervloeken. Terwijl God hem ervan weerhield Israël te vervloeken, vertelde hij Balak hoe hij een struikelblok op de weg van Israël kon zetten. Hij zei tegen Balak dat hij Israël moest uitnodigen voor heidense tijden van afgodenaanbidding waar seksuele immoraliteit in het spel was.</text:p>
      <text:p text:style-name="Text_20_body">Het was tijdens het kerktijdperk van Pergamum dat de kerk leringen begon te krijgen die ervoor zorgden dat mensen doorgingen met zondigen. De aanbidding van heiligen en engelen werd geïntroduceerd in 375 na Christus, waardoor mensen vervielen in afgoderij. Het vagevuur werd geïntroduceerd in 593 na Christus (er is geen bijbelse doctrine) waardoor mensen konden geloven dat ze konden doorgaan met zondigen (inclusief seksuele immoraliteit) en dat ze uiteindelijk de hemel zouden bereiken na een tijdje in het vagevuur te hebben geleden. Extreme zalving (laatste sacramenten) werd geïntroduceerd in 526 na Christus en leidde ertoe dat mensen valse hoop kregen omdat zulke rituelen geen geloof of berouw vereisten.</text:p>
      <text:p text:style-name="Text_20_body">Dit kerktijdperk van verheffing in de samenleving en huwelijk met overheidsgezag was niet goed voor de kerk. De kerk daalde in geestelijke macht en gezag</text:p>
      <text:p text:style-name="Text_20_body"><text:span text:style-name="Strong_20_Emphasis">Thyatira - Voortdurende opoffering</text:span><text:line-break/></text:p>
      <text:p text:style-name="Preformatted_20_Text">wierook offer, middeleeuwen 600 - 1500</text:p>
      <text:p text:style-name="Text_20_body">Het kerktijdperk van Thyatira begon in 607 na Christus (toen Bonifatius III de eerste paus werd) en zal doorgaan in de periode van de verdrukking. Dit was een periode die zelfs in de seculiere geschiedenis bekend staat als de donkere middeleeuwen. Het licht van het evangelie van Jezus Christus werd in deze periode extreem zwak. De kerk groeide meer in gelijkenis van Babylonische mystiek dan in christelijke gelijkenis. Valse religie (Izebel) kreeg de overhand, werd onderwezen en verleidde de kerk tot zonde.</text:p>
      <text:p text:style-name="Text_20_body">Openbaring 2:20 “Niettemin heb ik een paar dingen tegen u, omdat u [c] die vrouw [d] Izebel, die zichzelf een profetes noemt, toestaat mijn dienaren te onderwijzen en te verleiden tot seksuele immoraliteit en het eten van geofferde dingen tot afgoden.”</text:p>
      <text:p text:style-name="Text_20_body">Neem bijvoorbeeld de verkoop van aflaten die begon in 1190 na Christus. Het idee was om geld in te zamelen zodat individuen ongeveer een derde van hun jaarinkomen konden geven en een stuk papier konden kopen waarop stond dat al hun zonden uit het verleden, het heden en de toekomst waren vergeven. Dit zorgde ervoor dat velen hun leven leefden in navolging van de verlangens van hun zondige natuur in totale overgave aan zonde, seksuele immoraliteit en al het andere dat het vlees wenste. Toch gaf God in zijn genade de kerk tijd om zich te bekeren, bijna 1000 jaar om terug te komen, maar de kerk weigerde. Het is triest om te zeggen, maar velen onder de invloed van het rooms-katholicisme leven nog steeds onder sommige van deze heidense ideeën die geen basis hebben in het geïnspireerde Woord van God</text:p>
      <text:p text:style-name="Text_20_body"><text:span text:style-name="Strong_20_Emphasis">Sardis - Ontsnappen of uitkomen</text:span><text:line-break/></text:p>
      <text:p text:style-name="Preformatted_20_Text">De ontvluchte, reformatie 1500 - 1800</text:p>
      <text:p text:style-name="Text_20_body">Het kerktijdperk van Sardis begint in 1520 na Christus en zal doorgaan tot aan de Verdrukking. Het woord Sardis betekent “ontsnappers” of degenen die “naar buiten komen”. Deze woorden beschrijven adequaat de Reformatiekerken. Maarten Luther liep voorop door zijn stelling 95 aan de kerkdeur te spijkeren. Door de studie van het woord van God had hij inzicht gekregen dat „de rechtvaardigen uit geloof zullen leven”. (Romeinen 1:17) De leer van rechtvaardiging door geloof alleen door de Schrift alleen kwam naar voren. Deze kerken, hoewel ze de reputatie hadden te leven, werden echter door Christus als “dood” genoemd.</text:p>
      <text:p text:style-name="Text_20_body">Dit eenvoudige vers laat ons iets zien van wat er gebeurde tijdens dit gemeentetijdperk. Openbaring 2:2 “Gedenk dan hoe je hebt ontvangen en gehoord; houd vast en heb berouw.” De fout van de kerk tijdens het kerktijdperk van Sardis was dat ze ook staatskerken werden. Luther zocht bijvoorbeeld de goedkeuring van politieke leiders en uiteindelijk werd de Lutherse kerk de staatskerk van Duitsland. Ze konden zich ook niet herinneren hoe ze 'ontvingen en hoorden'. Ze hadden hun studie van het Woord moeten voortzetten en de kerk moeten blijven hervormen.</text:p>
      <text:p text:style-name="Text_20_body"><text:span text:style-name="Strong_20_Emphasis">Philadelphia – Broederliefde</text:span><text:line-break/></text:p>
      <text:p text:style-name="Preformatted_20_Text">broederliefde, 1800 - heden</text:p>
      <text:p text:style-name="Text_20_body">De gemeente van Filadelfia is een verademing na de laatste drie gemeentetijdperken. Dit kerktijdperk begint in 1750 na Christus en gaat door tot de Opname. Het wordt gekenmerkt door broederlijke liefde. Wat begon als opwekkingen in Europa en de Britse eilanden, bleef zich uitbreiden naar Amerika en leidde zelfs tot de moderne missionaire beweging. Wat kan iemand meer liefde hebben dan alles op het spel te zetten om het evangelie van Jezus Christus te delen met een verloren wereld? Openbaring 3:8 “Ik ken uw werken. Zie, ik heb u een open deur voorgezet, en niemand kan hem sluiten; want je hebt een beetje kracht, hebt mijn woord gehouden en hebt mijn naam niet verloochend.”</text:p>
      <text:p text:style-name="Text_20_body">Sinds de dagen van William Carey die in 1793 zo belast was met de verlorenen in India dat hij de eerste buitenlandse missionaris werd. Talloze duizenden hebben gehoor gegeven aan de oproep om door de open deur te lopen. Deze kerk houdt Zijn woord en verloochent Zijn naam niet. Ze zullen gespaard blijven van het uur van beproeving dat over de aarde zal komen.</text:p>
      <text:p text:style-name="Text_20_body"><text:span text:style-name="Strong_20_Emphasis">Laodicea – Meningen van mensen</text:span><text:line-break/></text:p>
      <text:p text:style-name="Preformatted_20_Text">volkswet, democratie, 1800 - heden</text:p>
      <text:p text:style-name="Text_20_body">Het laatste gemeentetijdperk is het gemeentetijdperk van Laodicea dat begon rond 1900 na Christus en zal doorgaan in de Verdrukking. Het woord Laodicea bestaat uit twee woorden. Deze woorden zijn laos, wat 'volk' betekent, en dikazo, wat zowel een persoonlijke mening als een decreet kan betekenen, d.w.z. een vonnis, uitgesproken door een rechter. Daarom vinden we dat het woord “Laodicea” zowel “meningen van mensen” als “veroordeelde mensen” kan betekenen. Deze kerk is de meest afvallige kerk van elk van de zeven gemeentetijdperken. Ze zijn lauw. Ze realiseren zich niet in welke geestelijke staat ze zich bevinden. Openbaring 3:17 zegt: <text:span text:style-name="Emphasis">“Omdat je zegt: 'Ik ben rijk, ben rijk geworden en heb niets nodig' - en weet niet dat je ellendig, ellendig, arm bent , blind en naakt -'</text:span></text:p>
      <text:p text:style-name="Text_20_body">De kerk van Laodicea heeft fantastische architectuur, gebouwen van miljoenen dollars en is afhankelijk van menselijke inspanningen en kracht om te slagen. Veel van deze kerken compromitteren het Woord van God door hun politiek correcte standpunten over zondige kwesties. De meeste maken deel uit van de oecumenische beweging die zal veranderen in het vals-religieuze systeem van de valse profeet in Openbaring. In plaats van het evangelie te prediken, zijn ze overgegaan in motiverend spreken, waardoor welvaart het belangrijkste doel van de gelovige wordt.</text:p>
      <text:p text:style-name="Text_20_body">Wanneer “meningen van mensen” belangrijker worden dan Christus of het Woord, dan zullen de mensen geoordeeld worden. Dit is verreweg de slechtste van de zeven gemeentetijdperken.</text:p>
      <text:p text:style-name="Text_20_body"><draw:frame draw:style-name="media" draw:name="0" text:anchor-type="as-char" draw:z-index="0" svg:width="21.166666666667cm" style:rel-width="100%" svg:height="9.6105388272583cm" style:rel-height="scale"><draw:image xlink:href="Pictures/6199eae6b77d82fc518396c64d9f22cb.jpg" xlink:type="simple" xlink:show="embed" xlink:actuate="onLoad"/></draw:frame></text:p>
      <text:p text:style-name="Text_20_body">De zeven gemeentetijdperken brengt de belangrijkste waarheid van de Schrift naar voren. De belangrijkste waarheid is dat elke persoon gerechtvaardigd voor God moet zijn. De belangrijkste leerstelling van de bijbel van Genesis tot Openbaring is hoe de mensheid vrede met God kan sluiten en geestelijk gered en verlost kan worden van hun zonden. Een studie van de zeven gemeentetijdperken daagt elke gelovige uit met de volgende gedachten - al deze gedachten dagen ons uit in onze persoonlijke relatie met God:</text:p>
      <text:p text:style-name="Text_20_body"><text:span text:style-name="Strong_20_Emphasis">Efeze</text:span> – Ben ik mijn eerste liefde voor Christus verloren?</text:p>
      <text:p text:style-name="Text_20_body"><text:span text:style-name="Strong_20_Emphasis">Smyrna</text:span> – Ben ik volledig toegewijd en zelfs bereid om te sterven voor wat ik geloof?</text:p>
      <text:p text:style-name="Text_20_body"><text:span text:style-name="Strong_20_Emphasis">Pergamum</text:span> – Ben ik bereid de smaad van Christus te ondergaan of zoek ik een verheven status die met de wereld getrouwd is? Leef ik een afgezonderd leven, vrij van afgoderij en seksuele immoraliteit?</text:p>
      <text:p text:style-name="Text_20_body"><text:span text:style-name="Strong_20_Emphasis">Thyatira</text:span> – Vertrouw ik volledig op het volbrachte werk van Christus of probeer ik werken toe te voegen om mijn redding te verdienen?</text:p>
      <text:p text:style-name="Text_20_body"><text:span text:style-name="Strong_20_Emphasis">Sardis</text:span> – Heeft mijn geestelijke wandel het leven van Christus of ben ik geestelijk dood?</text:p>
      <text:p text:style-name="Text_20_body"><text:span text:style-name="Strong_20_Emphasis">Philadelphia</text:span> – Loop ik door de open deuren die voor mij zijn neergezet?</text:p>
      <text:p text:style-name="Text_20_body"><text:span text:style-name="Strong_20_Emphasis">Laodicea</text:span> – Ben ik roodgloeiend voor Christus of tevreden om in een lauwe staat te leven?</text:p>
      <text:p text:style-name="Text_20_body">Het komt overeen met andere belangrijke gebieden van profetie. Alleen het boek Openbaring bestuderen zonder de andere delen van het Woord van God te begrijpen, is een grote dwaling. Als het laatste boek in de bijbel verwijst dit boek terug naar veel concepten, verzen en leringen die alleen kunnen worden begrepen door naar de lering van de Bijbel als geheel te kijken.</text:p>
      <text:p text:style-name="Text_20_body">Twee van de belangrijkste profetische gebieden die worden onderwezen door een studie van de zeven gemeentetijdperken zijn:</text:p>
      <text:p text:style-name="Text_20_body">De opname Hoewel het woord opname niet in de Bijbel staat, spreekt 1 Thessalonicenzen 4:16-17 over een tijd waarin al degenen die geloven zullen worden opgenomen om de Heer te ontmoeten. <text:span text:style-name="Emphasis">“Want de Heer Zelf zal uit de hemel neerdalen met een geroep, met de stem van een aartsengel en met de bazuin van God. En de doden in Christus zullen eerst opstaan. Dan zullen wij, die nog in leven zijn, samen met hen in de wolken worden opgenomen om de Heer in de lucht te ontmoeten. En zo zullen we altijd bij de Heer zijn.”</text:span> Dit zal vlak voor de verdrukkingsperiode gebeuren.</text:p>
      <text:p text:style-name="Text_20_body"><text:span text:style-name="Emphasis">Openbaring 4:1 Na deze dingen zag ik, en zie, er was een deur geopend in de hemel; en de eerste stem, die ik gehoord had, alsof een bazuin met mij sprak, zeide: <text:span text:style-name="Strong_20_Emphasis">Klim hierheen op</text:span> en ik zal u tonen, wat na dezen geschieden moet.</text:span></text:p>
      <text:p text:style-name="Text_20_body">Aangezien de Bijbel leert dat christenen <text:span text:style-name="Strong_20_Emphasis">niet tot toorn zijn aangesteld</text:span> (<text:a xlink:type="simple" xlink:href="https://studie.famvisser.net/doku.php?id=1thessalonicenzen5" text:style-name="Internet_20_link" text:visited-style-name="Visited_20_Internet_20_Link">1Tessalonicenzen 5:9</text:a>,<text:a xlink:type="simple" xlink:href="https://studie.famvisser.net/doku.php?id=1thessalonicenzen1" text:style-name="Internet_20_link" text:visited-style-name="Visited_20_Internet_20_Link">1:10</text:a>), en dat God zijn toorn over de aarde zal uitstorten tijdens de verdrukking, zullen christenen die tijd van verdriet en lijden missen. En dat is precies wat hij belooft aan de kerk van <text:span text:style-name="Strong_20_Emphasis">Filadelfia</text:span>.</text:p>
      <text:p text:style-name="Text_20_body"><text:span text:style-name="Emphasis">Openbaring 3:10-11 “Omdat u Mijn gebod om te volharden hebt gehouden, zal Ik u ook bewaren voor het uur van de beproeving die over de hele wereld zal komen, om hen die op de aarde wonen op de proef te stellen. Zie, ik kom spoedig!”</text:span></text:p>
      <text:p text:style-name="Text_20_body">Wanneer we andere profetische passages begrijpen en het Woord interpreteren met behulp van uw kennis van eschatologie, ontdekken we dat de Bijbel levend wordt. Verder ontdekken we een grote hoop voor degenen die deel uitmaken van die trouwe kerk.</text:p>
      <text:p text:style-name="Text_20_body">De verdrukking Het boek Openbaring geeft verrassende details over een periode van zeven jaar. Deze periode is bekend als de 'Grote Verdrukking'. Het zal een tijd zijn waarin de antichrist aan de macht komt, het merkteken van het beest wordt ingesteld en de antichrist zowel een verbond met Israël zal ondertekenen als verbreken. De Bijbel leert dat alle christenen zullen verdwijnen in de Opname van de kerk voordat dit gebeurt.</text:p>
      <text:p text:style-name="Text_20_body">De Tanakh spreekt over “Jakobs benauwdheid”. Hoe vervelend het mogelijk ook klinkt: <text:line-break/></text:p>
      <text:p text:style-name="Preformatted_20_Text">Jakob is het vleselijke of het natuurlijke volk.<text:line-break/>Israël is het geestelijke volk.</text:p>
      <text:p text:style-name="Text_20_body"><text:span text:style-name="Emphasis">Jeremia 30:1 Het woord, dat van de Here tot Jeremia kwam: 2 Zo zegt de Here, de God van Israel: Schrijf alle woorden die Ik tot u gesproken heb, in een boek. 3 Want zie, de dagen komen, luidt het woord des Heren, dat Ik in het lot van mijn volk Israel en Juda een keer breng, zegt de Here, en hen terugbreng in het land dat Ik aan hun vaderen gegeven heb, zodat zij het zullen bezitten. 4 Dit nu zijn de woorden die de Here over Israel en Juda gesproken heeft. 5 Want zo zegt de Here: Angstgeschrei horen wij, schrik en geen heil. 6 Vraagt toch, ziet, of een man baart; waarom zie Ik iedere man met zijn handen aan zijn heupen als een barende en heeft elk gelaat een lijkkleur gekregen? 7 Wee, want groot is die dag, zonder weerga; een tijd van benauwdheid is het voor Jakob; maar daaruit zal hij gered worden.</text:span></text:p>
      <text:p text:style-name="Text_20_body">Verbazingwekkend genoeg brengt een studie van de zeven kerken het feit aan het licht dat niet iedereen die de naam van Jezus noemt, in de opname zal gaan. Drie soorten kerken zijn in feite door Christus gewaarschuwd voor de noodzaak om het goed te doen, anders zullen ze beslist de opname missen en de verdrukking ingaan.</text:p>
      <text:p text:style-name="Text_20_body">Die drie kerken zijn <text:span text:style-name="Strong_20_Emphasis">Thyatira, Sardis en Laodicea</text:span></text:p>
      <text:p text:style-name="Text_20_body"><text:span text:style-name="Strong_20_Emphasis">Thyatira</text:span> wordt gewaarschuwd in Openbaring 2:22-23: <text:span text:style-name="Emphasis">“Voorwaar, Ik zal haar op een ziekbed werpen, en degenen die overspel met haar plegen in grote verdrukking, tenzij zij zich bekeren van hun daden. Ik zal haar kinderen doden met de dood, en alle kerken zullen weten dat ik het ben die de geest en harten doorzoekt.”</text:span> Dit is meer dan een subtiele waarschuwing! Dit wil zeggen dat zonder berouw de kinderen van de kerk van Thyatira geen geestelijk leven hebben. De verwijzing naar de grote verdrukking is een duidelijke verwijzing naar de periode van zeven jaar waarover in Daniël en door Jezus zelf wordt gesproken.</text:p>
      <text:p text:style-name="Text_20_body"><text:span text:style-name="Strong_20_Emphasis">Sardis</text:span> wordt ook gewaarschuwd in Openbaring 3:3b: <text:span text:style-name="Emphasis">“Daarom, als u niet waakt, zal ik over u komen als een dief, en u zult niet weten op welk uur ik over u zal komen.”</text:span> Paulus had de Thessalonicenzen gewaarschuwd dat de terugkeer van Jezus zou zijn als een dief in de nacht. (1 Thessalonicenzen 5:2) Het is duidelijk dat de kerk van Sardis niet kijkt. Ze zijn geestelijk dood. Ze zullen het uur dat hij komt niet weten. Net als de vijf dwaze maagden waar Jezus over sprak, zullen ze niet klaar zijn en de opname missen.</text:p>
      <text:p text:style-name="Text_20_body"><text:span text:style-name="Strong_20_Emphasis">Laodicea</text:span> is ook niet klaar voor de opname. Het blijkt duidelijk uit de woorden waar Jezus over sprak in Openbaring 3:18: <text:span text:style-name="Emphasis">“Ik raad u aan om van Mij goud te kopen dat gelouterd is in het vuur, opdat u rijk wordt; en witte klederen, opdat u gekleed zult zijn, zodat de schaamte van uw naaktheid niet geopenbaard wordt; en zalf uw ogen met oogzalf, opdat u zult zien.”
</text:span>
Het is duidelijk dat men niet naar de hemel kan gaan als ze niet de gewaden van gerechtigheid hebben die de schande van de zonde bedekken. Hoe kan iemand tegelijkertijd “uit zijn mond worden uitgebraakt” en “opgenomen worden om bij de Heer te zijn”. Je kunt niet lauw en klaar zijn. Lauw betekent dat je ellendig, arm, blind en naakt bent. Velen zullen de Opname missen en de Verdrukkingsperiode ingaan omdat ze niet in de juiste relatie met God staan.</text:p>
      <text:p text:style-name="Text_20_body">Ik geloof dat de kracht van het bestuderen van de zeven gemeentetijdperken wordt gezien wanneer individuen worstelen met de waarheid die wordt onderwezen. De opname komt eraan en daarna zal de verdrukkingsperiode volgen.</text:p>
      <text:p text:style-name="Text_20_body">De vraag wordt… van welke kerk wil je gerekend worden?</text:p>
      <text:p text:style-name="Text_20_body">God geef ons het vermogen om op die dag de kerk van Filadelfia te zijn. In Jezus naam, Amen.</text:p>
      <text:p text:style-name="Text_20_body"><text:a xlink:type="simple" xlink:href="https://folcc.org/the-seven-church-ages-in-revelation-reveal-we-are-approaching-the-rapture/" text:style-name="Internet_20_link" text:visited-style-name="Visited_20_Internet_20_Link">https://folcc.org/the-seven-church-ages-in-revelation-reveal-we-are-approaching-the-rap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7-churches-ages-nl</dc:title>
  </office:meta>
</office:document-meta>
</file>