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813b9381a6c7eb7d5866c925da5a96.jpg"/>
  <manifest:file-entry manifest:media-type="image/jpeg" manifest:full-path="Pictures/fa54f61ba606991caed78b66803f72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1.75cm" style:rel-width="100%" svg:height="8.5487735310896cm" style:rel-height="scale"><draw:image xlink:href="Pictures/3b813b9381a6c7eb7d5866c925da5a96.jpg" xlink:type="simple" xlink:show="embed" xlink:actuate="onLoad"/></draw:frame></text:p>
      <text:h text:style-name="Heading_20_1" text:outline-level="1"><text:bookmark text:name="start"/><text:bookmark-start text:name="__RefHeading___welkom_op_de_studie_pagina_van_chavoerah_maqor_1"/><text:bookmark-start text:name="welkom_op_de_studie_pagina_van_chavoerah_maqor"/>Welkom op de studie pagina van Chavoerah Maqor<text:bookmark-end text:name="__RefHeading___welkom_op_de_studie_pagina_van_chavoerah_maqor_1"/><text:bookmark-end text:name="welkom_op_de_studie_pagina_van_chavoerah_maqor"/></text:h>
      <text:p text:style-name="Text_20_body"><text:line-break/><draw:frame draw:style-name="media" draw:name="1" text:anchor-type="as-char" draw:z-index="1" svg:width="5.2916666666667cm" svg:height="2.1133385744235cm"><draw:image xlink:href="Pictures/fa54f61ba606991caed78b66803f72c1.jpg" xlink:type="simple" xlink:show="embed" xlink:actuate="onLoad"/></draw:frame>   <text:span text:style-name="Emphasis"><text:span text:style-name="Strong_20_Emphasis">Chavoerah is Hebreeuws voor ‘Vriendengroep’, Maqor is ‘Bron’</text:span></text:span><text:line-break/>
<text:line-break/><text:span text:style-name="Strong_20_Emphasis">Wij zijn gelovigen in Yeshua (Jesjoea/Jezus),
die gemeente willen zijn zoals de eerste gemeente.<text:line-break/>
Wij vieren de Moadiem (Bijbelse Feesten) en komen samen op Sjabbat.</text:span></text:p>
      <text:p text:style-name="Text_20_body">Bezoek <text:a xlink:type="simple" xlink:href="http://www.chavoerah.nl" text:style-name="Internet_20_link" text:visited-style-name="Visited_20_Internet_20_Link">hier</text:a> onze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