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8e5d9d99e387bee1a45f9e830d2789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hacharit"/><text:bookmark-start text:name="__RefHeading___shacharit_1"/><text:bookmark-start text:name="shacharit"/>Shacharit<text:bookmark-end text:name="__RefHeading___shacharit_1"/><text:bookmark-end text:name="shacharit"/></text:h>
      <text:p text:style-name="Text_20_body"><draw:frame draw:style-name="media" draw:name="image by  Legend" text:anchor-type="as-char" draw:z-index="0" svg:width="5.2916666666667cm"><draw:text-box><text:p text:style-name="legendcenter"><draw:frame draw:style-name="media" draw:name="image by " text:anchor-type="as-char" draw:z-index="0" svg:width="5.2916666666667cm" svg:height="3.8795359666024cm"><draw:image xlink:href="Pictures/c8e5d9d99e387bee1a45f9e830d27896.jpg" xlink:type="simple" xlink:show="embed" xlink:actuate="onLoad"/></draw:frame>image by </text:p></draw:text-box></draw:frame><text:line-break/></text:p>
      <text:h text:style-name="Heading_20_4" text:outline-level="4"><text:bookmark-start text:name="__RefHeading___het_ochtendgebed_2"/><text:bookmark-start text:name="het_ochtendgebed"/>Het Ochtendgebed<text:bookmark-end text:name="__RefHeading___het_ochtendgebed_2"/><text:bookmark-end text:name="het_ochtendgebed"/></text:h>
      <text:p text:style-name="Text_20_body">De zon is opgekomen; een nieuwe dag lonkt.</text:p>
      <text:p text:style-name="Text_20_body">Het is tijd om een ​​ladder te beklimmen, op te stijgen naar de hemelse sferen en onze gevoeligheid voor God en spiritualiteit te versterken. Na deze dagelijkse boost dalen we af, uitgerust om de dag en de worstelingen die het zal veroorzaken aan te pakken.</text:p>
      <text:p text:style-name="Text_20_body">Deze ladder is het ochtendgebed, shacharit, gereciteerd binnen vier uur na zonsopgang, hoe eerder hoe beter. 
<text:line-break/>Het gebed duurt gemiddeld een half uur.</text:p>
      <text:p text:style-name="Text_20_body">Shacharit wordt voorafgegaan door verschillende pagina's met voorgaande zegeningen en gebeden. 
<text:line-break/>Na deze inleiding begint het ladderklimmen.</text:p>
      <text:h text:style-name="Heading_20_5" text:outline-level="5"><text:bookmark-start text:name="__RefHeading___trede_1_3"/><text:bookmark-start text:name="trede_1"/>Trede 1<text:bookmark-end text:name="__RefHeading___trede_1_3"/><text:bookmark-end text:name="trede_1"/></text:h>
      <table:table table:style-name="Table">
        <table:table-column/>
        <table:table-column/>
        <table:table-row>
          <table:table-cell office:value-type="string" table:style-name="tableheader">
            <text:p text:style-name="Table_20_Heading">Inhoud:</text:p>
          </table:table-cell>
          <table:table-cell office:value-type="string" table:style-name="tableheader">
            <text:p text:style-name="Table_20_Heading">Hodoe, een reeks verzen die de Almachtige prijzen - en Psalmen 30 en 67.</text:p>
          </table:table-cell>
        </table:table-row>
        <table:table-row>
          <table:table-cell office:value-type="string" table:style-name="tableheader">
            <text:p text:style-name="Table_20_Heading">Thema:</text:p>
          </table:table-cell>
          <table:table-cell office:value-type="string" table:style-name="tableheader">
            <text:p text:style-name="Table_20_Heading">eenvoudige erkenning van G'd als de meester van het universum, en een verbintenis om zijn wil te gehoorzamen.</text:p>
          </table:table-cell>
        </table:table-row>
      </table:table>
      <text:p text:style-name="Preformatted_20_Text">De Amidah onthult de intrinsieke band die ons verbindt met de Schepper, <text:line-break/>een band die emotie of intellect overstijgt</text:p>
      <text:h text:style-name="Heading_20_5" text:outline-level="5"><text:bookmark-start text:name="__RefHeading___trede_2_4"/><text:bookmark-start text:name="trede_2"/>Trede 2<text:bookmark-end text:name="__RefHeading___trede_2_4"/><text:bookmark-end text:name="trede_2"/></text:h>
      <table:table table:style-name="Table">
        <table:table-column/>
        <table:table-column/>
        <table:table-row>
          <table:table-cell office:value-type="string" table:style-name="tableheader">
            <text:p text:style-name="Table_20_Heading">Inhoud:</text:p>
          </table:table-cell>
          <table:table-cell office:value-type="string" table:style-name="tableheader">
            <text:p text:style-name="Table_20_Heading">De 'Verzen van lof', een reeks psalmen (het grootste deel is Psalm 145-150), voorafgegaan door een zegen (Baruch She’amar) en gevolgd door een (Yishtabach).</text:p>
          </table:table-cell>
        </table:table-row>
        <table:table-row>
          <table:table-cell office:value-type="string" table:style-name="tableheader">
            <text:p text:style-name="Table_20_Heading">Thema:</text:p>
          </table:table-cell>
          <table:table-cell office:value-type="string" table:style-name="tablecell"/>
        </table:table-row>
      </table:table>
      <text:h text:style-name="Heading_20_5" text:outline-level="5"><text:bookmark-start text:name="__RefHeading___trede_3_5"/><text:bookmark-start text:name="trede_3"/>Trede 3<text:bookmark-end text:name="__RefHeading___trede_3_5"/><text:bookmark-end text:name="trede_3"/></text:h>
      <table:table table:style-name="Table">
        <table:table-column/>
        <table:table-column/>
        <table:table-row>
          <table:table-cell office:value-type="string" table:style-name="tableheader">
            <text:p text:style-name="Table_20_Heading">Inhoud:</text:p>
          </table:table-cell>
          <table:table-cell office:value-type="string" table:style-name="tablecell"/>
        </table:table-row>
        <table:table-row>
          <table:table-cell office:value-type="string" table:style-name="tableheader">
            <text:p text:style-name="Table_20_Heading">Thema:</text:p>
          </table:table-cell>
          <table:table-cell office:value-type="string" table:style-name="tableheader">
            <text:p text:style-name="Table_20_Heading">overweegt de werking van de hemelse werelden en het begrip van de grootheid en eenheid van God.</text:p>
          </table:table-cell>
        </table:table-row>
      </table:table>
      <text:h text:style-name="Heading_20_5" text:outline-level="5"><text:bookmark-start text:name="__RefHeading___trede_4_6"/><text:bookmark-start text:name="trede_4"/>Trede 4<text:bookmark-end text:name="__RefHeading___trede_4_6"/><text:bookmark-end text:name="trede_4"/></text:h>
      <table:table table:style-name="Table">
        <table:table-column/>
        <table:table-column/>
        <table:table-row>
          <table:table-cell office:value-type="string" table:style-name="tableheader">
            <text:p text:style-name="Table_20_Heading">Inhoud:</text:p>
          </table:table-cell>
          <table:table-cell office:value-type="string" table:style-name="tableheader">
            <text:p text:style-name="Table_20_Heading">De <text:a xlink:type="simple" xlink:href="https://studie.famvisser.net/doku.php?id=amidah" text:style-name="Internet_20_link" text:visited-style-name="Visited_20_Internet_20_Link">Amidah</text:a></text:p>
          </table:table-cell>
        </table:table-row>
        <table:table-row>
          <table:table-cell office:value-type="string" table:style-name="tableheader">
            <text:p text:style-name="Table_20_Heading">Thema:</text:p>
          </table:table-cell>
          <table:table-cell office:value-type="string" table:style-name="tableheader">
            <text:p text:style-name="Table_20_Heading">De Amidah is wanneer iemand voor God staat en Hem rechtstreeks aanspreekt en om zijn behoeften vraagt. Deze nabijheid duidt op volledige eenheid met God, een openbaring van de intrinsieke band die ons verbindt met de Schepper, een band die emotie of intellect overstijgt. Dit gebed wordt gereciteerd terwijl je met aandacht staat, en in een ondertoon.</text:p>
          </table:table-cell>
        </table:table-row>
      </table:table>
      <text:h text:style-name="Heading_20_5" text:outline-level="5"><text:bookmark-start text:name="__RefHeading___afdalen_7"/><text:bookmark-start text:name="afdalen"/>Afdalen<text:bookmark-end text:name="__RefHeading___afdalen_7"/><text:bookmark-end text:name="afdalen"/></text:h>
      <text:p text:style-name="Text_20_body">De Amidah wordt gevolgd door boetvaardige gebeden, een korte lezing van de Torah-rol op maandag en donderdag (en enkele andere feestelijke dagen), het “Lied van de dag”, gevolgd door de hymnes “Ein k’Elokeinu” en “Aleinu”.</text:p>
      <text:p text:style-name="Text_20_body">Opmerkingen:</text:p>
      <text:p text:style-name="Text_20_body">Volwassen mannen doen <text:a xlink:type="simple" xlink:href="https://studie.famvisser.net/doku.php?id=tefillin" text:style-name="Internet_20_link" text:visited-style-name="Visited_20_Internet_20_Link">tefillin</text:a> en <text:a xlink:type="simple" xlink:href="https://studie.famvisser.net/doku.php?id=talliet" text:style-name="Internet_20_link" text:visited-style-name="Visited_20_Internet_20_Link">talliet</text:a> om voor het gebed.
Wanneer er tien mannen zijn, wordt het <text:a xlink:type="simple" xlink:href="https://studie.famvisser.net/doku.php?id=kaddish" text:style-name="Internet_20_link" text:visited-style-name="Visited_20_Internet_20_Link">Kaddish</text:a> meerdere keren gereciteerd tijdens het gebed, en de gebedsleider herhaalt de Amidah hardop terwijl de rest antwoord “Amen”.</text:p>
      <text:p text:style-name="Text_20_body">Voor speciale dagen (bijvoorbeeld Shabbat, feestdagen, vastendagen) zijn er speciale variaties. Bepaalde gebeden worden toegevoegd of weggela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hacharit</dc:title>
  </office:meta>
</office:document-meta>
</file>