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bfb1caf1a6303f9644aa629b3eca2bb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adiem:troea"/><text:bookmark-start text:name="__RefHeading___yom_t_roeah_1"/><text:bookmark-start text:name="yom_t_roeah"/>Yom T'roeah<text:bookmark-end text:name="__RefHeading___yom_t_roeah_1"/><text:bookmark-end text:name="yom_t_roeah"/></text:h>
      <text:p text:style-name="Text_20_body"><draw:frame draw:style-name="media" draw:name="image by https://www.chabad.org Legend" text:anchor-type="as-char" draw:z-index="0" svg:width="5.2916666666667cm"><draw:text-box><text:p text:style-name="legendcenter"><draw:frame draw:style-name="media" draw:name="image by https://www.chabad.org" text:anchor-type="as-char" draw:z-index="0" svg:width="5.2916666666667cm" svg:height="3.6777083333333cm"><draw:image xlink:href="Pictures/bfb1caf1a6303f9644aa629b3eca2bb2.gif" xlink:type="simple" xlink:show="embed" xlink:actuate="onLoad"/></draw:frame>image by https://www.chabad.org</text:p></draw:text-box></draw:frame><text:line-break/>
<text:line-break/>
Deze dag, de 1e Tishri, heeft vele benamingen.  <text:line-break/>
Behalve Yom T'roeah
Rosh HaShannah
Yom HaShofar</text:p>
      <text:p text:style-name="Text_20_body">Op deze dag wenst men elkaar ook “Shanah Tovah” een “goed jaar”. Soms met de toevoeging “u'metuka” (oemetoeka), wat “en zoet” betekend.<text:line-break/>
Voor Rosh HaShana wenst men elkaar ook “ketiva w'chatima tovah”, dat je geschreven en verzegeld mag zijn in het <text:a xlink:type="simple" xlink:href="https://studie.famvisser.net/doku.php?id=moadiem:stu_boek-des-levens" text:style-name="Internet_20_link" text:visited-style-name="Visited_20_Internet_20_Link">Boek des Levens</text:a>.<text:line-break/></text:p>
      <text:p text:style-name="Text_20_body">In de samenkomst groet je elkaar met “leShana tovah tikatev w'tichatem”, naar een vrouw: “leShana tovah tikatevie w'tichatemie”.<text:line-break/>
Dit betekend: “Dat je opgeschreven en verzegeld bent voor een goed jaar”.<text:line-break/></text:p>
      <text:p text:style-name="Text_20_body">Als gelovigen in Yeshua zijn we verzegeld in Hem, en in Hem in het boek des Levens geschreven. Volgens de traditie ligt dit boek open tussen Yom T'roeah en Yom Kippoer (dag van -de- verzoening-en-).<text:line-break/></text:p>
      <text:p text:style-name="Text_20_body"><text:a xlink:type="simple" xlink:href="https://www.chabad.org/library/article_cdo/aid/174683/jewish/New-Year-Greetings-Explained.htm" text:style-name="Internet_20_link" text:visited-style-name="Visited_20_Internet_20_Link">www.chabad.org</text:a><text:line-break/></text:p>
      <text:h text:style-name="Heading_20_4" text:outline-level="4"><text:bookmark-start text:name="__RefHeading___komst_van_de_messias_2"/><text:bookmark-start text:name="komst_van_de_messias"/>Komst van de Messias<text:bookmark-end text:name="__RefHeading___komst_van_de_messias_2"/><text:bookmark-end text:name="komst_van_de_messias"/></text:h>
      <text:p text:style-name="Text_20_body"><text:a xlink:type="simple" xlink:href="https://studie.famvisser.net/doku.php?id=moadiem:mattheus24" text:style-name="Internet_20_link" text:visited-style-name="Visited_20_Internet_20_Link">Mattheus 24:30-36</text:a> Teken van Yeshua's komst in de hemel, engelen met trompetgeschal. Zie ook <text:a xlink:type="simple" xlink:href="https://studie.famvisser.net/doku.php?id=moadiem:mattheus25" text:style-name="Internet_20_link" text:visited-style-name="Visited_20_Internet_20_Link">Mattheus 25:1-13</text:a> En midden in de nacht klonk een geroep: De bruidegom, zie, gaat uit hem tegemoet!<text:line-break/></text:p>
      <text:p text:style-name="Text_20_body"><text:a xlink:type="simple" xlink:href="https://studie.famvisser.net/doku.php?id=moadiem:zacharia9" text:style-name="Internet_20_link" text:visited-style-name="Visited_20_Internet_20_Link">Zacharia 9:14-16</text:a> 14 Dan zal de Here hun verschijnen, en zijn pijl zal als de bliksem uitschieten, en de Here Here zal de bazuin blazen en optrekken in zuiderstormen. 15 De Here der heerscharen zal hen beschutten, zodat zij verslinden, ja de slingerstenen vertreden; zij zullen drinken, tieren als van wijn, en vol worden als een sprengbekken, als de hoeken van het altaar. 16 Zo zal de Here, hun God, hen te dien dage verlossen als de kudde die zijn volk immers is, ja zij zijn kroonjuwelen, die zullen blinken in zijn land.<text:line-break/></text:p>
      <text:h text:style-name="Heading_20_4" text:outline-level="4"><text:bookmark-start text:name="__RefHeading___exodus_2314-17_3"/><text:bookmark-start text:name="exodus_2314-17"/>Exodus 23:14-17<text:bookmark-end text:name="__RefHeading___exodus_2314-17_3"/><text:bookmark-end text:name="exodus_2314-17"/></text:h>
      <text:p text:style-name="Text_20_body">14 Driemaal in het jaar zult gij Mij een feest houden. 15 Het feest der ongezuurde broden zult gij onderhouden; zeven dagen zult gij ongezuurde broden eten, zoals Ik u geboden heb, op de bepaalde tijd van de maand Abib, want daarin zijt gij uit Egypte getrokken; maar men zal niet met ledige handen voor mijn aangezicht verschijnen. 16 Ook het feest van de oogst, der eerstelingen van uw vruchten, die gij op de akker zaaien zult; en het <text:span text:style-name="Strong_20_Emphasis">feest der inzameling</text:span> aan het einde des jaars, wanneer gij uw vruchten van de akker ingezameld hebt. 17 Driemaal in het jaar zullen al uw mannen voor het aangezicht van de Here Here verschijnen.</text:p>
      <text:h text:style-name="Heading_20_4" text:outline-level="4"><text:bookmark-start text:name="__RefHeading___exodus_3421-22_4"/><text:bookmark-start text:name="exodus_3421-22"/>Exodus 34:21-22<text:bookmark-end text:name="__RefHeading___exodus_3421-22_4"/><text:bookmark-end text:name="exodus_3421-22"/></text:h>
      <text:p text:style-name="Text_20_body">21 Zes dagen zult gij arbeiden, maar op de zevende dag zult gij rusten, ook in de ploegtijd en in de oogst zult gij de rustdag houden. 22 Het feest der weken, der eerstelingen van de tarweoogst, zult gij vieren, en het <text:span text:style-name="Strong_20_Emphasis">feest der inzameling</text:span> bij de wisseling des jaars.</text:p>
      <text:h text:style-name="Heading_20_4" text:outline-level="4"><text:bookmark-start text:name="__RefHeading___leviticus_2323-26_5"/><text:bookmark-start text:name="leviticus_2323-26"/>Leviticus 23:23-26<text:bookmark-end text:name="__RefHeading___leviticus_2323-26_5"/><text:bookmark-end text:name="leviticus_2323-26"/></text:h>
      <text:p text:style-name="Text_20_body">23 En de Here sprak tot Mozes:
24 Spreek tot de Israelieten: In de zevende maand, op de eerste der maand, zult gij een <text:span text:style-name="Strong_20_Emphasis">rustdag</text:span> hebben, aangekondigd door <text:span text:style-name="Strong_20_Emphasis">bazuingeschal</text:span>, een heilige samenkomst. 25 Generlei slaafse arbeid zult gij verrichten en gij zult de Here een <text:span text:style-name="Strong_20_Emphasis">vuuroffer</text:span> brengen.</text:p>
      <text:h text:style-name="Heading_20_5" text:outline-level="5"><text:bookmark-start text:name="__RefHeading___numeri_291-6_6"/><text:bookmark-start text:name="numeri_291-6"/>Numeri 29:1-6<text:bookmark-end text:name="__RefHeading___numeri_291-6_6"/><text:bookmark-end text:name="numeri_291-6"/></text:h>
      <text:p text:style-name="Text_20_body">1 En in de zevende maand, op de eerste dag der maand, zult gij een heilige samenkomst hebben, gij zult generlei slaafse arbeid verrichten, het zal een jubeldag voor u zijn. 2 Dan zult gij tot een brandoffer bereiden tot een liefelijke reuk voor de Here; een jonge stier, een ram, zeven gave, eenjarige schapen; 3 En het bijbehorend spijsoffer: fijn meel, aangemaakt met olie, drie tienden bij de stier, twee tienden bij de ram
4 En een tiende bij elk van de zeven schapen; 5 En een geitebok als zondoffer om over u verzoening te doen, 6 Behalve het maandelijks brandoffer en het bijbehorend spijsoffer, en het dagelijks brandoffer en het bijbehorend spijsoffer en de bijbehorende plengoffers naar het desbetreffend voorschrift, tot een liefelijke reuk, een vuuroffer voor de Here.</text:p>
      <text:h text:style-name="Heading_20_4" text:outline-level="4"><text:bookmark-start text:name="__RefHeading___mattheus_251-13_7"/><text:bookmark-start text:name="mattheus_251-13"/>Mattheus 25:1-13<text:bookmark-end text:name="__RefHeading___mattheus_251-13_7"/><text:bookmark-end text:name="mattheus_251-13"/></text:h>
      <text:p text:style-name="Text_20_body">1 Dan zal het Koninkrijk der hemelen vergeleken worden met tien maagden, die haar lampen namen en uittrokken, de bruidegom tegemoet. 2 En vijf van haar waren dwaas en vijf waren wijs. 3 Want de dwaze namen haar lampen mede, maar geen olie; 4 Doch de wijze namen olie in haar kruiken, met haar lampen. 5 Terwijl de bruidegom uitbleef, werden zij allen slaperig en sliepen in. 6 En midden in de nacht klonk een geroep: De bruidegom, zie, gaat uit hem tegemoet! 7 Toen stonden al die maagden op en brachten haar lampen in orde. 8 En de dwaze zeiden tot de wijze: Geeft ons van uw olie, want onze lampen gaan uit. 9 Maar de wijze antwoordden en zeiden: Neen, er mocht niet genoeg zijn voor ons en voor u; gaat liever naar de verkopers en koopt voor uzelf. 10 Doch terwijl ze heengingen om te kopen, kwam de bruidegom, en die gereed waren, gingen met hem de bruiloftszaal binnen, en de deur werd gesloten. 11 Later kwamen ook de andere maagden en zeiden: Heer, heer, doe ons open! 12 Maar hij antwoordde en zeide: Voorwaar, ik zeg u, ik ken u niet. 13 Waakt dan, want gij weet de dag noch het uur.</text:p>
      <text:h text:style-name="Heading_20_4" text:outline-level="4"><text:bookmark-start text:name="__RefHeading___corinthe_15_8"/><text:bookmark-start text:name="corinthe_15"/>1 Corinthe 15<text:bookmark-end text:name="__RefHeading___corinthe_15_8"/><text:bookmark-end text:name="corinthe_15"/></text:h>
      <text:p text:style-name="Text_20_body">Tekia Gedola, de lange, grote stoot op de sjofar:<text:line-break/></text:p>
      <text:p text:style-name="Text_20_body">50 Dit spreek ik evenwel uit, broeders: vlees en bloed kunnen het Koninkrijk Gods niet beerven en het vergankelijke beerft de onvergankelijkheid niet. 51 Zie, ik deel u een geheimenis mede. Allen zullen wij niet ontslapen, maar allen zullen wij veranderd worden, 52 In een ondeelbaar ogenblik, <text:span text:style-name="Strong_20_Emphasis">bij de laatste bazuin</text:span>, want de bazuin zal klinken en de doden zullen onvergankelijk opgewekt worden en wij zullen veranderd worden. 53 Want dit vergankelijke moet onvergankelijkheid aandoen en dit sterfelijke moet onsterfelijkheid aandoen. 54 En zodra dit vergankelijke onvergankelijkheid aangedaan heeft, en dit sterfelijke onsterfelijkheid aangedaan heeft, zal het woord werkelijkheid worden, dat geschreven is: De dood is verzwolgen in de overwinning. 55 Dood, waar is uw overwinning? Dood, waar is uw prikkel? 56 De prikkel des doods is de zonde en de kracht der zonde is de wet. 57 Maar Gode zij dank, die ons de overwinning geeft door onze Here Jezus Christus.</text:p>
      <text:h text:style-name="Heading_20_4" text:outline-level="4"><text:bookmark-start text:name="__RefHeading___thessalonicenzen_41-17_9"/><text:bookmark-start text:name="thessalonicenzen_41-17"/>1 Thessalonicenzen 4:1-17<text:bookmark-end text:name="__RefHeading___thessalonicenzen_41-17_9"/><text:bookmark-end text:name="thessalonicenzen_41-17"/></text:h>
      <text:p text:style-name="Text_20_body">13 Doch wij willen u niet onkundig laten, broeders, wat betreft hen, die ontslapen, opdat gij niet bedroefd zijt, zoals de andere [mensen], die geen hoop hebben. 14 Want indien wij geloven, dat Jezus gestorven en opgestaan is, zal God ook zo hen, die ontslapen zijn, door Jezus wederbrengen met Hem. 15 Want dit zeggen wij u met een woord des Heren: wij, levenden, die achterblijven tot de komst des Heren, zullen in geen geval de ontslapenen voorgaan, 16 Want de Here zelf zal op een teken, bij het roepen van een aartsengel en <text:span text:style-name="Strong_20_Emphasis">bij het geklank ener bazuin</text:span> Gods, nederdalen van de hemel, en zij, die in Christus gestorven zijn, zullen het eerst opstaan; 17 Daarna zullen wij, levenden, die achterbleven, samen met hen op de wolken in een <text:span text:style-name="Strong_20_Emphasis">oogwenk weggevoerd worden</text:span>, de Here tegemoet in de lucht, en zo zullen wij altijd met de Here wezen.</text:p>
      <text:p text:style-name="Text_20_body">Weg gegrist worden. Dit gebeurt ook bij de joodse bruiloft als de bruidegom de bruid weggrist bij haar vader vandaan die op dat moment naar de andere kant kijkt.</text:p>
      <text:h text:style-name="Heading_20_4" text:outline-level="4"><text:bookmark-start text:name="__RefHeading___openbaring_4_10"/><text:bookmark-start text:name="openbaring_4"/>Openbaring 4<text:bookmark-end text:name="__RefHeading___openbaring_4_10"/><text:bookmark-end text:name="openbaring_4"/></text:h>
      <text:p text:style-name="Text_20_body">1 Na deze dingen zag ik, en zie, er was een deur geopend in de hemel; en de eerste stem, die ik gehoord had, alsof <text:span text:style-name="Strong_20_Emphasis">een bazuin</text:span> met mij sprak, zeide: <text:span text:style-name="Strong_20_Emphasis">Klim hierheen op</text:span> en ik zal u tonen, wat na dezen geschieden moet.</text:p>
      <text:p text:style-name="Text_20_body">Bij de klank van de bazuin, klim hierheen op. Johannes gaat op van de aarde naar de hemel. Dit klinkt mij in de oren als de opname.</text:p>
      <text:h text:style-name="Heading_20_4" text:outline-level="4"><text:bookmark-start text:name="__RefHeading___openbaring_111-19_11"/><text:bookmark-start text:name="openbaring_111-19"/>Openbaring 11:1-19<text:bookmark-end text:name="__RefHeading___openbaring_111-19_11"/><text:bookmark-end text:name="openbaring_111-19"/></text:h>
      <text:p text:style-name="Text_20_body">12 En zij hoorden een luide stem uit de hemel tot hen zeggen: Klimt hierheen op! En zij klommen naar de hemel op in de wolk, en hun vijanden aanschouwden hen. 13 En te dien ure kwam er een grote aardbeving en een tiende deel der stad stortte in, en zevenduizend personen werden door de aardbeving gedood, en de overigen werden zeer bevreesd en gaven de God des hemels eer. 14 Het tweede wee is voorbijgegaan: zie, het derde wee komt spoedig.</text:p>
      <text:p text:style-name="Text_20_body">De twee getuigen. Wie zijn dat? Mozes en Elia, Woord &amp; Profetie/Geest. Mozes en Henoch? Gelovigen uit de heidenen &amp; Israel?</text:p>
      <text:p text:style-name="Text_20_body">15 En de zevende engel blies de bazuin en luide stemmen klonken in de hemel, zeggende: Het koningschap over de wereld is gekomen aan onze Here en aan zijn Gezalfde, en Hij zal als koning heersen tot in alle eeuwigheden. 16 En de vierentwintig oudsten, die voor God op hun tronen gezeten waren, wierpen zich op hun aangezicht en aanbaden God, 17 Zeggende: Wij danken U, Here God, Almachtige, die is en die was, dat Gij uw grote macht hebt opgenomen en het koningschap hebt aanvaard;</text:p>
      <text:p text:style-name="Text_20_body">De zevende bazuin, dat is de laatste</text:p>
      <text:p text:style-name="Text_20_body"><text:a xlink:type="simple" xlink:href="https://messianieuws.nl/bazuinenfeest-is-echt-mysterie/" text:style-name="Internet_20_link" text:visited-style-name="Visited_20_Internet_20_Link">Is Bazuinenfeest echt een mysteri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oadiem:troea</dc:title>
  </office:meta>
</office:document-meta>
</file>