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444127109a7cc11ae848df01ca2e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sjabbat"/><text:bookmark-start text:name="__RefHeading___shabbat_1"/><text:bookmark-start text:name="shabbat"/>Shabbat<text:bookmark-end text:name="__RefHeading___shabbat_1"/><text:bookmark-end text:name="shabbat"/></text:h>
      <text:p text:style-name="Text_20_body"><draw:frame draw:style-name="media" draw:name="image by Wiert Douglas https://www.linkedin.com/in/wiert-douglas-37233624 Legend" text:anchor-type="as-char" draw:z-index="0" svg:width="5.2916666666667cm"><draw:text-box><text:p text:style-name="legendcenter"><draw:frame draw:style-name="media" draw:name="image by Wiert Douglas https://www.linkedin.com/in/wiert-douglas-37233624" text:anchor-type="as-char" draw:z-index="0" svg:width="5.2916666666667cm" svg:height="2.8520021645022cm"><draw:image xlink:href="Pictures/8cb444127109a7cc11ae848df01ca2ee.png" xlink:type="simple" xlink:show="embed" xlink:actuate="onLoad"/></draw:frame>image by Wiert Douglas https://www.linkedin.com/in/wiert-douglas-37233624</text:p></draw:text-box></draw:frame><text:line-break/></text:p>
      <text:h text:style-name="Heading_20_3" text:outline-level="3"><text:bookmark-start text:name="__RefHeading___de_instelling_van_shabbat_2"/><text:bookmark-start text:name="de_instelling_van_shabbat"/>De instelling van Shabbat<text:bookmark-end text:name="__RefHeading___de_instelling_van_shabbat_2"/><text:bookmark-end text:name="de_instelling_van_shabbat"/></text:h>
      <text:p text:style-name="Text_20_body">De instelling van Shabbat vinden we direct na de schepping van de hemelen en de aarde in <text:a xlink:type="simple" xlink:href="https://studie.famvisser.net/doku.php?id=moadiem:genesis2" text:style-name="Internet_20_link" text:visited-style-name="Visited_20_Internet_20_Link">Genesis 2:2</text:a>.<text:line-break/>Als God klaar is na de zesde dag,<text:line-break/></text:p>
      <text:p text:style-name="Text_20_body"><text:span text:style-name="Emphasis">rustte Hij</text:span> (vai·yi<text:span text:style-name="Strong_20_Emphasis">sh·Bot</text:span> <text:a xlink:type="simple" xlink:href="https://biblehub.com/hebrew/5307.htm" text:style-name="Internet_20_link" text:visited-style-name="Visited_20_Internet_20_Link">H7673</text:a>) op de zevende dag,<text:line-break/>
<text:span text:style-name="Emphasis">zegende</text:span> (vay·<text:span text:style-name="Strong_20_Emphasis">Va·rech</text:span><text:a xlink:type="simple" xlink:href="https://biblehub.com/hebrew/1288.htm" text:style-name="Internet_20_link" text:visited-style-name="Visited_20_Internet_20_Link">H1288</text:a>) en <text:span text:style-name="Emphasis">heiligde</text:span> ( vay·<text:span text:style-name="Strong_20_Emphasis">kad·Desh</text:span> <text:a xlink:type="simple" xlink:href="https://biblehub.com/hebrew/6942.htm" text:style-name="Internet_20_link" text:visited-style-name="Visited_20_Internet_20_Link">H6942</text:a>) die.<text:line-break/></text:p>
      <text:p text:style-name="Text_20_body">Je ziet hier terug de woorden: Shabbat, Baroech en Kadosh.</text:p>
      <text:h text:style-name="Heading_20_3" text:outline-level="3"><text:bookmark-start text:name="__RefHeading___wanneer_is_de_shabbat_3"/><text:bookmark-start text:name="wanneer_is_de_shabbat"/>Wanneer is de Shabbat?<text:bookmark-end text:name="__RefHeading___wanneer_is_de_shabbat_3"/><text:bookmark-end text:name="wanneer_is_de_shabbat"/></text:h>
      <text:p text:style-name="Text_20_body">Er zijn verschillen visies op wanneer de Shabbat zou moeten plaatsvinden.
Vragen die naar voren komen zijn is de zaterdag de Shabbat? Moet er gebruik gemaakt worden van de maan-kalender (<text:span text:style-name="Strong_20_Emphasis">lunar</text:span>), zonne-kalender (solar) of een combinatie van maan-zonne-kalender (<text:span text:style-name="Strong_20_Emphasis">lunar-solar</text:span>/solar-lunar).</text:p>
      <text:p text:style-name="Text_20_body">Ik denk hierbij gelijk aan Genesis 1.</text:p>
      <text:p text:style-name="Preformatted_20_Text"> De vierde dag</text:p>
      <text:p text:style-name="Text_20_body"><text:a xlink:type="simple" xlink:href="https://studie.famvisser.net/doku.php?id=moadiem:genesis1" text:style-name="Internet_20_link" text:visited-style-name="Visited_20_Internet_20_Link">Genesis 1:</text:a>14 En God zeide: Dat er lichten zijn aan het uitspansel des hemels om scheiding te maken tussen de dag en de nacht, <text:span text:style-name="Strong_20_Emphasis">en dat zij dienen tot aanwijzing zowel van vaste tijden als van dagen en jaren</text:span>;
<text:line-break/><text:a xlink:type="simple" xlink:href="https://studie.famvisser.net/doku.php?id=moadiem:genesis1" text:style-name="Internet_20_link" text:visited-style-name="Visited_20_Internet_20_Link">Genesis 1:</text:a>15 En dat zij tot lichten zijn aan het uitspansel des hemels om licht te geven op de aarde; en het was alzo.
<text:line-break/><text:a xlink:type="simple" xlink:href="https://studie.famvisser.net/doku.php?id=moadiem:genesis1" text:style-name="Internet_20_link" text:visited-style-name="Visited_20_Internet_20_Link">Genesis 1:</text:a>16 En God maakte de beide grote lichten, het grootste licht tot heerschappij over de dag, en het kleinere licht tot heerschappij over de nacht, benevens de sterren.
<text:line-break/><text:a xlink:type="simple" xlink:href="https://studie.famvisser.net/doku.php?id=moadiem:genesis1" text:style-name="Internet_20_link" text:visited-style-name="Visited_20_Internet_20_Link">Genesis 1:</text:a>17 En God stelde ze aan het uitspansel des hemels om licht te geven op de aarde,
<text:line-break/><text:a xlink:type="simple" xlink:href="https://studie.famvisser.net/doku.php?id=moadiem:genesis1" text:style-name="Internet_20_link" text:visited-style-name="Visited_20_Internet_20_Link">Genesis 1:</text:a>18 En om te heersen over de dag en over de nacht, en om het licht en de duisternis te scheiden. En God zag, dat het goed was.
<text:line-break/><text:a xlink:type="simple" xlink:href="https://studie.famvisser.net/doku.php?id=moadiem:genesis1" text:style-name="Internet_20_link" text:visited-style-name="Visited_20_Internet_20_Link">Genesis 1:</text:a>19 Toen was het avond geweest en het was morgen geweest: de vierde dag.</text:p>
      <text:p text:style-name="Text_20_body">“<text:span text:style-name="Strong_20_Emphasis">Vaste tijden</text:span>” is in het hebreeuws <text:a xlink:type="simple" xlink:href="https://biblehub.com/hebrew/4150.htm" text:style-name="Internet_20_link" text:visited-style-name="Visited_20_Internet_20_Link">H4150</text:a> <text:span text:style-name="Strong_20_Emphasis">Mo·'a·Dim</text:span>, een afgesproken tijd, plaats of vergadering/bijeenkomst.
<text:line-break/>Dit woord kennen wij als God feesten, zijnde Shabbat, Nieuwe Maan, de voorjaarsfeesten Pesach, Bikoeriem en Ongezuurde broden, wekenfeest Shavoeot, de najaarsfeesten Yom Teroeah, Yom Kippoer en Soekot (Loofhuttten). 
<text:line-break/>Met andere woorden: <text:span text:style-name="Strong_20_Emphasis">wekelijks, maandelijks en jaarlijkse tijden</text:span>.</text:p>
      <text:p text:style-name="Text_20_body">Ook <text:a xlink:type="simple" xlink:href="https://studie.famvisser.net/doku.php?id=moadiem:psalmen104" text:style-name="Internet_20_link" text:visited-style-name="Visited_20_Internet_20_Link">Psalm 104:19</text:a> spreekt van de maan als regelaar van de “Mo·'a·Dim”, de seizoenen.</text:p>
      <text:p text:style-name="Preformatted_20_Text">19 Hij heeft de maan gemaakt voor de vaste tijden, de zon kent de tijd van haar ondergang.</text:p>
      <text:h text:style-name="Heading_20_4" text:outline-level="4"><text:bookmark-start text:name="__RefHeading___is_de_8e_15e_22e_en_29e_van_de_maan_d_shabbat_4"/><text:bookmark-start text:name="is_de_8e_15e_22e_en_29e_van_de_maan_d_shabbat"/>is de 8e, 15e, 22e en 29e van de maan(d) Shabbat?<text:bookmark-end text:name="__RefHeading___is_de_8e_15e_22e_en_29e_van_de_maan_d_shabbat_4"/><text:bookmark-end text:name="is_de_8e_15e_22e_en_29e_van_de_maan_d_shabbat"/></text:h>
      <text:p text:style-name="Text_20_body">Dit is een antwoord op de Lunar Shabbat berekening.<text:line-break/>
<text:a xlink:type="simple" xlink:href="https://studie.famvisser.net/doku.php?id=moadiem:markus16" text:style-name="Internet_20_link" text:visited-style-name="Visited_20_Internet_20_Link">Markus 16:</text:a>1 En toen de sabbat voorbij was, kochten Maria van Magdala en Maria [de] [moeder] van Jakobus, en Salome specerijen om Hem te gaan zalven. 2 En zeer vroeg op de eerste dag der week gingen zij naar het graf, toen de zon opging. 3 En zij zeiden tot elkander: Wie zal ons de steen afwentelen van de ingang van het graf? <text:line-break/>
Hier wordt duidelijk aangegeven dat ze de 16e Aviv (vrijdag) specerijen kochten na de feest Shabbat van de 15e Aviv. En naar het graf gingen op de 18e Aviv na de weekelijkse Shabbat van de 17e Aviv. Hiermee is de cyclus van de 8e, 15e, 22e en 29e niet geldig.</text:p>
      <text:p text:style-name="Text_20_body"><text:a xlink:type="simple" xlink:href="https://studie.famvisser.net/doku.php?id=moadiem:lucas23" text:style-name="Internet_20_link" text:visited-style-name="Visited_20_Internet_20_Link">Lucas 23:55 - Lucas 24:1</text:a><text:line-break/>
55 En de vrouwen, die met Hem uit Galilea gekomen waren, volgden en zij bezagen het graf en hoe zijn lichaam gelegd werd; 56 En toen zij teruggekeerd waren, maakten zij specerijen en mirre gereed. En op de sabbat rustten zij naar het gebod, 1 Maar op de eerste dag der week gingen zij reeds vroeg in de morgenstond met de specerijen, die zij gereedgemaakt hadden, naar het graf.<text:line-break/></text:p>
      <text:h text:style-name="Heading_20_4" text:outline-level="4"><text:bookmark-start text:name="__RefHeading___wanneer_begint_de_bijbelse_dag_5"/><text:bookmark-start text:name="wanneer_begint_de_bijbelse_dag"/>Wanneer begint de Bijbelse dag?<text:bookmark-end text:name="__RefHeading___wanneer_begint_de_bijbelse_dag_5"/><text:bookmark-end text:name="wanneer_begint_de_bijbelse_dag"/></text:h>
      <text:p text:style-name="Text_20_body">Zie hiervoor <text:a xlink:type="simple" xlink:href="https://studie.famvisser.net/lib/exe/fetch.php?media=when_does_the_biblical_day_begin.pdf" text:style-name="Internet_20_link" text:visited-style-name="Visited_20_Internet_20_Link">When does the Biblical day begin.pdf</text:a>.<text:line-break/>
En / of <text:a xlink:type="simple" xlink:href="https://studie.famvisser.net/lib/exe/fetch.php?media=when-does-a-day-begin-1.pdf" text:style-name="Internet_20_link" text:visited-style-name="Visited_20_Internet_20_Link">When does a day begin 1.pdf</text:a></text:p>
      <text:p text:style-name="Text_20_body">Mijns inziens is dit tot op heden dat de dag begint bij zonsondergang.</text:p>
      <text:p text:style-name="Text_20_body"><text:a xlink:type="simple" xlink:href="https://studie.famvisser.net/doku.php?id=moadiem:genesis1" text:style-name="Internet_20_link" text:visited-style-name="Visited_20_Internet_20_Link">Genesis 1:</text:a>31 En God zag alles wat Hij gemaakt had, en zie, het was zeer goed. Toen was het <text:span text:style-name="Strong_20_Emphasis">avond geweest en het was morgen geweest</text:span>: de zesde dag.
<text:line-break/><text:a xlink:type="simple" xlink:href="https://studie.famvisser.net/doku.php?id=moadiem:genesis2" text:style-name="Internet_20_link" text:visited-style-name="Visited_20_Internet_20_Link">Genesis 2:</text:a>1 Alzo werden voltooid de hemel en de aarde en al hun heer.
<text:line-break/><text:a xlink:type="simple" xlink:href="https://studie.famvisser.net/doku.php?id=moadiem:genesis2" text:style-name="Internet_20_link" text:visited-style-name="Visited_20_Internet_20_Link">Genesis 2:</text:a>2 Toen God op de zevende dag het werk voltooid had, dat Hij gemaakt had, <text:span text:style-name="underline">rustte Hij <text:span text:style-name="Strong_20_Emphasis">op</text:span> de zevende dag van al het werk</text:span>, dat Hij gemaakt had.
<text:line-break/><text:a xlink:type="simple" xlink:href="https://studie.famvisser.net/doku.php?id=moadiem:genesis2" text:style-name="Internet_20_link" text:visited-style-name="Visited_20_Internet_20_Link">Genesis 2:</text:a>3 En God zegende de zevende dag en heiligde die, omdat Hij daarop gerust heeft van al het werk, dat God scheppende tot stand had gebracht.</text:p>
      <text:p text:style-name="Text_20_body"><text:a xlink:type="simple" xlink:href="https://studie.famvisser.net/doku.php?id=moadiem:nehemia13" text:style-name="Internet_20_link" text:visited-style-name="Visited_20_Internet_20_Link">Nehemia 13:</text:a>19 Zodra het dan in de poorten van Jeruzalem donker werd, voor de sabbat, sloot men op mijn bevel de deuren, en ik beval, dat men ze niet zou openen tot na de sabbat. En ik stelde enige van mijn knechten bij de poorten op; er zou geen vracht op de sabbatdag binnenkomen. 20 Toen overnachtten de handelaars en de verkopers van allerlei koopwaar een en andermaal buiten Jeruzalem. 21 En ik waarschuwde hen en zeide tot hen: Waarom overnacht gij voor de muur? Indien gij dat nog eens doet, zal ik de hand aan u slaan. Van die tijd af kwamen zij niet meer op de sabbat. 22 Ook beval ik de Levieten, dat zij zich zouden reinigen en de poorten zouden komen bewaken, om de sabbatdag te heiligen. Gedenk mij ook hierom, mijn God, en ontferm U over mij naar uw grote goedertierenheid.</text:p>
      <text:p text:style-name="Text_20_body"><text:a xlink:type="simple" xlink:href="https://studie.famvisser.net/doku.php?id=moadiem:markus1" text:style-name="Internet_20_link" text:visited-style-name="Visited_20_Internet_20_Link">Markus 1:</text:a>32 Toen het nu avond werd en de zon onderging, brachten zij tot Hem allen, die ernstig ongesteld waren, en de bezetenen.
33 En de gehele stad was te hoop gelopen bij de deur. 34 En Hij genas velen, die ernstig ongesteld waren door allerlei ziekten, en vele boze geesten dreef Hij uit en Hij liet de geesten niet toe te spreken, omdat zij Hem kenden.</text:p>
      <text:p text:style-name="Text_20_body">Ze kwamen na zonsondergang naar Yeshua omdat toen de Shabbat ten einde was.</text:p>
      <text:h text:style-name="Heading_20_4" text:outline-level="4"><text:bookmark-start text:name="__RefHeading___wat_doen_we_niet_op_shabbat_6"/><text:bookmark-start text:name="wat_doen_we_niet_op_shabbat"/>Wat doen we (niet) op Shabbat<text:bookmark-end text:name="__RefHeading___wat_doen_we_niet_op_shabbat_6"/><text:bookmark-end text:name="wat_doen_we_niet_op_shabbat"/></text:h>
      <text:h text:style-name="Heading_20_3" text:outline-level="3"><text:bookmark-start text:name="__RefHeading___lunar_sabbath_7"/><text:bookmark-start text:name="lunar_sabbath"/>Lunar Sabbath<text:bookmark-end text:name="__RefHeading___lunar_sabbath_7"/><text:bookmark-end text:name="lunar_sabbath"/></text:h>
      <text:p text:style-name="Text_20_body"><text:a xlink:type="simple" xlink:href="https://studie.famvisser.net/doku.php?id=moadiem:stu_lunar-sabbath" text:style-name="Internet_20_link" text:visited-style-name="Visited_20_Internet_20_Link">Lunar Sabbath</text:a><text:line-break/></text:p>
      <text:h text:style-name="Heading_20_4" text:outline-level="4"><text:bookmark-start text:name="__RefHeading___links_8"/><text:bookmark-start text:name="links"/>Links<text:bookmark-end text:name="__RefHeading___links_8"/><text:bookmark-end text:name="links"/></text:h>
      <text:p text:style-name="Text_20_body"><text:a xlink:type="simple" xlink:href="https://www.sabbathtruth.com/faq/advanced-topics/what-about-the-lunar-sabbath" text:style-name="Internet_20_link" text:visited-style-name="Visited_20_Internet_20_Link">https://www.sabbathtruth.com/faq/advanced-topics/what-about-the-lunar-sabbath</text:a><text:line-break/></text:p>
      <text:h text:style-name="Heading_20_4" text:outline-level="4"><text:bookmark-start text:name="__RefHeading___uit_wikipedia_9"/><text:bookmark-start text:name="uit_wikipedia"/>Uit Wikipedia<text:bookmark-end text:name="__RefHeading___uit_wikipedia_9"/><text:bookmark-end text:name="uit_wikipedia"/></text:h>
      <text:p text:style-name="Text_20_body"><text:a xlink:type="simple" xlink:href="https://en.wikipedia.org/wiki/Sabbath" text:style-name="Internet_20_link" text:visited-style-name="Visited_20_Internet_20_Link">https://en.wikipedia.org/wiki/Sabbath</text:a><text:line-break/>
New moon<text:line-break/>
See also: New moon<text:line-break/>
The new moon, occurring every 29 or 30 days, is an important separately sanctioned occasion in Judaism and some other faiths. It is not widely regarded as Sabbath, but some messianic and Pentecostal churches,[citation needed] keep the day of the new moon as Sabbath or rest day, from evening to evening. New-moon services can last all day.</text:p>
      <text:p text:style-name="Text_20_body">Some modern sects who are Sabbath keepers have suggested a Sabbath based on the New Moon[citation needed] citing Psalm 104:19 and Genesis 1:14 as a key prooftexts. Observers recognize the 1st, 8th, 15th, 22nd, and 29th days of the month of the Hebrew Calendar as Sabbath days which should be observed.[15] They reject the 7 day week as non-biblical.[citation needed] The Lunar Sabbath theory is rejected by most Sabbatarian groups and Judaism as false and misleading but the recently discovered Dead Sea Scrolls translated by Eisenman and Wise show the Essene Jewish calendar revealing the first sabbath of the month of Nisan being on the 4th day 3 days after the new moon and kept every 7 days for the rest of the ye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sjabbat</dc:title>
  </office:meta>
</office:document-meta>
</file>