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859498e63c23a96d14baced1923417.png"/>
  <manifest:file-entry manifest:media-type="image/png" manifest:full-path="Pictures/aaace3ff6a5c33f28d4c09263e0ef6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adiem:nieuwemaan"/><text:bookmark-start text:name="__RefHeading___rosh_chodesh_nieuwe_maan_1"/><text:bookmark-start text:name="rosh_chodesh_nieuwe_maan"/>Rosh Chodesh / Nieuwe Maan<text:bookmark-end text:name="__RefHeading___rosh_chodesh_nieuwe_maan_1"/><text:bookmark-end text:name="rosh_chodesh_nieuwe_maan"/></text:h>
      <text:p text:style-name="Text_20_body"><draw:frame draw:style-name="media" draw:name="0" text:anchor-type="as-char" draw:z-index="0" svg:width="5.2916666666667cm" svg:height="2.9691184351554cm"><draw:image xlink:href="Pictures/f3859498e63c23a96d14baced1923417.png" xlink:type="simple" xlink:show="embed" xlink:actuate="onLoad"/></draw:frame></text:p>
      <text:h text:style-name="Heading_20_4" text:outline-level="4"><text:bookmark-start text:name="__RefHeading___tijden_van_heiliging_2"/><text:bookmark-start text:name="tijden_van_heiliging"/>Tijden van heiliging<text:bookmark-end text:name="__RefHeading___tijden_van_heiliging_2"/><text:bookmark-end text:name="tijden_van_heiliging"/></text:h>
      <text:list text:style-name="List_20_1" text:continue-numbering="false">
        <text:list-item>
          <text:p text:style-name="LastListParagraph_List_20_1_Content_First"> <text:a xlink:type="simple" xlink:href="https://studie.famvisser.net/doku.php?id=moadiem:vastgestelde-tijden" text:style-name="Internet_20_link" text:visited-style-name="Visited_20_Internet_20_Link">De vastgestelde momenten van heiliging</text:a></text:p>
        </text:list-item>
      </text:list>
      <text:h text:style-name="Heading_20_4" text:outline-level="4"><text:bookmark-start text:name="__RefHeading___wanneer_is_het_rosh_chodesh_nieuwe_maan_3"/><text:bookmark-start text:name="wanneer_is_het_rosh_chodesh_nieuwe_maan"/>Wanneer is het Rosh Chodesh / Nieuwe Maan<text:bookmark-end text:name="__RefHeading___wanneer_is_het_rosh_chodesh_nieuwe_maan_3"/><text:bookmark-end text:name="wanneer_is_het_rosh_chodesh_nieuwe_maan"/></text:h>
      <text:p text:style-name="Text_20_body">Hier moet nog het een en ander gesleuteld worden.<text:line-break/>
Nieuwe Maan begint met de conjunctie (niet zichtbaar zijn van de maan) tot wel 3 dagen daarna wanneer de eerste sikkel zichtbaar wordt.<text:line-break/>
Astronomisch duurt de conjunctie maar een paar minuten, maar voor ons ook kan dit dus wel 3 dagen duren.<text:line-break/>
Zie ook <text:a xlink:type="simple" xlink:href="https://studie.famvisser.net/doku.php?id=moadiem:1samuel20" text:style-name="Internet_20_link" text:visited-style-name="Visited_20_Internet_20_Link">1 Samuel 20</text:a>.<text:line-break/>
Gij weet noch de dag, noch het uur.<text:line-break/>
<text:a xlink:type="simple" xlink:href="https://www.youtube.com/watch?v=mlBvq2_2r7M" text:style-name="Internet_20_link" text:visited-style-name="Visited_20_Internet_20_Link">119 Ministries, Time: Our Creator's Calendar - The Foundation (Part 3)</text:a></text:p>
      <text:h text:style-name="Heading_20_4" text:outline-level="4"><text:bookmark-start text:name="__RefHeading___wat_te_doen_op_rosh_chodesh_4"/><text:bookmark-start text:name="wat_te_doen_op_rosh_chodesh"/>Wat te doen op Rosh Chodesh<text:bookmark-end text:name="__RefHeading___wat_te_doen_op_rosh_chodesh_4"/><text:bookmark-end text:name="wat_te_doen_op_rosh_chodesh"/></text:h>
      <text:list text:style-name="List_20_1" text:continue-numbering="false">
        <text:list-item>
          <text:p text:style-name="LastListParagraph_List_20_1_Content_First"> <text:span text:style-name="Strong_20_Emphasis">blazen van de Trompet</text:span></text:p>
        </text:list-item>
      </text:list>
      <text:p text:style-name="Text_20_body"><text:a xlink:type="simple" xlink:href="https://studie.famvisser.net/doku.php?id=moadiem:numeri10" text:style-name="Internet_20_link" text:visited-style-name="Visited_20_Internet_20_Link">Numeri 10:10</text:a>
Ook op uw vreugdedagen (<text:a xlink:type="simple" xlink:href="https://biblehub.com/hebrew/8057.htm" text:style-name="Internet_20_link" text:visited-style-name="Visited_20_Internet_20_Link">H8057 Simchah</text:a>), op uw feesten (<text:a xlink:type="simple" xlink:href="https://biblehub.com/hebrew/4150.htm" text:style-name="Internet_20_link" text:visited-style-name="Visited_20_Internet_20_Link">H4150 Moadiem</text:a>) en op uw nieuwemaansdagen (<text:a xlink:type="simple" xlink:href="https://biblehub.com/hebrew/7218.htm" text:style-name="Internet_20_link" text:visited-style-name="Visited_20_Internet_20_Link">H7218 Rosh</text:a> <text:a xlink:type="simple" xlink:href="https://biblehub.com/hebrew/2320.htm" text:style-name="Internet_20_link" text:visited-style-name="Visited_20_Internet_20_Link">H2320 Chodesh</text:a>) zult gij een stoot op de trompetten geven bij uw brandoffers en vredeoffers; zij zullen u dienen om u voor het aangezicht van uw God in gedachtenis te brengen; Ik ben de Here, uw God.</text:p>
      <text:p text:style-name="Text_20_body">Desgelijks ten dage uwer vrolijkheid, en in uw <text:span text:style-name="Strong_20_Emphasis">gezette hoogtijden</text:span>, en in de <text:span text:style-name="Strong_20_Emphasis">beginselen uwer maanden</text:span>, zult gij ook met de <text:span text:style-name="Strong_20_Emphasis">trompetten</text:span> blazen over uw brandofferen, en over uw dankofferen; en zij zullen u ter gedachtenis zijn voor het aangezicht uws Gods; Ik ben de HEERE, uw God! </text:p>
      <text:p text:style-name="Text_20_body">In <text:a xlink:type="simple" xlink:href="https://studie.famvisser.net/doku.php?id=moadiem:psalmen81" text:style-name="Internet_20_link" text:visited-style-name="Visited_20_Internet_20_Link">Psalm 81:4</text:a> schrijft David “Blaast de bazuin (sjofar <text:a xlink:type="simple" xlink:href="https://biblehub.com/hebrew/7782.htm" text:style-name="Internet_20_link" text:visited-style-name="Visited_20_Internet_20_Link">H7782</text:a>) op de nieuwe maan,”</text:p>
      <text:list text:style-name="List_20_1" text:continue-numbering="false">
        <text:list-item>
          <text:p text:style-name="LastListParagraph_List_20_1_Content_First"> <text:span text:style-name="Strong_20_Emphasis">Maaltijd met de koning</text:span></text:p>
        </text:list-item>
      </text:list>
      <text:p text:style-name="Text_20_body"><text:a xlink:type="simple" xlink:href="https://studie.famvisser.net/doku.php?id=moadiem:1samuel20" text:style-name="Internet_20_link" text:visited-style-name="Visited_20_Internet_20_Link">1 Samuel 20</text:a>:<text:span text:style-name="Strong_20_Emphasis">5</text:span> David antwoordde Jonatan: Zie, morgen is het de nieuwe maan, dan zou ik bij de koning aan de maaltijd moeten deelnemen. Indien gij mij verlof geeft, houd ik mij in het veld verborgen tot overmorgenavond. <text:span text:style-name="Strong_20_Emphasis">18</text:span>  Daarop zeide Jonatan tot hem: Morgen is het de nieuwe maan; dan zult gij gemist worden, want uw plaats zal ledig blijven. <text:span text:style-name="Strong_20_Emphasis">26</text:span> Saul echter zeide er die dag niets van, want hij dacht: Er is iets met hem gebeurd; hij zal niet rein zijn; ja, hij zal niet rein zijn.</text:p>
      <text:p text:style-name="Text_20_body">Blijkbaar is er ook een <text:span text:style-name="Strong_20_Emphasis">tweede dag</text:span> bij Rosh Chodesh. Ik moet hierbij denken aan “Gij weet noch de dag noch het uur” <text:a xlink:type="simple" xlink:href="https://studie.famvisser.net/doku.php?id=moadiem:mattheus25" text:style-name="Internet_20_link" text:visited-style-name="Visited_20_Internet_20_Link">Mattheus 25:13</text:a>. <text:a xlink:type="simple" xlink:href="https://studie.famvisser.net/doku.php?id=moadiem:troea" text:style-name="Internet_20_link" text:visited-style-name="Visited_20_Internet_20_Link">Yom Teroeah</text:a> is ook een Rosh Chodesh.</text:p>
      <text:p text:style-name="Text_20_body"><text:a xlink:type="simple" xlink:href="https://studie.famvisser.net/doku.php?id=moadiem:1samuel20" text:style-name="Internet_20_link" text:visited-style-name="Visited_20_Internet_20_Link">1 Samuel 20</text:a>:<text:span text:style-name="Strong_20_Emphasis">27</text:span> Maar toen op de dag na de nieuwe maan, op de tweede dag, Davids plaats ledig bleef, vroeg Saul zijn zoon Jonatan: Waarom heeft de zoon van Isaï gisteren en ook heden niet aan de maaltijd deelgenomen?  <text:span text:style-name="Strong_20_Emphasis">34</text:span> Daarom stond Jonatan van tafel op in brandende toorn. Op de tweede dag van de nieuwe maan at hij niets, want ter wille van David was hij bedroefd, omdat zijn vader hem schandelijk had bejegend.</text:p>
      <text:h text:style-name="Heading_20_4" text:outline-level="4"><text:bookmark-start text:name="__RefHeading___jesjoea_en_nakdimon_nicodemus_5"/><text:bookmark-start text:name="jesjoea_en_nakdimon_nicodemus"/>Jesjoea en Nakdimon (Nicodemus)<text:bookmark-end text:name="__RefHeading___jesjoea_en_nakdimon_nicodemus_5"/><text:bookmark-end text:name="jesjoea_en_nakdimon_nicodemus"/></text:h>
      <text:list text:style-name="List_20_1" text:continue-numbering="false">
        <text:list-item>
          <text:p text:style-name="LastListParagraph_List_20_1_Content_First"> <text:a xlink:type="simple" xlink:href="https://studie.famvisser.net/doku.php?id=moadiem:nieuwemaan_nicodemus" text:style-name="Internet_20_link" text:visited-style-name="Visited_20_Internet_20_Link">Johannes 3, tijdens Rosh Chodesh</text:a></text:p>
        </text:list-item>
      </text:list>
      <text:h text:style-name="Heading_20_4" text:outline-level="4"><text:bookmark-start text:name="__RefHeading___de_apostelen_over_rosh_chodesh_6"/><text:bookmark-start text:name="de_apostelen_over_rosh_chodesh"/>De apostelen over Rosh Chodesh<text:bookmark-end text:name="__RefHeading___de_apostelen_over_rosh_chodesh_6"/><text:bookmark-end text:name="de_apostelen_over_rosh_chodesh"/></text:h>
      <text:list text:style-name="List_20_1" text:continue-numbering="false">
        <text:list-item>
          <text:p text:style-name="LastListParagraph_List_20_1_Content_First"> <text:a xlink:type="simple" xlink:href="https://studie.famvisser.net/doku.php?id=moadiem:niewemaan_apostelen" text:style-name="Internet_20_link" text:visited-style-name="Visited_20_Internet_20_Link">De apostelen over Rosh Chodesh</text:a></text:p>
        </text:list-item>
      </text:list>
      <text:p text:style-name="Text_20_body"><text:a xlink:type="simple" xlink:href="https://studie.famvisser.net/doku.php?id=moadiem:colossenzen2" text:style-name="Internet_20_link" text:visited-style-name="Visited_20_Internet_20_Link"> Colossenzen 2:16-17</text:a>
Paulus zou hier juist het tegenovergestelde bedoelen dan hoe het vaak uitgelegd wordt. De uitleg namelijk dat het niet meer uitmaakt wanneer je de feesten viert. Of zelfs dat je ze niet meer hoeft te vieren. </text:p>
      <text:p text:style-name="Text_20_body">De correcte uitleg zou moeten zijn dat we ons niet moeten laten beïnvloeden door de wereldse bepalingen van de tijden maar dat we ons moeten houden aan Gods vastgestelde tijden (<text:a xlink:type="simple" xlink:href="https://studie.famvisser.net/doku.php?id=moadiem:moadiem" text:style-name="Internet_20_link" text:visited-style-name="Visited_20_Internet_20_Link">Moadiem</text:a>, zie <text:a xlink:type="simple" xlink:href="https://studie.famvisser.net/doku.php?id=moadiem:leviticus23" text:style-name="Internet_20_link" text:visited-style-name="Visited_20_Internet_20_Link">Leviticus 23</text:a>. Dit is dan ook in overeenstemming met wat Paulus zegt in <text:a xlink:type="simple" xlink:href="https://studie.famvisser.net/doku.php?id=moadiem:colossenzen2" text:style-name="Internet_20_link" text:visited-style-name="Visited_20_Internet_20_Link"> Colossenzen 2:4, 8 en 16</text:a>, namelijk:</text:p>
      <text:p text:style-name="Preformatted_20_Text">4 Dit zeg ik, opdat niemand u met drogredenen MISLEIDE. <text:line-break/>8 Ziet toe, dat niemand u MEDESLEPE door zijn wijsbegeerte en door ijdel bedrog in overeenstemming met de <text:line-break/>overlevering der mensen, met de wereldgeesten en niet met Christus, <text:line-break/><text:line-break/>16 Laat dan niemand u blijven OORDELEN inzake eten en drinken of op het stuk van een feestdag, <text:line-break/>nieuwe maan of sabbat, </text:p>
      <text:p text:style-name="Text_20_body">Daarnaast zou <text:a xlink:type="simple" xlink:href="https://studie.famvisser.net/doku.php?id=moadiem:colossenzen2" text:style-name="Internet_20_link" text:visited-style-name="Visited_20_Internet_20_Link"> vers 17</text:a> niet vertaald moeten worden met:</text:p>
      <text:h text:style-name="Heading_20_5" text:outline-level="5"><text:bookmark-start text:name="__RefHeading___nbg_7"/><text:bookmark-start text:name="nbg"/>NBG<text:bookmark-end text:name="__RefHeading___nbg_7"/><text:bookmark-end text:name="nbg"/></text:h>
      <text:p text:style-name="Preformatted_20_Text">Dingen, die slechts een schaduw zijn van hetgeen KOMEN MOEST, terwijl de werkelijkheid van Christus is. </text:p>
      <text:p text:style-name="Text_20_body">maar met:</text:p>
      <text:h text:style-name="Heading_20_5" text:outline-level="5"><text:bookmark-start text:name="__RefHeading___staten_vertaling_8"/><text:bookmark-start text:name="staten_vertaling"/>Staten Vertaling<text:bookmark-end text:name="__RefHeading___staten_vertaling_8"/><text:bookmark-end text:name="staten_vertaling"/></text:h>
      <text:p text:style-name="Preformatted_20_Text">Welke zijn een schaduw der TOEKOMENDE DINGEN, maar het lichaam is van Christus.</text:p>
      <text:h text:style-name="Heading_20_5" text:outline-level="5"><text:bookmark-start text:name="__RefHeading___king_james_9"/><text:bookmark-start text:name="king_james"/>King James<text:bookmark-end text:name="__RefHeading___king_james_9"/><text:bookmark-end text:name="king_james"/></text:h>
      <text:p text:style-name="Preformatted_20_Text">Which are a shadow of things TO COME; but the body is of Christ.</text:p>
      <text:h text:style-name="Heading_20_5" text:outline-level="5"><text:bookmark-start text:name="__RefHeading___weymouth_10"/><text:bookmark-start text:name="weymouth"/>Weymouth<text:bookmark-end text:name="__RefHeading___weymouth_10"/><text:bookmark-end text:name="weymouth"/></text:h>
      <text:p text:style-name="Preformatted_20_Text">These are a shadow of the things TO COME, but the reality belongs to the Messiah.</text:p>
      <text:p text:style-name="Text_20_body"><draw:frame draw:style-name="media" draw:name="1" text:anchor-type="as-char" draw:z-index="1" svg:width="15.875cm" svg:height="3.7336672473868cm"><draw:image xlink:href="Pictures/aaace3ff6a5c33f28d4c09263e0ef6c9.png" xlink:type="simple" xlink:show="embed" xlink:actuate="onLoad"/></draw:frame></text:p>
      <text:h text:style-name="Heading_20_4" text:outline-level="4"><text:bookmark-start text:name="__RefHeading___de_teksten_11"/><text:bookmark-start text:name="de_teksten"/>De teksten<text:bookmark-end text:name="__RefHeading___de_teksten_11"/><text:bookmark-end text:name="de_teksten"/></text:h>
      <text:p text:style-name="Text_20_body">Paulus spoort ons aan in <text:a xlink:type="simple" xlink:href="https://studie.famvisser.net/doku.php?id=moadiem:romeinen12" text:style-name="Internet_20_link" text:visited-style-name="Visited_20_Internet_20_Link">Romeinen 12:1</text:a>, om ons lichaam als een offer te stellen:</text:p>
      <text:p text:style-name="Preformatted_20_Text">Ik vermaan u dan, broeders, met beroep op de barmhartigheden Gods, dat gij uw lichamen stelt tot een levend, <text:line-break/>heilig en Gode welgevallig offer: dit is uw redelijke eredienst. </text:p>
      <text:p text:style-name="Text_20_body"><text:a xlink:type="simple" xlink:href="https://studie.famvisser.net/doku.php?id=moadiem:numeri28" text:style-name="Internet_20_link" text:visited-style-name="Visited_20_Internet_20_Link">Numeri 28:11</text:a></text:p>
      <text:p text:style-name="Preformatted_20_Text">En bij het begin uwer maanden zult gij de Here een brandoffer brengen: twee jonge stieren, een ram, <text:line-break/>zeven gave, eenjarige schapen; </text:p>
      <text:p text:style-name="Text_20_body">De eerste van de maand is dus niet de telling van onze <text:a xlink:type="simple" xlink:href="https://nl.wikipedia.org/wiki/Gregoriaanse_kalender" text:style-name="Internet_20_link" text:visited-style-name="Visited_20_Internet_20_Link">Gregoriaanse</text:a> maand telling en indeling, maar van Gods kalender, de Bijbelse kalender.</text:p>
      <text:h text:style-name="Heading_20_4" text:outline-level="4"><text:bookmark-start text:name="__RefHeading___kalenders_12"/><text:bookmark-start text:name="kalenders"/>Kalenders<text:bookmark-end text:name="__RefHeading___kalenders_12"/><text:bookmark-end text:name="kalenders"/></text:h>
      <text:list text:style-name="List_20_1" text:continue-numbering="false">
        <text:list-item>
          <text:p text:style-name="LastListParagraph_List_20_1_Content_First"> De Gregoriaanse kalender is gebaseerd op de zon (solair).</text:p>
        </text:list-item>
      </text:list>
      <text:p text:style-name="Text_20_body">Om in de pas te blijven lopen met de seizoen hebben we 1x per 4 jaar een schrikkeldag, 29 februari.</text:p>
      <text:list text:style-name="List_20_1" text:continue-numbering="false">
        <text:list-item>
          <text:p text:style-name="LastListParagraph_List_20_1_Content_First"> De Islamitische kalender is gebaseerd op de maan (lunar).</text:p>
        </text:list-item>
      </text:list>
      <text:p text:style-name="Text_20_body">Hierdoor is de ramadan ieder jaar op een ander moment.</text:p>
      <text:list text:style-name="List_20_1" text:continue-numbering="false">
        <text:list-item>
          <text:p text:style-name="LastListParagraph_List_20_1_Content_First"> De Bijbelse kalender is gebaseerd op de de maan en de zon. (<text:a xlink:type="simple" xlink:href="https://nl.wikipedia.org/wiki/Joodse_kalender" text:style-name="Internet_20_link" text:visited-style-name="Visited_20_Internet_20_Link">lunisolair</text:a>).<text:line-break/></text:p>
        </text:list-item>
      </text:list>
      <text:p text:style-name="Text_20_body">De maand Aviv begint altijd in het voorjaar.<text:line-break/>
Iedere 1e van de maand begint bij het waarnemen van de eerste sikkel van de maan, de “nieuwe maan”.
De kalender heeft geen schrikkeldag maar een schrikkelmaand.</text:p>
      <text:p text:style-name="Text_20_body">Citaat uit <text:a xlink:type="simple" xlink:href="https://www.ljgamsterdam.nl/nl/joodse-kalender" text:style-name="Internet_20_link" text:visited-style-name="Visited_20_Internet_20_Link">www.ljgamsterdam.nl</text:a><text:line-break/>
“<text:span text:style-name="Emphasis">Om te voorkomen dat de Joodse feestdagen, die seizoensgebonden zijn, gaan schuiven door het zonnejaar wordt zeven keer in de negentien jaar een schrikkelmaand toegevoegd aan het Joodse jaar. Dat gebeurt in het derde, zesde, achtste, elfde, veertiende, zeventiende en negentiende jaar. Op die manier blijft het Joodse jaar in pas lopen met de maanstonden én met het zonnejaar.</text:span>”</text:p>
      <text:p text:style-name="Text_20_body">In oude tijden werd het begin van de maand vastgesteld door het <text:a xlink:type="simple" xlink:href="https://nl.wikipedia.org/wiki/Sanhedrin_(gerechtshof)" text:style-name="Internet_20_link" text:visited-style-name="Visited_20_Internet_20_Link">Sanhedrin</text:a> bij het zien van de sikkel door twee of drie getuigen. Dan werd er op de <text:a xlink:type="simple" xlink:href="https://nl.wikipedia.org/wiki/Sjofar" text:style-name="Internet_20_link" text:visited-style-name="Visited_20_Internet_20_Link">sjofar</text:a> geblazen zodat iedereen wist dat de nieuwe maand begonnen was.</text:p>
      <text:p text:style-name="Text_20_body">De eerste dag van de maand wordt dus Rosh Chodesh, letterlijk: hoofd van de nieuwe, genoemd.<text:line-break/>
Na de eerste dag voor de maansikkel steeds groter, wassen, totdat hij zijn hoogte punt bereikt op de 15e dag. Op deze dag is de maan compleet zichtbaar en noemen we dat “volle maan”. Hierna wordt de maan weer steeds kleiner, afnemen, totdat hij geheel onzichtbaar is. Om hierna zijn cyclus opnieuw te beginnen.</text:p>
      <text:p text:style-name="Text_20_body">De maancyclus is een maandelijkse “vastgestelde tijd” van heiliging zoals de <text:a xlink:type="simple" xlink:href="https://studie.famvisser.net/doku.php?id=moadiem:sjabbat" text:style-name="Internet_20_link" text:visited-style-name="Visited_20_Internet_20_Link">Shabbat</text:a> dat van de week is. Zo zijn de maan en de zon ingesteld om Gods “vastgestelde tijden” aan te geven zoals <text:a xlink:type="simple" xlink:href="https://studie.famvisser.net/doku.php?id=moadiem:genesis1" text:style-name="Internet_20_link" text:visited-style-name="Visited_20_Internet_20_Link">Genesis 1:14</text:a> zegt:</text:p>
      <text:p text:style-name="Preformatted_20_Text">En God zeide: Dat er lichten zijn aan het uitspansel des hemels om scheiding te maken <text:line-break/>tussen de dag en de nacht, en dat zij dienen tot aanwijzing zowel van vaste tijden, <text:line-break/>als van dagen en jaren; </text:p>
      <text:p text:style-name="Text_20_body">“van vaste tijden” is in het Hebreeuws; <text:span text:style-name="Strong_20_Emphasis">u·le·Mo·'a·Dim</text:span> <text:a xlink:type="simple" xlink:href="https://biblehub.com/hebrew/4150.htm" text:style-name="Internet_20_link" text:visited-style-name="Visited_20_Internet_20_Link">Strongs 4150</text:a></text:p>
      <text:p text:style-name="Text_20_body">In Judaïsme wordt gezegd wanneer de nieuwe maan weer verschijnt dat zij “opnieuw geboren” is.
Dus Rosh Chodesh is een maandelijkse herinnering aan de “geestelijke” wedergeboorte. Het is dan tevens een veel voorkomende gewoonte om naar een <text:a xlink:type="simple" xlink:href="https://nl.wikipedia.org/wiki/Mikwe" text:style-name="Internet_20_link" text:visited-style-name="Visited_20_Internet_20_Link">mikvah</text:a> (ritueel reinigingsbad) te gaan en je te “dopen” in het water. Het Judaïsme kent meerdere dopen en Rosh Chodesh is een van die tijden dat je dat doet. Het is dus een herinnering aan de wedergeboorte en de doop. Zoals de maan dienst doet als tijdaangever voor de feesten, zo zijn de wedergeboorte en doop inleiders voor het kunnen “vieren” van de feesten.</text:p>
      <text:p text:style-name="Text_20_body">De Torah toont een verband aan tussen de maandelijkse cyclus van de maan en de maandelijkse cyclus van het menselijk lichaam. Zo heeft een vrouw, als zij regelmatig is, haar maandelijkse periode altijd om dezelfde fase van de maan. De mens is de enige die op deze manier gesynchroniseerd is met de maan.</text:p>
      <text:p text:style-name="Text_20_body"><text:a xlink:type="simple" xlink:href="https://messianieuws.nl/zeven-tips-hoe-nieuwe-maan-vieren/" text:style-name="Internet_20_link" text:visited-style-name="Visited_20_Internet_20_Link">Zeven tips hoe Nieuwe Maan te vier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oadiem:nieuwemaan</dc:title>
  </office:meta>
</office:document-meta>
</file>