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fd827fb0c4a7b16618a188d7bf5874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adiem:moadiem-oud"/><text:bookmark-start text:name="__RefHeading___moadiem_1"/><text:bookmark-start text:name="moadiem"/>Moadiem<text:bookmark-end text:name="__RefHeading___moadiem_1"/><text:bookmark-end text:name="moadiem"/></text:h>
      <text:h text:style-name="Heading_20_3" text:outline-level="3"><text:bookmark-start text:name="__RefHeading___vastgestelde_ontmoetingstijden_2"/><text:bookmark-start text:name="vastgestelde_ontmoetingstijden"/>Vastgestelde Ontmoetingstijden<text:bookmark-end text:name="__RefHeading___vastgestelde_ontmoetingstijden_2"/><text:bookmark-end text:name="vastgestelde_ontmoetingstijden"/></text:h>
      <text:p text:style-name="Text_20_body"><draw:frame draw:style-name="media" draw:name="image by Wiert Douglas https://www.linkedin.com/in/wiert-douglas-37233624/ Legend" text:anchor-type="as-char" draw:z-index="0" svg:width="5.2916666666667cm"><draw:text-box><text:p text:style-name="legendcenter"><draw:frame draw:style-name="media" draw:name="image by Wiert Douglas https://www.linkedin.com/in/wiert-douglas-37233624/" text:anchor-type="as-char" draw:z-index="0" svg:width="5.2916666666667cm" svg:height="2.8520021645022cm"><draw:image xlink:href="Pictures/dfd827fb0c4a7b16618a188d7bf58741.jpg" xlink:type="simple" xlink:show="embed" xlink:actuate="onLoad"/></draw:frame>image by Wiert Douglas https://www.linkedin.com/in/wiert-douglas-37233624/</text:p></draw:text-box></draw:frame><text:line-break/>
<text:line-break/>
<text:a xlink:type="simple" xlink:href="https://studie.famvisser.net/doku.php?id=moadiem:deuteronomium16" text:style-name="Internet_20_link" text:visited-style-name="Visited_20_Internet_20_Link"> Deuteronomium 16:14</text:a> <text:span text:style-name="Strong_20_Emphasis"><text:span text:style-name="Emphasis">Verblijd u op uw feest</text:span></text:span>, u, uw zoon en uw dochter, uw slaaf en uw slavin, en de Leviet, de vreemdeling, de wees en de weduwe die binnen uw poorten zijn.</text:p>
      <text:h text:style-name="Heading_20_3" text:outline-level="3"><text:bookmark-start text:name="__RefHeading___teksten_betreffende_de_instellingen_3"/><text:bookmark-start text:name="teksten_betreffende_de_instellingen"/>Teksten betreffende de instellingen<text:bookmark-end text:name="__RefHeading___teksten_betreffende_de_instellingen_3"/><text:bookmark-end text:name="teksten_betreffende_de_instellinge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Tekst </text:p>
          </table:table-cell>
          <table:table-cell office:value-type="string" table:style-name="tableheader">
            <text:p text:style-name="Table_20_Heading"> Wat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studie.famvisser.net/doku.php?id=moadiem:genesis1" text:style-name="Internet_20_link" text:visited-style-name="Visited_20_Internet_20_Link">Genesis 1:4</text:a></text:p>
          </table:table-cell>
          <table:table-cell office:value-type="string" table:style-name="tablecell">
            <text:p text:style-name="tablealignleft"> dag en nacht</text:p>
          </table:table-cell>
        </table:table-row>
        <table:table-row>
          <table:table-cell office:value-type="string" table:style-name="tablecell">
            <text:p text:style-name="tablealignleft"><text:a xlink:type="simple" xlink:href="https://studie.famvisser.net/doku.php?id=moadiem:genesis1" text:style-name="Internet_20_link" text:visited-style-name="Visited_20_Internet_20_Link">Genesis 1:14-15</text:a></text:p>
          </table:table-cell>
          <table:table-cell office:value-type="string" table:style-name="tablecell">
            <text:p text:style-name="tablealignleft"> dag en nacht, vastgestelde tijden, dagen en jaren</text:p>
          </table:table-cell>
        </table:table-row>
        <table:table-row>
          <table:table-cell office:value-type="string" table:style-name="tablecell">
            <text:p text:style-name="tablealignleft"><text:a xlink:type="simple" xlink:href="https://studie.famvisser.net/doku.php?id=moadiem:genesis2" text:style-name="Internet_20_link" text:visited-style-name="Visited_20_Internet_20_Link">Genesis 2:2</text:a></text:p>
          </table:table-cell>
          <table:table-cell office:value-type="string" table:style-name="tablecell">
            <text:p text:style-name="tablealignleft"> <text:a xlink:type="simple" xlink:href="https://studie.famvisser.net/doku.php?id=moadiem:sjabbat" text:style-name="Internet_20_link" text:visited-style-name="Visited_20_Internet_20_Link">Shabbat</text:a>, de zevende dag</text:p>
          </table:table-cell>
        </table:table-row>
        <table:table-row>
          <table:table-cell office:value-type="string" table:style-name="tablecell">
            <text:p text:style-name="tablealignleft"><text:a xlink:type="simple" xlink:href="https://studie.famvisser.net/doku.php?id=moadiem:exodus12" text:style-name="Internet_20_link" text:visited-style-name="Visited_20_Internet_20_Link">Exodus 12:2</text:a></text:p>
          </table:table-cell>
          <table:table-cell office:value-type="string" table:style-name="tablecell">
            <text:p text:style-name="tablealignleft"> instelling van de eerste maand, Aviv</text:p>
          </table:table-cell>
        </table:table-row>
        <table:table-row>
          <table:table-cell office:value-type="string" table:style-name="tablecell">
            <text:p text:style-name="tablealignleft"><text:a xlink:type="simple" xlink:href="https://studie.famvisser.net/doku.php?id=moadiem:exodus12" text:style-name="Internet_20_link" text:visited-style-name="Visited_20_Internet_20_Link">Exodus 12:3-28</text:a></text:p>
          </table:table-cell>
          <table:table-cell office:value-type="string" table:style-name="tablecell">
            <text:p text:style-name="tablealignleft"> instelling <text:a xlink:type="simple" xlink:href="https://studie.famvisser.net/doku.php?id=moadiem:pesach" text:style-name="Internet_20_link" text:visited-style-name="Visited_20_Internet_20_Link">Pesach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studie.famvisser.net/doku.php?id=moadiem:exodus23" text:style-name="Internet_20_link" text:visited-style-name="Visited_20_Internet_20_Link">Exodus 23:13:19</text:a></text:p>
          </table:table-cell>
          <table:table-cell office:value-type="string" table:style-name="tablecell">
            <text:p text:style-name="tablealignleft"> <text:a xlink:type="simple" xlink:href="https://studie.famvisser.net/doku.php?id=moadiem:hamatzot" text:style-name="Internet_20_link" text:visited-style-name="Visited_20_Internet_20_Link">Chag HaMatzot</text:a>, <text:a xlink:type="simple" xlink:href="https://studie.famvisser.net/doku.php?id=moadiem:bikkoeriem" text:style-name="Internet_20_link" text:visited-style-name="Visited_20_Internet_20_Link">Chag HaKatzir Bikoerei</text:a>, <text:a xlink:type="simple" xlink:href="https://studie.famvisser.net/doku.php?id=moadiem:sjavoeot" text:style-name="Internet_20_link" text:visited-style-name="Visited_20_Internet_20_Link">Chag HaAsif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studie.famvisser.net/doku.php?id=moadiem:exodus29" text:style-name="Internet_20_link" text:visited-style-name="Visited_20_Internet_20_Link">Exodus 29:38-30:10</text:a></text:p>
          </table:table-cell>
          <table:table-cell office:value-type="string" table:style-name="tablecell">
            <text:p text:style-name="tablealignleft"> dagelijkse offers</text:p>
          </table:table-cell>
        </table:table-row>
        <table:table-row>
          <table:table-cell office:value-type="string" table:style-name="tablecell">
            <text:p text:style-name="tablealignleft"><text:a xlink:type="simple" xlink:href="https://studie.famvisser.net/doku.php?id=moadiem:leviticus16" text:style-name="Internet_20_link" text:visited-style-name="Visited_20_Internet_20_Link">Leviticus 16:1-34</text:a></text:p>
          </table:table-cell>
          <table:table-cell office:value-type="string" table:style-name="tablecell">
            <text:p text:style-name="tablealignleft"> <text:a xlink:type="simple" xlink:href="https://studie.famvisser.net/doku.php?id=moadiem:kippoer" text:style-name="Internet_20_link" text:visited-style-name="Visited_20_Internet_20_Link">Yom Kippoer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studie.famvisser.net/doku.php?id=moadiem:leviticus23" text:style-name="Internet_20_link" text:visited-style-name="Visited_20_Internet_20_Link">Leviticus 23</text:a></text:p>
          </table:table-cell>
          <table:table-cell office:value-type="string" table:style-name="tablecell">
            <text:p text:style-name="tablealignleft"> <text:a xlink:type="simple" xlink:href="https://studie.famvisser.net/doku.php?id=moadiem:pesach" text:style-name="Internet_20_link" text:visited-style-name="Visited_20_Internet_20_Link">Pesach</text:a>, <text:a xlink:type="simple" xlink:href="https://studie.famvisser.net/doku.php?id=moadiem:hamatzot" text:style-name="Internet_20_link" text:visited-style-name="Visited_20_Internet_20_Link">Matzot</text:a>, <text:a xlink:type="simple" xlink:href="https://studie.famvisser.net/doku.php?id=moadiem:bikkoeriem" text:style-name="Internet_20_link" text:visited-style-name="Visited_20_Internet_20_Link">Bikoerim</text:a>, <text:a xlink:type="simple" xlink:href="https://studie.famvisser.net/doku.php?id=moadiem:sjavoeot" text:style-name="Internet_20_link" text:visited-style-name="Visited_20_Internet_20_Link">Shavoeot</text:a>, <text:a xlink:type="simple" xlink:href="https://studie.famvisser.net/doku.php?id=moadiem:troea" text:style-name="Internet_20_link" text:visited-style-name="Visited_20_Internet_20_Link">Yom Teroeah</text:a>, <text:a xlink:type="simple" xlink:href="https://studie.famvisser.net/doku.php?id=moadiem:kippoer" text:style-name="Internet_20_link" text:visited-style-name="Visited_20_Internet_20_Link">Yom Kippoer</text:a>, <text:a xlink:type="simple" xlink:href="https://studie.famvisser.net/doku.php?id=moadiem:soekot" text:style-name="Internet_20_link" text:visited-style-name="Visited_20_Internet_20_Link">Soekot</text:a>, <text:a xlink:type="simple" xlink:href="https://studie.famvisser.net/doku.php?id=moadiem:shemini_atzeret" text:style-name="Internet_20_link" text:visited-style-name="Visited_20_Internet_20_Link">Shemini Atzeret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studie.famvisser.net/doku.php?id=moadiem:numeri28" text:style-name="Internet_20_link" text:visited-style-name="Visited_20_Internet_20_Link">Numeri 28:11</text:a></text:p>
          </table:table-cell>
          <table:table-cell office:value-type="string" table:style-name="tablecell">
            <text:p text:style-name="tablealignleft"> <text:a xlink:type="simple" xlink:href="https://studie.famvisser.net/doku.php?id=moadiem:nieuwemaan" text:style-name="Internet_20_link" text:visited-style-name="Visited_20_Internet_20_Link">Rosh Chodesh</text:a></text:p>
          </table:table-cell>
        </table:table-row>
      </table:table>
      <text:h text:style-name="Heading_20_2" text:outline-level="2"><text:bookmark-start text:name="__RefHeading___dagelijks_4"/><text:bookmark-start text:name="dagelijks"/>Dagelijks<text:bookmark-end text:name="__RefHeading___dagelijks_4"/><text:bookmark-end text:name="dagelijk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ebed </text:p>
          </table:table-cell>
          <table:table-cell office:value-type="string" table:style-name="tableheader">
            <text:p text:style-name="Table_20_Heading"> Tijdstip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oadiem:shacharit" text:style-name="Internet_20_link" text:visited-style-name="Visited_20_Internet_20_Link">Shacharit</text:a> </text:p>
          </table:table-cell>
          <table:table-cell office:value-type="string" table:style-name="tablecell">
            <text:p text:style-name="tablealignleft"> van Dauw tot 4e uur (3e uur)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oadiem:mincha" text:style-name="Internet_20_link" text:visited-style-name="Visited_20_Internet_20_Link">Mincha</text:a> </text:p>
          </table:table-cell>
          <table:table-cell office:value-type="string" table:style-name="tablecell">
            <text:p text:style-name="tablealignleft"> Namiddag (9e uur)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oadiem:maariv" text:style-name="Internet_20_link" text:visited-style-name="Visited_20_Internet_20_Link">Maariv</text:a>  </text:p>
          </table:table-cell>
          <table:table-cell office:value-type="string" table:style-name="tablecell">
            <text:p text:style-name="tablealignleft"> Avond </text:p>
          </table:table-cell>
        </table:table-row>
      </table:table>
      <text:h text:style-name="Heading_20_2" text:outline-level="2"><text:bookmark-start text:name="__RefHeading___wekelijks_5"/><text:bookmark-start text:name="wekelijks"/>Wekelijks<text:bookmark-end text:name="__RefHeading___wekelijks_5"/><text:bookmark-end text:name="wekelijk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g </text:p>
          </table:table-cell>
          <table:table-cell office:value-type="string" table:style-name="tableheader">
            <text:p text:style-name="Table_20_Heading"> Tijdstip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oadiem:sjabbat" text:style-name="Internet_20_link" text:visited-style-name="Visited_20_Internet_20_Link">Shabbat</text:a> </text:p>
          </table:table-cell>
          <table:table-cell office:value-type="string" table:style-name="tablecell">
            <text:p text:style-name="tablealignleft"> 7e dag </text:p>
          </table:table-cell>
        </table:table-row>
      </table:table>
      <text:h text:style-name="Heading_20_2" text:outline-level="2"><text:bookmark-start text:name="__RefHeading___maandelijks_6"/><text:bookmark-start text:name="maandelijks"/>Maandelijks<text:bookmark-end text:name="__RefHeading___maandelijks_6"/><text:bookmark-end text:name="maandelijk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g </text:p>
          </table:table-cell>
          <table:table-cell office:value-type="string" table:style-name="tableheader">
            <text:p text:style-name="Table_20_Heading"> Tijdstip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oadiem:nieuwemaan" text:style-name="Internet_20_link" text:visited-style-name="Visited_20_Internet_20_Link">Rosh Chodesh</text:a> </text:p>
          </table:table-cell>
          <table:table-cell office:value-type="string" table:style-name="tablecell">
            <text:p text:style-name="tablealignleft"> Van de conjuntie tot het zichtbaar worden van de sikkel </text:p>
          </table:table-cell>
        </table:table-row>
      </table:table>
      <text:h text:style-name="Heading_20_2" text:outline-level="2"><text:bookmark-start text:name="__RefHeading___voorjaarsfeesten_7"/><text:bookmark-start text:name="voorjaarsfeesten"/>Voorjaarsfeesten<text:bookmark-end text:name="__RefHeading___voorjaarsfeesten_7"/><text:bookmark-end text:name="voorjaarsfeeste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Feest  </text:p>
          </table:table-cell>
          <table:table-cell office:value-type="string" table:style-name="tableheader">
            <text:p text:style-name="Table_20_Heading"> Heb.Dat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oadiem:pesach" text:style-name="Internet_20_link" text:visited-style-name="Visited_20_Internet_20_Link">Pesach</text:a>          </text:p>
          </table:table-cell>
          <table:table-cell office:value-type="string" table:style-name="tablecell">
            <text:p text:style-name="tablealignleft"> Nissan 14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oadiem:hamatzot" text:style-name="Internet_20_link" text:visited-style-name="Visited_20_Internet_20_Link">Chag HaMatzot</text:a> </text:p>
          </table:table-cell>
          <table:table-cell office:value-type="string" table:style-name="tablecell">
            <text:p text:style-name="tablealignleft"> Nissan 15-21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oadiem:bikkoeriem" text:style-name="Internet_20_link" text:visited-style-name="Visited_20_Internet_20_Link">Bikkoeriem</text:a>  </text:p>
          </table:table-cell>
          <table:table-cell office:value-type="string" table:style-name="tablecell">
            <text:p text:style-name="tablealignleft"> Nissan 16 </text:p>
          </table:table-cell>
        </table:table-row>
      </table:table>
      <text:h text:style-name="Heading_20_2" text:outline-level="2"><text:bookmark-start text:name="__RefHeading___wekenfeest_8"/><text:bookmark-start text:name="wekenfeest"/>Wekenfeest<text:bookmark-end text:name="__RefHeading___wekenfeest_8"/><text:bookmark-end text:name="wekenfees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Feest  </text:p>
          </table:table-cell>
          <table:table-cell office:value-type="string" table:style-name="tableheader">
            <text:p text:style-name="Table_20_Heading"> Heb.Dat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oadiem:sjavoeot" text:style-name="Internet_20_link" text:visited-style-name="Visited_20_Internet_20_Link">Sjavoeot</text:a>      </text:p>
          </table:table-cell>
          <table:table-cell office:value-type="string" table:style-name="tablecell">
            <text:p text:style-name="tablealignleft"> Sivan 6 </text:p>
          </table:table-cell>
        </table:table-row>
      </table:table>
      <text:h text:style-name="Heading_20_2" text:outline-level="2"><text:bookmark-start text:name="__RefHeading___najaarsfeesten_9"/><text:bookmark-start text:name="najaarsfeesten"/>Najaarsfeesten<text:bookmark-end text:name="__RefHeading___najaarsfeesten_9"/><text:bookmark-end text:name="najaarsfeeste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Feest  </text:p>
          </table:table-cell>
          <table:table-cell office:value-type="string" table:style-name="tableheader">
            <text:p text:style-name="Table_20_Heading"> Heb.Dat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oadiem:troea" text:style-name="Internet_20_link" text:visited-style-name="Visited_20_Internet_20_Link">Jom T'roea</text:a>        </text:p>
          </table:table-cell>
          <table:table-cell office:value-type="string" table:style-name="tablecell">
            <text:p text:style-name="tablealignleft"> Tishri 1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oadiem:kippoer" text:style-name="Internet_20_link" text:visited-style-name="Visited_20_Internet_20_Link">Jom Kippoeriem</text:a>  </text:p>
          </table:table-cell>
          <table:table-cell office:value-type="string" table:style-name="tablecell">
            <text:p text:style-name="tablealignleft"> Tishri 10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oadiem:soekot" text:style-name="Internet_20_link" text:visited-style-name="Visited_20_Internet_20_Link">Soekot</text:a>           </text:p>
          </table:table-cell>
          <table:table-cell office:value-type="string" table:style-name="tablecell">
            <text:p text:style-name="tablealignleft"> Tishri 15-21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oadiem:shemini_atzeret" text:style-name="Internet_20_link" text:visited-style-name="Visited_20_Internet_20_Link"> -Shemini Atzeret</text:a> </text:p>
          </table:table-cell>
          <table:table-cell office:value-type="string" table:style-name="tablecell">
            <text:p text:style-name="tablealignleft"> Tishri 22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oadiem:simcha_torah" text:style-name="Internet_20_link" text:visited-style-name="Visited_20_Internet_20_Link"> -Simcha Torah</text:a> </text:p>
          </table:table-cell>
          <table:table-cell office:value-type="string" table:style-name="tablecell">
            <text:p text:style-name="tablealignleft"> Tishri 23 </text:p>
          </table:table-cell>
        </table:table-row>
      </table:table>
      <text:h text:style-name="Heading_20_2" text:outline-level="2"><text:bookmark-start text:name="__RefHeading___datums_2019_10"/><text:bookmark-start text:name="datums_2019"/>Datums 2019<text:bookmark-end text:name="__RefHeading___datums_2019_10"/><text:bookmark-end text:name="datums_2019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Feest  </text:p>
          </table:table-cell>
          <table:table-cell office:value-type="string" table:style-name="tableheader">
            <text:p text:style-name="Table_20_Heading"> Datum  </text:p>
          </table:table-cell>
          <table:table-cell office:value-type="string" table:style-name="tableheader">
            <text:p text:style-name="Table_20_Heading"> Heb.Dat  </text:p>
          </table:table-cell>
        </table:table-row>
        <table:table-row>
          <table:table-cell office:value-type="string" table:style-name="tablecell">
            <text:p text:style-name="tablealignleft"> Pesach  </text:p>
          </table:table-cell>
          <table:table-cell office:value-type="string" table:style-name="tablecell">
            <text:p text:style-name="tablealignleft"> 20 - 21 April </text:p>
          </table:table-cell>
          <table:table-cell office:value-type="string" table:style-name="tablecell">
            <text:p text:style-name="tablealignleft"> Nissan 14  </text:p>
          </table:table-cell>
        </table:table-row>
        <table:table-row>
          <table:table-cell office:value-type="string" table:style-name="tablecell">
            <text:p text:style-name="tablealignleft"> Chag HaMatzot  </text:p>
          </table:table-cell>
          <table:table-cell office:value-type="string" table:style-name="tablecell">
            <text:p text:style-name="tablealignleft"> 22 - 27 April  </text:p>
          </table:table-cell>
          <table:table-cell office:value-type="string" table:style-name="tablecell">
            <text:p text:style-name="tablealignleft"> Nissan 15-21  </text:p>
          </table:table-cell>
        </table:table-row>
        <table:table-row>
          <table:table-cell office:value-type="string" table:style-name="tablecell">
            <text:p text:style-name="tablealignleft"> Bikkoeriem  </text:p>
          </table:table-cell>
          <table:table-cell office:value-type="string" table:style-name="tablecell">
            <text:p text:style-name="tablealignleft"> 26 - 27 April </text:p>
          </table:table-cell>
          <table:table-cell office:value-type="string" table:style-name="tablecell">
            <text:p text:style-name="tablealignleft"> Nissan 16  </text:p>
          </table:table-cell>
        </table:table-row>
        <table:table-row>
          <table:table-cell office:value-type="string" table:style-name="tablecell">
            <text:p text:style-name="tablealignleft"> Shavoeot  </text:p>
          </table:table-cell>
          <table:table-cell office:value-type="string" table:style-name="tablecell">
            <text:p text:style-name="tablealignleft"> 9 - 10 Juni  </text:p>
          </table:table-cell>
          <table:table-cell office:value-type="string" table:style-name="tablecell">
            <text:p text:style-name="tablealignleft"> Sivan 6  </text:p>
          </table:table-cell>
        </table:table-row>
        <table:table-row>
          <table:table-cell office:value-type="string" table:style-name="tablecell">
            <text:p text:style-name="tablealignleft"> Yom HaTeroeah </text:p>
          </table:table-cell>
          <table:table-cell office:value-type="string" table:style-name="tablecell">
            <text:p text:style-name="tablealignleft"> 30 September </text:p>
          </table:table-cell>
          <table:table-cell office:value-type="string" table:style-name="tablecell">
            <text:p text:style-name="tablealignleft"> Tishri 1 </text:p>
          </table:table-cell>
        </table:table-row>
        <table:table-row>
          <table:table-cell office:value-type="string" table:style-name="tablecell">
            <text:p text:style-name="tablealignleft"> Yom Kippoeriem </text:p>
          </table:table-cell>
          <table:table-cell office:value-type="string" table:style-name="tablecell">
            <text:p text:style-name="tablealignleft"> 9 Oktober  </text:p>
          </table:table-cell>
          <table:table-cell office:value-type="string" table:style-name="tablecell">
            <text:p text:style-name="tablealignleft"> Tishri 10 </text:p>
          </table:table-cell>
        </table:table-row>
        <table:table-row>
          <table:table-cell office:value-type="string" table:style-name="tablecell">
            <text:p text:style-name="tablealignleft"> Soekot </text:p>
          </table:table-cell>
          <table:table-cell office:value-type="string" table:style-name="tablecell">
            <text:p text:style-name="tablealignleft"> 14 - 20 Oktober  </text:p>
          </table:table-cell>
          <table:table-cell office:value-type="string" table:style-name="tablecell">
            <text:p text:style-name="tablealignleft"> Tishri 15-21 </text:p>
          </table:table-cell>
        </table:table-row>
        <table:table-row>
          <table:table-cell office:value-type="string" table:style-name="tablecell">
            <text:p text:style-name="tablealignleft"> Shemini Atzeret </text:p>
          </table:table-cell>
          <table:table-cell office:value-type="string" table:style-name="tablecell">
            <text:p text:style-name="tablealignleft"> 21 Oktober  </text:p>
          </table:table-cell>
          <table:table-cell office:value-type="string" table:style-name="tablecell">
            <text:p text:style-name="tablealignleft"> Tishri 22 </text:p>
          </table:table-cell>
        </table:table-row>
        <table:table-row>
          <table:table-cell office:value-type="string" table:style-name="tablecell">
            <text:p text:style-name="tablealignleft"> Simcha Torah </text:p>
          </table:table-cell>
          <table:table-cell office:value-type="string" table:style-name="tablecell">
            <text:p text:style-name="tablealignleft"> 22 Oktober </text:p>
          </table:table-cell>
          <table:table-cell office:value-type="string" table:style-name="tablecell">
            <text:p text:style-name="tablealignleft"> Tishri 23 </text:p>
          </table:table-cell>
        </table:table-row>
      </table:table>
      <text:h text:style-name="Heading_20_2" text:outline-level="2"><text:bookmark-start text:name="__RefHeading___links_11"/><text:bookmark-start text:name="links"/>Links<text:bookmark-end text:name="__RefHeading___links_11"/><text:bookmark-end text:name="links"/></text:h>
      <text:p text:style-name="Text_20_body"><text:a xlink:type="simple" xlink:href="http://www.mtoi.org/word/feast_days.shtml" text:style-name="Internet_20_link" text:visited-style-name="Visited_20_Internet_20_Link">http://www.mtoi.org/word/feast_days.s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oadiem:moadiem-oud</dc:title>
  </office:meta>
</office:document-meta>
</file>