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e5988ba610c8f2e95628db82d0432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adiem:chanoeka"/><text:bookmark-start text:name="__RefHeading___chanoeka_1"/><text:bookmark-start text:name="chanoeka"/>Chanoeka<text:bookmark-end text:name="__RefHeading___chanoeka_1"/><text:bookmark-end text:name="chanoeka"/></text:h>
      <text:p text:style-name="Text_20_body"><draw:frame draw:style-name="media" draw:name="0" text:anchor-type="as-char" draw:z-index="0" svg:width="3.96875cm" svg:height="3.96875cm"><draw:image xlink:href="Pictures/3e5988ba610c8f2e95628db82d043299.jpg" xlink:type="simple" xlink:show="embed" xlink:actuate="onLoad"/></draw:frame></text:p>
      <text:h text:style-name="Heading_20_2" text:outline-level="2"><text:bookmark-start text:name="__RefHeading___in_de_bijbel_2"/><text:bookmark-start text:name="in_de_bijbel"/>In de Bijbel<text:bookmark-end text:name="__RefHeading___in_de_bijbel_2"/><text:bookmark-end text:name="in_de_bijbel"/></text:h>
      <text:p text:style-name="Text_20_body">Dit feest wordt niet in de meeste gangbare Bijbels genoemd. Er is een verwijzing in het Nieuwe Testament, Johannes 10:22-23, naar het feest van de vernieuwing van de tempel.<text:line-break/>
<text:line-break/>
<text:span text:style-name="Emphasis">22 En het was het feest der vernieuwing des tempels te Jeruzalem; en het was winter. 23 En Jezus wandelde in den tempel, in het voorhof van Salomo. (Statenvertaling)</text:span> <text:line-break/>
<text:line-break/>
Er staat hier niet dat Jesjoea (Jezus) dit feest vierde, Hij was aanwezig in tempel.</text:p>
      <text:h text:style-name="Heading_20_3" text:outline-level="3"><text:bookmark-start text:name="__RefHeading___instelling_van_het_feest_3"/><text:bookmark-start text:name="instelling_van_het_feest"/>Instelling van het feest<text:bookmark-end text:name="__RefHeading___instelling_van_het_feest_3"/><text:bookmark-end text:name="instelling_van_het_feest"/></text:h>
      <text:p text:style-name="Horizontal_20_Line"/>
      <text:p text:style-name="Text_20_body">De instelling van dit feest vinden we in het apocriefe boek 1 Makkabeeën 4:36-61. Hieruit blijkt dat het feest door Judas Makkabeüs, zijn broers en het aanwezige volk ingesteld werd.<text:line-break/>
<text:line-break/>
<text:span text:style-name="Emphasis">59 Judas bepaalde samen met zijn broers en de hele volksvergadering dat het feest van de altaarinwijding jaarlijks acht dagen met blijdschap en vreugde gevierd zou worden, te beginnen op 25 kislew. (NBV)</text:span></text:p>
      <text:h text:style-name="Heading_20_3" text:outline-level="3"><text:bookmark-start text:name="__RefHeading___hoofdpersonen_4"/><text:bookmark-start text:name="hoofdpersonen"/>Hoofdpersonen<text:bookmark-end text:name="__RefHeading___hoofdpersonen_4"/><text:bookmark-end text:name="hoofdpersonen"/></text:h>
      <text:p text:style-name="Horizontal_20_Line"/>
      <text:p text:style-name="Text_20_body">Mattatias (Mattityahoe) Makkabeüs<text:line-break/>
Judas (Yehoeda) Makkabeüs<text:line-break/>
Antiochus Epiphanes IV</text:p>
      <text:h text:style-name="Heading_20_3" text:outline-level="3"><text:bookmark-start text:name="__RefHeading___profetische_belofte_5"/><text:bookmark-start text:name="profetische_belofte"/>Profetische belofte<text:bookmark-end text:name="__RefHeading___profetische_belofte_5"/><text:bookmark-end text:name="profetische_belofte"/></text:h>
      <text:p text:style-name="Horizontal_20_Line"/>
      <text:h text:style-name="Heading_20_3" text:outline-level="3"><text:bookmark-start text:name="__RefHeading___vervulling_6"/><text:bookmark-start text:name="vervulling"/>Vervulling<text:bookmark-end text:name="__RefHeading___vervulling_6"/><text:bookmark-end text:name="vervulling"/></text:h>
      <text:p text:style-name="Horizontal_20_Line"/>
      <text:p text:style-name="Text_20_body">Een van de vervulling zien we de opstand van Mattitjahoe de Makkabeeër. Hij kwam in opstand tegen Antiochus Epiphanes.</text:p>
      <text:h text:style-name="Heading_20_4" text:outline-level="4"><text:bookmark-start text:name="__RefHeading___geboden_van_antiochus_7"/><text:bookmark-start text:name="geboden_van_antiochus"/>Geboden van Antiochus<text:bookmark-end text:name="__RefHeading___geboden_van_antiochus_7"/><text:bookmark-end text:name="geboden_van_antiochus"/></text:h>
      <text:p text:style-name="Text_20_body">Eeuwenlang heeft de christelijke kerk de geboden van Antiochus opgevolgd:</text:p>
      <text:list text:style-name="List_20_1" text:continue-numbering="false">
        <text:list-item>
          <text:p text:style-name="List_20_1_Content_First"> Je moet de Sabbat ontheiligen</text:p>
        </text:list-item>
        <text:list-item>
          <text:p text:style-name="List_20_1_Content"> Je moet de feesten en heilige dagen ontheiligen</text:p>
        </text:list-item>
        <text:list-item>
          <text:p text:style-name="List_20_1_Content"> Je moet afgoden oprichten</text:p>
        </text:list-item>
        <text:list-item>
          <text:p text:style-name="List_20_1_Content"> Je moet onreine dieren eten</text:p>
        </text:list-item>
        <text:list-item>
          <text:p text:style-name="List_20_1_Content"> Je mag je zonen niet besnijden</text:p>
        </text:list-item>
        <text:list-item>
          <text:p text:style-name="List_20_1_Content_Last"> Je moet de Torah vergeten.</text:p>
        </text:list-item>
      </text:list>
      <text:p text:style-name="Text_20_body">Mattitjahoe, de vader van Yehoeda de Makkabeeër zei (1 Makk.2:27-28):</text:p>
      <text:p text:style-name="Preformatted_20_Text">Laat iedereen van wie het hart brandt voor de Torah en die trouw is aan het verbond mij volgen!</text:p>
      <text:p text:style-name="Text_20_body">Van de heiligen in openbaring lezen we dat ze ‘Gods geboden gehoorzamen en zich houden aan het verbond van Jesjoea’. </text:p>
      <text:h text:style-name="Heading_20_2" text:outline-level="2"><text:bookmark-start text:name="__RefHeading___traditie_8"/><text:bookmark-start text:name="traditie"/>Traditie<text:bookmark-end text:name="__RefHeading___traditie_8"/><text:bookmark-end text:name="traditie"/></text:h>
      <text:p text:style-name="Horizontal_20_Line"/>
      <text:p text:style-name="Text_20_body"><text:a xlink:type="simple" xlink:href="https://studie.famvisser.net/doku.php?id=moadiem:chanoeka_dreidel" text:style-name="Internet_20_link" text:visited-style-name="Visited_20_Internet_20_Link">De Dreidel/Sivivon</text:a><text:line-break/>
<text:a xlink:type="simple" xlink:href="https://www.chabad.org/recipes/recipe_cdo/aid/454611/jewish/Chanukah-Recipes.htm" text:style-name="Internet_20_link" text:visited-style-name="Visited_20_Internet_20_Link">Recepten</text:a><text:line-break/></text:p>
      <text:h text:style-name="Heading_20_2" text:outline-level="2"><text:bookmark-start text:name="__RefHeading___links_9"/><text:bookmark-start text:name="links"/>Links<text:bookmark-end text:name="__RefHeading___links_9"/><text:bookmark-end text:name="links"/></text:h>
      <text:p text:style-name="Horizontal_20_Line"/>
      <text:p text:style-name="Text_20_body">Er zijn wat kanttekeningen te plaatsen bij dit feest. Lees de onderstaande links.<text:line-break/>
<text:a xlink:type="simple" xlink:href="https://tesjoeva-gemeente.nl/?page_id=14" text:style-name="Internet_20_link" text:visited-style-name="Visited_20_Internet_20_Link">tesjoeva-gemeente.nl over Chanoeka</text:a><text:line-break/>
<text:a xlink:type="simple" xlink:href="https://tesjoeva-gemeente.nl/wp-content/uploads/2013/09/statement-Tesjoeva-gemeente-mbt-Chanoeka.pdf" text:style-name="Internet_20_link" text:visited-style-name="Visited_20_Internet_20_Link">statement-Tesjoeva-gemeente-mbt-Chanoeka.pdf</text:a><text:line-break/>
<text:a xlink:type="simple" xlink:href="http://olivetjournal.com/judaism-kabbalah-5-christmas-chanukah/" text:style-name="Internet_20_link" text:visited-style-name="Visited_20_Internet_20_Link">judaism-kabbalah-christmas-chanukah</text:a><text:line-break/>
Of niet .. <text:line-break/>
<text:a xlink:type="simple" xlink:href="https://messianieuws.nl/chanoeka-christenen-vieren/" text:style-name="Internet_20_link" text:visited-style-name="Visited_20_Internet_20_Link">Chanoeka ook voor christenen</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chanoeka</dc:title>
  </office:meta>
</office:document-meta>
</file>