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li_cli_sort_output"/>sort</text:span>
 [pvi@bl08204 ~]$ sort vs00153-outside.csv | uniq -c | sort -nr
levert de volgende output</text:p>
      <text:p text:style-name="Preformatted_20_Text"><text:s text:c="2"/>182 73.149.77.1;dmz;151.236.132.36;443<text:line-break/><text:s text:c="2"/>181 75.186.76.212;dmz;151.236.132.36;443<text:line-break/><text:s text:c="2"/>181 72.193.181.10;dmz;151.236.132.36;44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_cli_sort_output</dc:title>
  </office:meta>
</office:document-meta>
</file>