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jv"/><text:bookmark-start text:name="__RefHeading___kjv_1"/><text:bookmark-start text:name="kjv"/>KJV<text:bookmark-end text:name="__RefHeading___kjv_1"/><text:bookmark-end text:name="kjv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rst Covenant                  </text:p>
          </table:table-cell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>
            <text:p text:style-name="Table_20_Heading"> Renewed Covenant                      </text:p>
          </table:table-cell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kjv_genesis" text:style-name="Internet_20_link" text:visited-style-name="Visited_20_Internet_20_Link">Genesis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ezra" text:style-name="Internet_20_link" text:visited-style-name="Visited_20_Internet_20_Link">Ezra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joel" text:style-name="Internet_20_link" text:visited-style-name="Visited_20_Internet_20_Link">Joel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matthew" text:style-name="Internet_20_link" text:visited-style-name="Visited_20_Internet_20_Link">Mattheus        </text:a>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1timothy" text:style-name="Internet_20_link" text:visited-style-name="Visited_20_Internet_20_Link">1Timotheus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kjv_exodus" text:style-name="Internet_20_link" text:visited-style-name="Visited_20_Internet_20_Link">Exodus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nehemiah" text:style-name="Internet_20_link" text:visited-style-name="Visited_20_Internet_20_Link">Nehemia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amos" text:style-name="Internet_20_link" text:visited-style-name="Visited_20_Internet_20_Link">Amos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mark" text:style-name="Internet_20_link" text:visited-style-name="Visited_20_Internet_20_Link">Markus          </text:a>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2timothy" text:style-name="Internet_20_link" text:visited-style-name="Visited_20_Internet_20_Link">2Timotheus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kjv_leviticus" text:style-name="Internet_20_link" text:visited-style-name="Visited_20_Internet_20_Link">Leviticus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esther" text:style-name="Internet_20_link" text:visited-style-name="Visited_20_Internet_20_Link">Esther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obadiah" text:style-name="Internet_20_link" text:visited-style-name="Visited_20_Internet_20_Link">Obadja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luke" text:style-name="Internet_20_link" text:visited-style-name="Visited_20_Internet_20_Link">Lucas           </text:a>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titus" text:style-name="Internet_20_link" text:visited-style-name="Visited_20_Internet_20_Link">Titus    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kjv_numbers" text:style-name="Internet_20_link" text:visited-style-name="Visited_20_Internet_20_Link">Numbers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job" text:style-name="Internet_20_link" text:visited-style-name="Visited_20_Internet_20_Link">Job 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jonah" text:style-name="Internet_20_link" text:visited-style-name="Visited_20_Internet_20_Link">Jona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john" text:style-name="Internet_20_link" text:visited-style-name="Visited_20_Internet_20_Link">Johannes        </text:a>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philemon" text:style-name="Internet_20_link" text:visited-style-name="Visited_20_Internet_20_Link">Filemon  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kjv_deuteronomy" text:style-name="Internet_20_link" text:visited-style-name="Visited_20_Internet_20_Link">Deuteronomium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psalms" text:style-name="Internet_20_link" text:visited-style-name="Visited_20_Internet_20_Link">Psalmen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michah" text:style-name="Internet_20_link" text:visited-style-name="Visited_20_Internet_20_Link">Micha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acts" text:style-name="Internet_20_link" text:visited-style-name="Visited_20_Internet_20_Link">Handelingen     </text:a>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hebrews" text:style-name="Internet_20_link" text:visited-style-name="Visited_20_Internet_20_Link">Hebreeën 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kjv_joshua" text:style-name="Internet_20_link" text:visited-style-name="Visited_20_Internet_20_Link">Jozua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proverb" text:style-name="Internet_20_link" text:visited-style-name="Visited_20_Internet_20_Link">Spreuken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nahum" text:style-name="Internet_20_link" text:visited-style-name="Visited_20_Internet_20_Link">Nahum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romans" text:style-name="Internet_20_link" text:visited-style-name="Visited_20_Internet_20_Link">Romeinen        </text:a>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james" text:style-name="Internet_20_link" text:visited-style-name="Visited_20_Internet_20_Link">Jakobus  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kjv_judges" text:style-name="Internet_20_link" text:visited-style-name="Visited_20_Internet_20_Link">Richteren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ecclesiastes" text:style-name="Internet_20_link" text:visited-style-name="Visited_20_Internet_20_Link">Prediker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habakkuk" text:style-name="Internet_20_link" text:visited-style-name="Visited_20_Internet_20_Link">Habakuk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1corinthians" text:style-name="Internet_20_link" text:visited-style-name="Visited_20_Internet_20_Link">1Corinthe       </text:a>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1peter" text:style-name="Internet_20_link" text:visited-style-name="Visited_20_Internet_20_Link">1Petrus  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kjv_ruth" text:style-name="Internet_20_link" text:visited-style-name="Visited_20_Internet_20_Link">Ruth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songofsolomon" text:style-name="Internet_20_link" text:visited-style-name="Visited_20_Internet_20_Link">Hooglied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zephaniah" text:style-name="Internet_20_link" text:visited-style-name="Visited_20_Internet_20_Link">Zefanja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2corinthians" text:style-name="Internet_20_link" text:visited-style-name="Visited_20_Internet_20_Link">2Corinthe       </text:a>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2peter" text:style-name="Internet_20_link" text:visited-style-name="Visited_20_Internet_20_Link">2Petrus  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kjv_1samuel" text:style-name="Internet_20_link" text:visited-style-name="Visited_20_Internet_20_Link">1Samuël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isaiah" text:style-name="Internet_20_link" text:visited-style-name="Visited_20_Internet_20_Link">Jesaja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haggai" text:style-name="Internet_20_link" text:visited-style-name="Visited_20_Internet_20_Link">Haggai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galatians" text:style-name="Internet_20_link" text:visited-style-name="Visited_20_Internet_20_Link">Galaten         </text:a>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1john" text:style-name="Internet_20_link" text:visited-style-name="Visited_20_Internet_20_Link">1Johannes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kjv_2samuel" text:style-name="Internet_20_link" text:visited-style-name="Visited_20_Internet_20_Link">2Samuël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jeremiah" text:style-name="Internet_20_link" text:visited-style-name="Visited_20_Internet_20_Link">Jeremia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zachariah" text:style-name="Internet_20_link" text:visited-style-name="Visited_20_Internet_20_Link">Zacharia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ephesians" text:style-name="Internet_20_link" text:visited-style-name="Visited_20_Internet_20_Link">Efeze           </text:a>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2john" text:style-name="Internet_20_link" text:visited-style-name="Visited_20_Internet_20_Link">2Johannes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kjv_1kings" text:style-name="Internet_20_link" text:visited-style-name="Visited_20_Internet_20_Link">1Koningen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lamentations" text:style-name="Internet_20_link" text:visited-style-name="Visited_20_Internet_20_Link">Klaaglieder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malachi" text:style-name="Internet_20_link" text:visited-style-name="Visited_20_Internet_20_Link">Maleachi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philippians" text:style-name="Internet_20_link" text:visited-style-name="Visited_20_Internet_20_Link">Filippenzen     </text:a>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3john" text:style-name="Internet_20_link" text:visited-style-name="Visited_20_Internet_20_Link">3Johannes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kjv_2kings" text:style-name="Internet_20_link" text:visited-style-name="Visited_20_Internet_20_Link">2Koningen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ezechiel" text:style-name="Internet_20_link" text:visited-style-name="Visited_20_Internet_20_Link">Ezechiel     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colossians" text:style-name="Internet_20_link" text:visited-style-name="Visited_20_Internet_20_Link">Colossenzen     </text:a>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jude" text:style-name="Internet_20_link" text:visited-style-name="Visited_20_Internet_20_Link">Judas    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kjv_1chronicles" text:style-name="Internet_20_link" text:visited-style-name="Visited_20_Internet_20_Link">1Kronieken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daniel" text:style-name="Internet_20_link" text:visited-style-name="Visited_20_Internet_20_Link">Daniel       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1thessalonians" text:style-name="Internet_20_link" text:visited-style-name="Visited_20_Internet_20_Link">1Thessalonicenz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revelation" text:style-name="Internet_20_link" text:visited-style-name="Visited_20_Internet_20_Link">Openbaring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kjv_2chronicles" text:style-name="Internet_20_link" text:visited-style-name="Visited_20_Internet_20_Link">2Kronieken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hosea" text:style-name="Internet_20_link" text:visited-style-name="Visited_20_Internet_20_Link">Hosea        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jv_2thessalonians" text:style-name="Internet_20_link" text:visited-style-name="Visited_20_Internet_20_Link">2Thessalonicenzen</text:a>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jv</dc:title>
  </office:meta>
</office:document-meta>
</file>