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00fbbf49bec93ed7111265c622a983.png"/>
  <manifest:file-entry manifest:media-type="image/png" manifest:full-path="Pictures/3ad2098ce6b3b07e8f0ac6c72f284479.png"/>
  <manifest:file-entry manifest:media-type="image/png" manifest:full-path="Pictures/633b9208409c04643078d69473c4ac31.png"/>
  <manifest:file-entry manifest:media-type="image/png" manifest:full-path="Pictures/98285c2f024cfbd2e520cd17d0d92492.png"/>
  <manifest:file-entry manifest:media-type="image/png" manifest:full-path="Pictures/c6dcf5eeca1d0e4fee0328c5472ecb6c.png"/>
  <manifest:file-entry manifest:media-type="image/png" manifest:full-path="Pictures/a732115a4fe629d97a85a7bf4570142a.png"/>
  <manifest:file-entry manifest:media-type="image/png" manifest:full-path="Pictures/a56eb3e7805e618ac7f44a9ee68ab013.png"/>
  <manifest:file-entry manifest:media-type="image/png" manifest:full-path="Pictures/296696637cb78762b6bd0889b1dd769b.png"/>
  <manifest:file-entry manifest:media-type="image/png" manifest:full-path="Pictures/70505620e248e985889123693576a173.png"/>
  <manifest:file-entry manifest:media-type="image/png" manifest:full-path="Pictures/f56b550d9fb6f349ab0168788654f72b.png"/>
  <manifest:file-entry manifest:media-type="image/png" manifest:full-path="Pictures/a9ca9788f2baf769fb8d1e5c1735c902.png"/>
  <manifest:file-entry manifest:media-type="image/png" manifest:full-path="Pictures/239d840f77bdafb742cf70896a8f5d9a.png"/>
  <manifest:file-entry manifest:media-type="image/png" manifest:full-path="Pictures/4051b8330e6a2113cc24bb7ca9cb3bd0.png"/>
  <manifest:file-entry manifest:media-type="image/png" manifest:full-path="Pictures/96d72809e353be9bf5c02fef1b45b512.png"/>
  <manifest:file-entry manifest:media-type="image/png" manifest:full-path="Pictures/36701b4b053163721ee3796afa82e571.png"/>
  <manifest:file-entry manifest:media-type="image/png" manifest:full-path="Pictures/9f7d8cd43795e8197a2210f3094dd3c5.png"/>
  <manifest:file-entry manifest:media-type="image/png" manifest:full-path="Pictures/f2c43d50376bdff0f598ce764c046cca.png"/>
  <manifest:file-entry manifest:media-type="image/png" manifest:full-path="Pictures/386d0217a584462d6b474ad076d9fa2b.png"/>
  <manifest:file-entry manifest:media-type="image/png" manifest:full-path="Pictures/67d73204a7397f276cdaad0b1269721f.png"/>
  <manifest:file-entry manifest:media-type="image/png" manifest:full-path="Pictures/bf0c26335476264407d9fea0be804d12.png"/>
  <manifest:file-entry manifest:media-type="image/png" manifest:full-path="Pictures/f0c12a9543c2fe0653c4139f6afe86cb.png"/>
  <manifest:file-entry manifest:media-type="image/png" manifest:full-path="Pictures/5e2415877bcf4bbb1661d567afd0807b.png"/>
  <manifest:file-entry manifest:media-type="image/png" manifest:full-path="Pictures/2073070bc7c27c81c02250f8e5d8bbbf.png"/>
  <manifest:file-entry manifest:media-type="image/png" manifest:full-path="Pictures/146503eb76271272bad2b3055f590125.png"/>
  <manifest:file-entry manifest:media-type="image/png" manifest:full-path="Pictures/893ee24b516b06ad6c5bdb9df7b2a9e6.png"/>
  <manifest:file-entry manifest:media-type="image/png" manifest:full-path="Pictures/7c28f9a279599d7bf4af5dffa2e3e509.png"/>
  <manifest:file-entry manifest:media-type="image/png" manifest:full-path="Pictures/9e17649ee8dc8e8853fe4c8e8f06ebb3.png"/>
  <manifest:file-entry manifest:media-type="image/png" manifest:full-path="Pictures/3c39c9f21fa313a2e42eb1d94c2226c9.png"/>
  <manifest:file-entry manifest:media-type="image/png" manifest:full-path="Pictures/8d4230b30290bfa98d8b2f4a67689933.png"/>
  <manifest:file-entry manifest:media-type="image/png" manifest:full-path="Pictures/05acc48a0929dedbea8ad0e142a2c9b1.png"/>
  <manifest:file-entry manifest:media-type="image/png" manifest:full-path="Pictures/3c6aa0525376a40f5cc4bc2f48acf45c.png"/>
  <manifest:file-entry manifest:media-type="image/png" manifest:full-path="Pictures/c9393ed29753d55579f6f2bfb5d4a7fd.png"/>
  <manifest:file-entry manifest:media-type="image/png" manifest:full-path="Pictures/16496742c4b3e499614f494899e7b255.png"/>
  <manifest:file-entry manifest:media-type="image/png" manifest:full-path="Pictures/281ed8898bfb49d898bef2fdd739a7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eb_intermediate_01"/><text:bookmark-start text:name="__RefHeading___zelfstandig_naamwoord_1"/><text:bookmark-start text:name="zelfstandig_naamwoord"/>Zelfstandig Naamwoord<text:bookmark-end text:name="__RefHeading___zelfstandig_naamwoord_1"/><text:bookmark-end text:name="zelfstandig_naamwoord"/></text:h>
      <text:p text:style-name="Text_20_body">Een hebreeuws zelfstandig naamwoord heeft twee eigenschappen</text:p>
      <text:p text:style-name="Preformatted_20_Text">1. geslacht<text:line-break/>2. aantal (enkelvoud/meervoud)</text:p>
      <text:h text:style-name="Heading_20_3" text:outline-level="3"><text:bookmark-start text:name="__RefHeading___geslacht_2"/><text:bookmark-start text:name="geslacht"/>Geslacht<text:bookmark-end text:name="__RefHeading___geslacht_2"/><text:bookmark-end text:name="geslacht"/></text:h>
      <text:p text:style-name="Text_20_body">Geslacht is mannelijk (aangeduid met een <draw:frame draw:style-name="media" draw:name="0" text:anchor-type="as-char" draw:z-index="0" svg:width="0.26458333333333cm" svg:height="0.68791666666667cm"><draw:image xlink:href="Pictures/c900fbbf49bec93ed7111265c622a983.png" xlink:type="simple" xlink:show="embed" xlink:actuate="onLoad"/></draw:frame>) of vrouwelijk (aangeduid met een <draw:frame draw:style-name="media" draw:name="1" text:anchor-type="as-char" draw:z-index="1" svg:width="0.26458333333333cm" svg:height="0.62146317829457cm"><draw:image xlink:href="Pictures/3ad2098ce6b3b07e8f0ac6c72f284479.png" xlink:type="simple" xlink:show="embed" xlink:actuate="onLoad"/></draw:frame>)</text:p>
      <text:p text:style-name="Text_20_body">in 99% van de gevallen wanneer een woord eindigt op een <draw:frame draw:style-name="media" draw:name="2" text:anchor-type="as-char" draw:z-index="2" svg:width="0.52916666666667cm" svg:height="0.52489919354839cm"><draw:image xlink:href="Pictures/633b9208409c04643078d69473c4ac31.png" xlink:type="simple" xlink:show="embed" xlink:actuate="onLoad"/></draw:frame> is het vrouwelijk.</text:p>
      <text:h text:style-name="Heading_20_3" text:outline-level="3"><text:bookmark-start text:name="__RefHeading___enkelvoud_meervoud_3"/><text:bookmark-start text:name="enkelvoud_meervoud"/>Enkelvoud/Meervoud<text:bookmark-end text:name="__RefHeading___enkelvoud_meervoud_3"/><text:bookmark-end text:name="enkelvoud_meervoud"/></text:h>
      <text:p text:style-name="Text_20_body">Aantal is enkelvoudig of meervoudig, in het nederlands is het 1 boek, 2 boek<text:span text:style-name="Emphasis"><text:span text:style-name="underline">en</text:span></text:span>.<text:line-break/>
Het hebreeuws maakt onderscheidt tussen mannelijk en vrouwelijk meervoud.<text:line-break/>
<text:line-break/>
Mannelijk eindigt op iem → <draw:frame draw:style-name="media" draw:name="3" text:anchor-type="as-char" draw:z-index="3" svg:width="0.52916666666667cm" svg:height="0.41318493150685cm"><draw:image xlink:href="Pictures/98285c2f024cfbd2e520cd17d0d92492.png" xlink:type="simple" xlink:show="embed" xlink:actuate="onLoad"/></draw:frame><text:line-break/>
Het woord ach → broer → <draw:frame draw:style-name="media" draw:name="4" text:anchor-type="as-char" draw:z-index="4" svg:width="0.52916666666667cm" svg:height="0.45786052009456cm"><draw:image xlink:href="Pictures/c6dcf5eeca1d0e4fee0328c5472ecb6c.png" xlink:type="simple" xlink:show="embed" xlink:actuate="onLoad"/></draw:frame> wordt in het meervoud achiem → <draw:frame draw:style-name="media" draw:name="5" text:anchor-type="as-char" draw:z-index="5" svg:width="0.92604166666667cm" svg:height="0.46878457814661cm"><draw:image xlink:href="Pictures/a732115a4fe629d97a85a7bf4570142a.png" xlink:type="simple" xlink:show="embed" xlink:actuate="onLoad"/></draw:frame><text:line-break/>
<text:line-break/>
Vrouwelijk eindigt op oot → <draw:frame draw:style-name="media" draw:name="6" text:anchor-type="as-char" draw:z-index="6" svg:width="0.52916666666667cm" svg:height="0.51404761904762cm"><draw:image xlink:href="Pictures/a56eb3e7805e618ac7f44a9ee68ab013.png" xlink:type="simple" xlink:show="embed" xlink:actuate="onLoad"/></draw:frame> of <draw:frame draw:style-name="media" draw:name="7" text:anchor-type="as-char" draw:z-index="7" svg:width="0.3175cm" svg:height="0.38253012048193cm"><draw:image xlink:href="Pictures/296696637cb78762b6bd0889b1dd769b.png" xlink:type="simple" xlink:show="embed" xlink:actuate="onLoad"/></draw:frame><text:line-break/>
Het woord eem → moeder → <draw:frame draw:style-name="media" draw:name="8" text:anchor-type="as-char" draw:z-index="8" svg:width="0.52916666666667cm" svg:height="0.43018585131894cm"><draw:image xlink:href="Pictures/70505620e248e985889123693576a173.png" xlink:type="simple" xlink:show="embed" xlink:actuate="onLoad"/></draw:frame> wordt in het meevoud imoot → <draw:frame draw:style-name="media" draw:name="9" text:anchor-type="as-char" draw:z-index="9" svg:width="1.0583333333333cm" svg:height="0.5588cm"><draw:image xlink:href="Pictures/f56b550d9fb6f349ab0168788654f72b.png" xlink:type="simple" xlink:show="embed" xlink:actuate="onLoad"/></draw:frame><text:line-break/>
De meervoudsvorm krijgt in dit geval ook een wijziging in de eerste klinker van ee naar i.<text:line-break/>
<text:line-break/>
Het woord shabbat → <draw:frame draw:style-name="media" draw:name="10" text:anchor-type="as-char" draw:z-index="10" svg:width="1.0583333333333cm" svg:height="0.67258566978193cm"><draw:image xlink:href="Pictures/a9ca9788f2baf769fb8d1e5c1735c902.png" xlink:type="simple" xlink:show="embed" xlink:actuate="onLoad"/></draw:frame> wordt in het meervoud shabbatoot → <draw:frame draw:style-name="media" draw:name="11" text:anchor-type="as-char" draw:z-index="11" svg:width="1.190625cm" svg:height="0.51995648734177cm"><draw:image xlink:href="Pictures/239d840f77bdafb742cf70896a8f5d9a.png" xlink:type="simple" xlink:show="embed" xlink:actuate="onLoad"/></draw:frame></text:p>
      <text:h text:style-name="Heading_20_3" text:outline-level="3"><text:bookmark-start text:name="__RefHeading___afwijkingen_4"/><text:bookmark-start text:name="afwijkingen"/>Afwijkingen<text:bookmark-end text:name="__RefHeading___afwijkingen_4"/><text:bookmark-end text:name="afwijkingen"/></text:h>
      <text:p text:style-name="Text_20_body">Er zijn mannelijke woorden die eindigen met een <draw:frame draw:style-name="media" draw:name="12" text:anchor-type="as-char" draw:z-index="12" svg:width="0.3175cm" svg:height="0.41313253012048cm"><draw:image xlink:href="Pictures/4051b8330e6a2113cc24bb7ca9cb3bd0.png" xlink:type="simple" xlink:show="embed" xlink:actuate="onLoad"/></draw:frame><text:line-break/>
Het woord moreh → leraar → <draw:frame draw:style-name="media" draw:name="13" text:anchor-type="as-char" draw:z-index="13" svg:width="1.0583333333333cm" svg:height="0.61560424966799cm"><draw:image xlink:href="Pictures/96d72809e353be9bf5c02fef1b45b512.png" xlink:type="simple" xlink:show="embed" xlink:actuate="onLoad"/></draw:frame> wordt in het meervoud moriem → <draw:frame draw:style-name="media" draw:name="14" text:anchor-type="as-char" draw:z-index="14" svg:width="1.190625cm" svg:height="0.56104991007194cm"><draw:image xlink:href="Pictures/36701b4b053163721ee3796afa82e571.png" xlink:type="simple" xlink:show="embed" xlink:actuate="onLoad"/></draw:frame><text:line-break/>
Het woord av → vader → <draw:frame draw:style-name="media" draw:name="15" text:anchor-type="as-char" draw:z-index="15" svg:width="0.66145833333333cm" svg:height="0.48929794520548cm"><draw:image xlink:href="Pictures/9f7d8cd43795e8197a2210f3094dd3c5.png" xlink:type="simple" xlink:show="embed" xlink:actuate="onLoad"/></draw:frame> wordt in het meervoud avoot → <draw:frame draw:style-name="media" draw:name="16" text:anchor-type="as-char" draw:z-index="16" svg:width="1.190625cm" svg:height="0.62226080246914cm"><draw:image xlink:href="Pictures/f2c43d50376bdff0f598ce764c046cca.png" xlink:type="simple" xlink:show="embed" xlink:actuate="onLoad"/></draw:frame>
<text:line-break/>
Het vrouwelijke woord milah → woord → <draw:frame draw:style-name="media" draw:name="17" text:anchor-type="as-char" draw:z-index="17" svg:width="0.92604166666667cm" svg:height="0.66810312024353cm"><draw:image xlink:href="Pictures/386d0217a584462d6b474ad076d9fa2b.png" xlink:type="simple" xlink:show="embed" xlink:actuate="onLoad"/></draw:frame> wordt in het meervoud miloot → <draw:frame draw:style-name="media" draw:name="18" text:anchor-type="as-char" draw:z-index="18" svg:width="1.0583333333333cm" svg:height="0.6332650273224cm"><draw:image xlink:href="Pictures/67d73204a7397f276cdaad0b1269721f.png" xlink:type="simple" xlink:show="embed" xlink:actuate="onLoad"/></draw:frame><text:line-break/>
Het woord woord berakhah → zegen → <draw:frame draw:style-name="media" draw:name="19" text:anchor-type="as-char" draw:z-index="19" svg:width="1.0583333333333cm" svg:height="0.54147286821705cm"><draw:image xlink:href="Pictures/bf0c26335476264407d9fea0be804d12.png" xlink:type="simple" xlink:show="embed" xlink:actuate="onLoad"/></draw:frame> wordt in het meevoud berakhoot → <draw:frame draw:style-name="media" draw:name="20" text:anchor-type="as-char" draw:z-index="20" svg:width="1.190625cm" svg:height="0.6181293554007cm"><draw:image xlink:href="Pictures/f0c12a9543c2fe0653c4139f6afe86cb.png" xlink:type="simple" xlink:show="embed" xlink:actuate="onLoad"/></draw:frame><text:line-break/>
<text:line-break/>
Woorden die eindigen op iem of oot die geen meervoud zijn:<text:line-break/>
Het woord Elohiem → God, god, goden → <draw:frame draw:style-name="media" draw:name="21" text:anchor-type="as-char" draw:z-index="21" svg:width="1.190625cm" svg:height="0.63299050632911cm"><draw:image xlink:href="Pictures/5e2415877bcf4bbb1661d567afd0807b.png" xlink:type="simple" xlink:show="embed" xlink:actuate="onLoad"/></draw:frame><text:line-break/>
Hier hangt het af van het werkwoord dat er achter staat, is dit enkelvoud dan is het God/god anders goden<text:line-break/>
Het zelfde geldt voor paniem → gezicht, en ook mayiem → water<text:line-break/>
<text:line-break/>
Het woord achoot → zuster → <draw:frame draw:style-name="media" draw:name="22" text:anchor-type="as-char" draw:z-index="22" svg:width="1.0583333333333cm" svg:height="0.59667352537723cm"><draw:image xlink:href="Pictures/2073070bc7c27c81c02250f8e5d8bbbf.png" xlink:type="simple" xlink:show="embed" xlink:actuate="onLoad"/></draw:frame> wordt in het meervoud achootoot → <draw:frame draw:style-name="media" draw:name="23" text:anchor-type="as-char" draw:z-index="23" svg:width="1.4552083333333cm" svg:height="0.58630132850242cm"><draw:image xlink:href="Pictures/146503eb76271272bad2b3055f590125.png" xlink:type="simple" xlink:show="embed" xlink:actuate="onLoad"/></draw:frame><text:line-break/>
<text:line-break/>
Soms verdwijnen of verschijnen er letters:<text:line-break/>
Het woord bat → dochter → <draw:frame draw:style-name="media" draw:name="24" text:anchor-type="as-char" draw:z-index="24" svg:width="0.52916666666667cm" svg:height="0.42572055137845cm"><draw:image xlink:href="Pictures/893ee24b516b06ad6c5bdb9df7b2a9e6.png" xlink:type="simple" xlink:show="embed" xlink:actuate="onLoad"/></draw:frame> wordt in het meervoud banoot → <draw:frame draw:style-name="media" draw:name="25" text:anchor-type="as-char" draw:z-index="25" svg:width="0.79375cm" svg:height="0.4623786407767cm"><draw:image xlink:href="Pictures/7c28f9a279599d7bf4af5dffa2e3e509.png" xlink:type="simple" xlink:show="embed" xlink:actuate="onLoad"/></draw:frame><text:line-break/>
Het woord torah → onderwijzing → <draw:frame draw:style-name="media" draw:name="26" text:anchor-type="as-char" draw:z-index="26" svg:width="0.92604166666667cm" svg:height="0.54149894067797cm"><draw:image xlink:href="Pictures/9e17649ee8dc8e8853fe4c8e8f06ebb3.png" xlink:type="simple" xlink:show="embed" xlink:actuate="onLoad"/></draw:frame> wordt in het meervoud toroot → <draw:frame draw:style-name="media" draw:name="27" text:anchor-type="as-char" draw:z-index="27" svg:width="1.0583333333333cm" svg:height="0.40034332084894cm"><draw:image xlink:href="Pictures/3c39c9f21fa313a2e42eb1d94c2226c9.png" xlink:type="simple" xlink:show="embed" xlink:actuate="onLoad"/></draw:frame><text:line-break/>
Het woord sepher → boek → <draw:frame draw:style-name="media" draw:name="28" text:anchor-type="as-char" draw:z-index="28" svg:width="0.79375cm" svg:height="0.53189432989691cm"><draw:image xlink:href="Pictures/8d4230b30290bfa98d8b2f4a67689933.png" xlink:type="simple" xlink:show="embed" xlink:actuate="onLoad"/></draw:frame> wordt in het meervoud s'phariem → <draw:frame draw:style-name="media" draw:name="29" text:anchor-type="as-char" draw:z-index="29" svg:width="1.190625cm" svg:height="0.53679025423729cm"><draw:image xlink:href="Pictures/05acc48a0929dedbea8ad0e142a2c9b1.png" xlink:type="simple" xlink:show="embed" xlink:actuate="onLoad"/></draw:frame><text:line-break/>
<text:line-break/>
Het woord na'ar → jeugd (m) → <draw:frame draw:style-name="media" draw:name="30" text:anchor-type="as-char" draw:z-index="30" svg:width="0.66145833333333cm" svg:height="0.3991558908046cm"><draw:image xlink:href="Pictures/3c6aa0525376a40f5cc4bc2f48acf45c.png" xlink:type="simple" xlink:show="embed" xlink:actuate="onLoad"/></draw:frame> wordt in het meervoud na'ariem → <draw:frame draw:style-name="media" draw:name="31" text:anchor-type="as-char" draw:z-index="31" svg:width="1.0583333333333cm" svg:height="0.41577380952381cm"><draw:image xlink:href="Pictures/c9393ed29753d55579f6f2bfb5d4a7fd.png" xlink:type="simple" xlink:show="embed" xlink:actuate="onLoad"/></draw:frame><text:line-break/>
Het woord na'arah → jonge vrouw → <draw:frame draw:style-name="media" draw:name="32" text:anchor-type="as-char" draw:z-index="32" svg:width="1.0583333333333cm" svg:height="0.46275303643725cm"><draw:image xlink:href="Pictures/16496742c4b3e499614f494899e7b255.png" xlink:type="simple" xlink:show="embed" xlink:actuate="onLoad"/></draw:frame> wordt in het meervoud na'aroot → <draw:frame draw:style-name="media" draw:name="33" text:anchor-type="as-char" draw:z-index="33" svg:width="1.0583333333333cm" svg:height="0.46736618004866cm"><draw:image xlink:href="Pictures/281ed8898bfb49d898bef2fdd739a75d.png" xlink:type="simple" xlink:show="embed" xlink:actuate="onLoad"/></draw:frame><text:line-break/>
<text:line-break/></text:p>
      <text:h text:style-name="Heading_20_3" text:outline-level="3"><text:bookmark-start text:name="__RefHeading___algemene_regels_5"/><text:bookmark-start text:name="algemene_regels"/>Algemene regels<text:bookmark-end text:name="__RefHeading___algemene_regels_5"/><text:bookmark-end text:name="algemene_regels"/></text:h>
      <text:list text:style-name="List_20_1" text:continue-numbering="false">
        <text:list-item>
          <text:p text:style-name="List_20_1_Content_First"> mannelijk meervoud krijgt iem er achter</text:p>
        </text:list-item>
        <text:list-item>
          <text:p text:style-name="List_20_1_Content"> vrouwelijk meervoud krijgt oot er achter</text:p>
        </text:list-item>
        <text:list-item>
          <text:p text:style-name="List_20_1_Content_Last"> elk woord dat in het enkelvoud eindigt op een <draw:frame draw:style-name="media" draw:name="34" text:anchor-type="as-char" draw:z-index="34" svg:width="0.52916666666667cm" svg:height="0.68855421686747cm"><draw:image xlink:href="Pictures/4051b8330e6a2113cc24bb7ca9cb3bd0.png" xlink:type="simple" xlink:show="embed" xlink:actuate="onLoad"/></draw:frame>, daar vervalt de dez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_intermediate_01</dc:title>
  </office:meta>
</office:document-meta>
</file>