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f8984440313d6537e25c0bd6ebf2cd.png"/>
  <manifest:file-entry manifest:media-type="image/png" manifest:full-path="Pictures/6f42b9242e1c815ceaf936f3fde7dfbf.png"/>
  <manifest:file-entry manifest:media-type="image/png" manifest:full-path="Pictures/983d30a2a63a42030fcb44e3f4dcb953.png"/>
  <manifest:file-entry manifest:media-type="image/png" manifest:full-path="Pictures/99e2c2243912e82db16faece59d9f5b4.png"/>
  <manifest:file-entry manifest:media-type="image/png" manifest:full-path="Pictures/083cef1c3836e1d2eee8de999193a7c2.png"/>
  <manifest:file-entry manifest:media-type="image/png" manifest:full-path="Pictures/7fb2fdd6a57e830e9aca51266ea13b33.png"/>
  <manifest:file-entry manifest:media-type="image/png" manifest:full-path="Pictures/f3c604d0047b9014085c27df3ff5dbce.png"/>
  <manifest:file-entry manifest:media-type="image/png" manifest:full-path="Pictures/a0753fc2eb6aef7a86729883517d53ae.png"/>
  <manifest:file-entry manifest:media-type="image/png" manifest:full-path="Pictures/c05441f4674a761b5f595d0342515c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woorden-chata"/><text:bookmark-start text:name="__RefHeading___chata_pesha_1"/><text:bookmark-start text:name="chata_pesha"/>Chata / Pesha<text:bookmark-end text:name="__RefHeading___chata_pesha_1"/><text:bookmark-end text:name="chata_pesha"/></text:h>
      <text:p text:style-name="Horizontal_20_Line"/>
      <text:p text:style-name="Text_20_body"><draw:frame draw:style-name="media" draw:name="0" text:anchor-type="as-char" draw:z-index="0" svg:width="2.6458333333333cm" svg:height="1.4713414634146cm"><draw:image xlink:href="Pictures/bdf8984440313d6537e25c0bd6ebf2cd.png" xlink:type="simple" xlink:show="embed" xlink:actuate="onLoad"/></draw:frame>  <draw:frame draw:style-name="media" draw:name="1" text:anchor-type="as-char" draw:z-index="1" svg:width="1.3229166666667cm" svg:height="0.69937632696391cm"><draw:image xlink:href="Pictures/6f42b9242e1c815ceaf936f3fde7dfbf.png" xlink:type="simple" xlink:show="embed" xlink:actuate="onLoad"/></draw:frame>    <draw:frame draw:style-name="media" draw:name="2" text:anchor-type="as-char" draw:z-index="2" svg:width="2.9104166666667cm" svg:height="1.7574979871176cm"><draw:image xlink:href="Pictures/983d30a2a63a42030fcb44e3f4dcb953.png" xlink:type="simple" xlink:show="embed" xlink:actuate="onLoad"/></draw:frame></text:p>
      <table:table table:style-name="Table">
        <table:table-column/>
        <table:table-column/>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cell office:value-type="string" table:style-name="tableheader">
            <text:p text:style-name="Table_20_Heading">letter</text:p>
          </table:table-cell>
          <table:table-cell office:value-type="string" table:style-name="tableheader">
            <text:p text:style-name="Table_20_Heading">waarde </text:p>
          </table:table-cell>
        </table:table-row>
        <table:table-row>
          <table:table-cell office:value-type="string" table:style-name="tableheader">
            <text:p text:style-name="Table_20_Heading">Cheet</text:p>
          </table:table-cell>
          <table:table-cell office:value-type="string" table:style-name="tableheader">
            <text:p text:style-name="Table_20_Heading">8  </text:p>
          </table:table-cell>
          <table:table-cell office:value-type="string" table:style-name="tableheader">
            <text:p text:style-name="Table_20_Heading">Pee  </text:p>
          </table:table-cell>
          <table:table-cell office:value-type="string" table:style-name="tableheader">
            <text:p text:style-name="Table_20_Heading">80 </text:p>
          </table:table-cell>
        </table:table-row>
        <table:table-row>
          <table:table-cell office:value-type="string" table:style-name="tableheader">
            <text:p text:style-name="Table_20_Heading">Teet </text:p>
          </table:table-cell>
          <table:table-cell office:value-type="string" table:style-name="tableheader">
            <text:p text:style-name="Table_20_Heading">9  </text:p>
          </table:table-cell>
          <table:table-cell office:value-type="string" table:style-name="tableheader">
            <text:p text:style-name="Table_20_Heading">Shien</text:p>
          </table:table-cell>
          <table:table-cell office:value-type="string" table:style-name="tableheader">
            <text:p text:style-name="Table_20_Heading">300 </text:p>
          </table:table-cell>
        </table:table-row>
        <table:table-row>
          <table:table-cell office:value-type="string" table:style-name="tableheader">
            <text:p text:style-name="Table_20_Heading">Aleph</text:p>
          </table:table-cell>
          <table:table-cell office:value-type="string" table:style-name="tableheader">
            <text:p text:style-name="Table_20_Heading">1  </text:p>
          </table:table-cell>
          <table:table-cell office:value-type="string" table:style-name="tableheader">
            <text:p text:style-name="Table_20_Heading">Ayin </text:p>
          </table:table-cell>
          <table:table-cell office:value-type="string" table:style-name="tableheader">
            <text:p text:style-name="Table_20_Heading">70  </text:p>
          </table:table-cell>
        </table:table-row>
      </table:table>
      <text:p text:style-name="Text_20_body">Twee van de woorden die in het Hebreeuws voor zonde worden gebruikt, zijn Chata en Pesha. Waarom is er meer dan één woord om zonde te beschrijven? Wat onderscheidt Chata van Pesha? Hoe weten we of we deze overtredingen hebben begaan? Staat er iets in de pictografische letters dat ons zou helpen meer te begrijpen en zullen ze naar de Messias verwijzen? Laten wij het uitzoeken.</text:p>
      <text:p text:style-name="Text_20_body">In de Oude Geschriften worden er minstens vijf verschillende Hebreeuwse woorden gebruikt om zonde te beschrijven. Er zijn er maar twee in het boek dat door Joshua is geschreven en dat we hebben gevolgd.</text:p>
      <text:p text:style-name="Text_20_body">In <text:a xlink:type="simple" xlink:href="https://studie.famvisser.net/doku.php?id=jozua24" text:style-name="Internet_20_link" text:visited-style-name="Visited_20_Internet_20_Link">Jozua 24:18</text:a> geeft Joshua zijn afscheidsrede aan de natie Israël. De Israëlieten verklaren hun trouw aan Jahweh in vers 18 en zeggen:</text:p>
      <text:p text:style-name="Preformatted_20_Text">De Here dreef alle volken en de Amorieten, de bewoners van dit land, voor ons uit. <text:line-break/>Ook wij zullen de Here dienen, want Hij is onze God.</text:p>
      <text:p text:style-name="Text_20_body">Door te beweren dat Jahweh hun Elohim is, kunnen we concluderen dat ze er echt voor hebben gekozen om de enige ware God te volgen en te aanbidden, maar Jozua volgt met een onheilspellend antwoord in <text:a xlink:type="simple" xlink:href="https://studie.famvisser.net/doku.php?id=jozua24" text:style-name="Internet_20_link" text:visited-style-name="Visited_20_Internet_20_Link">vers 19</text:a>:</text:p>
      <text:p text:style-name="Preformatted_20_Text">Doch Jozua zeide tot het volk: Gij zult niet in staat zijn de Here te dienen, want Hij is een heilig God. <text:line-break/>Hij is een naijverig God. Hij zal uw **overtreding** (le·fish·'a·Chem) en uw **zonden** (le·fish·'a·Chem) niet vergeven.</text:p>
      <text:p text:style-name="Text_20_body">Beide woorden voor zonde die in de geschriften van Jozua te vinden zijn, staan hier in één vers. Het woord zonde dat Joshua gebruikt, is het woord Chata. Het woord dat met overtredingen wordt vertaald, is het andere Hebreeuwse woord voor zonde dat in Jozua's geschriften voorkomt. Dat woord is Pesha. Laten we de informatie onderzoeken die in beide woorden verborgen zit om te zien wat de natie Israël schuldig is.</text:p>
      <text:p text:style-name="Text_20_body">In het conventionele Hebreeuws betekent Chata zondigen door het doel te missen of door het doel te missen. Chata wordt gespeld als Chet Tet Aleph.</text:p>
      <text:p text:style-name="Text_20_body"><draw:frame draw:style-name="media" draw:name="3" text:anchor-type="as-char" draw:z-index="3" svg:width="0.52916666666667cm" svg:height="0.67759146341463cm"><draw:image xlink:href="Pictures/99e2c2243912e82db16faece59d9f5b4.png" xlink:type="simple" xlink:show="embed" xlink:actuate="onLoad"/></draw:frame>
Chet is het beeld van een hek en betekent privé en kan betekenen dat het moet worden gescheiden of dat het moet worden afgesneden.</text:p>
      <text:p text:style-name="Text_20_body"><draw:frame draw:style-name="media" draw:name="4" text:anchor-type="as-char" draw:z-index="4" svg:width="0.52916666666667cm" svg:height="0.6374053030303cm"><draw:image xlink:href="Pictures/083cef1c3836e1d2eee8de999193a7c2.png" xlink:type="simple" xlink:show="embed" xlink:actuate="onLoad"/></draw:frame>
Tet is het beeld van de slang en betekent omringen, verstrikken of omcirkelen en kan op een goede of een slechte manier betekenen.</text:p>
      <text:p text:style-name="Text_20_body"><draw:frame draw:style-name="media" draw:name="5" text:anchor-type="as-char" draw:z-index="5" svg:width="0.52916666666667cm" svg:height="0.63618913857678cm"><draw:image xlink:href="Pictures/7fb2fdd6a57e830e9aca51266ea13b33.png" xlink:type="simple" xlink:show="embed" xlink:actuate="onLoad"/></draw:frame>
Aleph is het beeld van de Os en staat voor de sterke leider of het hoofd van de familie en kan God de Vader betekenen.</text:p>
      <text:p text:style-name="Text_20_body">Dus het eerste mysterie dat we in Chata zien, is dat Joshua's mensen omsingeld zijn en afgesneden van God de Vader, ook al hebben ze het doel of het doel onbedoeld gemist.</text:p>
      <text:p text:style-name="Text_20_body">Chet is ook het nummer 8, dat wanneer het in de Schrift wordt gevonden, verwijst naar een nieuw begin. Het woord Chen betekent genade.
<text:line-break/>Tet is het nummer 9 dat wordt gebruikt om te wijzen op een evaluatie van de mens die resulteert in oordeel. Aleph is het nummer 1 dat verwijst naar God de Vader. Dus het oordeel als gevolg van het missen van het doel staat tussen God de Vader en het nieuwe begin dat Hij ons wil bieden.</text:p>
      <text:p text:style-name="Text_20_body">Maar vergeet niet dat Tet ook kan betekenen dat hij op een goede manier omringt. God de Vader heeft bij zijn evaluatie altijd een plan gehad om de mensen van wie Hij houdt te omsingelen en biedt hen een manier om dat nieuwe begin te ervaren. Dat plan zou in Messias worden onthuld.</text:p>
      <text:p text:style-name="Text_20_body">Hoe erg Chata ook lijkt, de overtredingen die Joshua noemde, zijn erger. In conventioneel Hebreeuws is Pesha een sterker woord voor zonde en impliceert het een opzettelijke rebellie tegen Jahweh en Zijn wet. Pesha wordt gespeld als Pey Sheen Ayin.</text:p>
      <text:p text:style-name="Text_20_body"><draw:frame draw:style-name="media" draw:name="6" text:anchor-type="as-char" draw:z-index="6" svg:width="0.52916666666667cm" svg:height="0.75275821596244cm"><draw:image xlink:href="Pictures/f3c604d0047b9014085c27df3ff5dbce.png" xlink:type="simple" xlink:show="embed" xlink:actuate="onLoad"/></draw:frame>
Pey is het beeld van de mond en betekent spreken of openen.</text:p>
      <text:p text:style-name="Text_20_body"><draw:frame draw:style-name="media" draw:name="7" text:anchor-type="as-char" draw:z-index="7" svg:width="0.52916666666667cm" svg:height="0.68279569892473cm"><draw:image xlink:href="Pictures/a0753fc2eb6aef7a86729883517d53ae.png" xlink:type="simple" xlink:show="embed" xlink:actuate="onLoad"/></draw:frame>
Glans is het beeld van tanden en middelen om te drukken, te consumeren of te vernietigen en het is de enige letter die God gebruikt om Zichzelf te identificeren. El-Shaddai.</text:p>
      <text:p text:style-name="Preformatted_20_Text">El Shaddai, de voedende moeder. Zoals het kind de moeder nodig heeft, zo heeft de moeder ook het kind nodig. <text:line-break/>Zodat zij kan geven en het kind kan ontvangen van de melk.</text:p>
      <text:p text:style-name="Text_20_body"><draw:frame draw:style-name="media" draw:name="8" text:anchor-type="as-char" draw:z-index="8" svg:width="0.52916666666667cm" svg:height="0.77511737089202cm"><draw:image xlink:href="Pictures/c05441f4674a761b5f595d0342515ce9.png" xlink:type="simple" xlink:show="embed" xlink:actuate="onLoad"/></draw:frame>
Ayin is het plaatje van het oog en betekent zien, weten of ervaren.</text:p>
      <text:p text:style-name="Text_20_body">Dus de pictogrammen van het woord Pesha vertellen ons dat voor degenen die opzettelijk in opstand komen tegen de wetten van Jahweh, Hij verklaart dat Hij hen zal laten weten en zij oordeel en vernietiging zullen ervaren. <text:line-break/>
Maar er is goed nieuws in de cijfers die deze drie letters vertegenwoordigen. <text:line-break/>
Pey is het nummer 80 en wijst op een nieuwe geboorte. <text:line-break/>
Shien is het nummer 300 en wordt gebruikt om het laatste bloedoffer van het perfecte Lam Gods te vertegenwoordigen. <text:line-break/>
Ayin is het getal 70 en geeft perfecte spirituele orde aan, uitgevoerd met spirituele kracht en betekenis.</text:p>
      <text:p text:style-name="Text_20_body">Yahweh heeft altijd gewild dat Zijn volk zich afkeerde van hun rebellie en Hem hen liet genezen door het perfecte bloedoffer van Yeshua Ha-Mashiach, Jezus de Christus.</text:p>
      <text:p text:style-name="Text_20_body">Maar waarom zei Jozua dat zijn volk de Heer niet kon dienen? Waarom zou Jahweh hun Chata, hun onopzettelijke zonde of hun Pesha, hun opzettelijke zonde niet vergeven?</text:p>
      <text:p text:style-name="Text_20_body">In <text:a xlink:type="simple" xlink:href="https://studie.famvisser.net/doku.php?id=jozua24" text:style-name="Internet_20_link" text:visited-style-name="Visited_20_Internet_20_Link">vers 23</text:a> krijgen we het antwoord:</text:p>
      <text:p text:style-name="Text_20_body">Nu dan, doe weg, zei hij, de vreemde goden die onder u zijn, en neig uw hart tot de Here God van Israël.</text:p>
      <text:p text:style-name="Text_20_body">Ongelooflijk, ze aanbaden nog steeds afgoden in plaats van Jahweh.</text:p>
      <text:p text:style-name="Text_20_body">De schrijver van het boek Hebreeën behandelde deze zelfde kwestie in hoofdstuk 10 vers 26:</text:p>
      <text:p text:style-name="Text_20_body">Want als we opzettelijk zondigen en daarna de kennis van de waarheid hebben ontvangen, blijft er geen offer voor de zonden meer over, maar een zekere angstige zoektocht naar oordeel en vurige verontwaardiging, die de tegenstanders zal verslinden.</text:p>
      <text:p text:style-name="Text_20_body">Het woord zonde dat hier wordt gebruikt, is opnieuw het woord voor zonde dat betekent dat je het doel mist. Maar hier kijken we naar iemand die het doel met opzet mist! Voor deze persoon is het bloedoffer van Yeshua niet van toepassing. Hij zal in plaats daarvan een oordeel ondergaan.</text:p>
      <text:p text:style-name="Text_20_body">Voor degenen onder ons die Chata of zondigen, hoewel onbedoeld, heeft Jahweh in de pictogrammen het beeld bewaard van ons dat we worden afgesneden en afgeschermd van onze hemelse Vader. In de pictogrammen in Pesha zegt Yahweh dat we zullen zien dat onze opzettelijke zonde resulteert in vernietigend oordeel en vernietiging.</text:p>
      <text:p text:style-name="Text_20_body">Maar het hoeft niet zo te eindigen. Zoals Joshua riep, hoeven we alleen maar onze afgoden weg te doen en ons hart naar Jahweh te neigen. Er kan dan dat bloedoffer voor de zonde zijn dat voor eens en altijd in de Messias te vinden 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woorden-chata</dc:title>
  </office:meta>
</office:document-meta>
</file>