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9c78dca9cc10018d12297a60044999.png"/>
  <manifest:file-entry manifest:media-type="image/png" manifest:full-path="Pictures/7fb2fdd6a57e830e9aca51266ea13b33.png"/>
  <manifest:file-entry manifest:media-type="image/png" manifest:full-path="Pictures/4051b8330e6a2113cc24bb7ca9cb3bd0.png"/>
  <manifest:file-entry manifest:media-type="image/png" manifest:full-path="Pictures/c73574bcb6e30f1adadf6d92fc281a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b-woorden-ahava"/><text:bookmark-start text:name="__RefHeading___ahavah_1"/><text:bookmark-start text:name="ahavah"/>Ahavah<text:bookmark-end text:name="__RefHeading___ahavah_1"/><text:bookmark-end text:name="ahavah"/></text:h>
      <text:p text:style-name="Horizontal_20_Line"/>
      <text:p text:style-name="Text_20_body"><draw:frame draw:style-name="media" draw:name="0" text:anchor-type="as-char" draw:z-index="0" svg:width="5.2916666666667cm" svg:height="2.2513636363636cm"><draw:image xlink:href="Pictures/b99c78dca9cc10018d12297a60044999.png" xlink:type="simple" xlink:show="embed" xlink:actuate="onLoad"/></draw:frame></text:p>
      <table:table table:style-name="Table">
        <table:table-column/>
        <table:table-column/>
        <table:table-column/>
        <table:table-column/>
        <table:table-column/>
        <table:table-column/>
        <table:table-row>
          <table:table-cell office:value-type="string" table:style-name="tableheader">
            <text:p text:style-name="Table_20_Heading">letter</text:p>
          </table:table-cell>
          <table:table-cell office:value-type="string" table:style-name="tableheader">
            <text:p text:style-name="Table_20_Heading">waarde</text:p>
          </table:table-cell>
          <table:table-cell office:value-type="string" table:style-name="tableheader">
            <text:p text:style-name="Table_20_Heading">letter</text:p>
          </table:table-cell>
          <table:table-cell office:value-type="string" table:style-name="tableheader">
            <text:p text:style-name="Table_20_Heading">waarde </text:p>
          </table:table-cell>
          <table:table-cell office:value-type="string" table:style-name="tableheader">
            <text:p text:style-name="Table_20_Heading">letter</text:p>
          </table:table-cell>
          <table:table-cell office:value-type="string" table:style-name="tableheader">
            <text:p text:style-name="Table_20_Heading">waarde</text:p>
          </table:table-cell>
        </table:table-row>
        <table:table-row>
          <table:table-cell office:value-type="string" table:style-name="tableheader">
            <text:p text:style-name="Table_20_Heading">Aleph </text:p>
          </table:table-cell>
          <table:table-cell office:value-type="string" table:style-name="tableheader">
            <text:p text:style-name="Table_20_Heading">1  </text:p>
          </table:table-cell>
          <table:table-cell office:value-type="string" table:style-name="tableheader">
            <text:p text:style-name="Table_20_Heading">Aleph</text:p>
          </table:table-cell>
          <table:table-cell office:value-type="string" table:style-name="tableheader">
            <text:p text:style-name="Table_20_Heading">1 </text:p>
          </table:table-cell>
          <table:table-cell office:value-type="string" table:style-name="tableheader">
            <text:p text:style-name="Table_20_Heading">Yod </text:p>
          </table:table-cell>
          <table:table-cell office:value-type="string" table:style-name="tableheader">
            <text:p text:style-name="Table_20_Heading">10 </text:p>
          </table:table-cell>
        </table:table-row>
        <table:table-row>
          <table:table-cell office:value-type="string" table:style-name="tableheader">
            <text:p text:style-name="Table_20_Heading">Hee   </text:p>
          </table:table-cell>
          <table:table-cell office:value-type="string" table:style-name="tableheader">
            <text:p text:style-name="Table_20_Heading">5  </text:p>
          </table:table-cell>
          <table:table-cell office:value-type="string" table:style-name="tableheader">
            <text:p text:style-name="Table_20_Heading">Cheet</text:p>
          </table:table-cell>
          <table:table-cell office:value-type="string" table:style-name="tableheader">
            <text:p text:style-name="Table_20_Heading">8 </text:p>
          </table:table-cell>
          <table:table-cell office:value-type="string" table:style-name="tableheader">
            <text:p text:style-name="Table_20_Heading">Hee </text:p>
          </table:table-cell>
          <table:table-cell office:value-type="string" table:style-name="tableheader">
            <text:p text:style-name="Table_20_Heading">5  </text:p>
          </table:table-cell>
        </table:table-row>
        <table:table-row>
          <table:table-cell office:value-type="string" table:style-name="tableheader">
            <text:p text:style-name="Table_20_Heading">Beet  </text:p>
          </table:table-cell>
          <table:table-cell office:value-type="string" table:style-name="tableheader">
            <text:p text:style-name="Table_20_Heading">2  </text:p>
          </table:table-cell>
          <table:table-cell office:value-type="string" table:style-name="tableheader">
            <text:p text:style-name="Table_20_Heading">Dalet</text:p>
          </table:table-cell>
          <table:table-cell office:value-type="string" table:style-name="tableheader">
            <text:p text:style-name="Table_20_Heading">4 </text:p>
          </table:table-cell>
          <table:table-cell office:value-type="string" table:style-name="tableheader">
            <text:p text:style-name="Table_20_Heading">Wav </text:p>
          </table:table-cell>
          <table:table-cell office:value-type="string" table:style-name="tableheader">
            <text:p text:style-name="Table_20_Heading">6  </text:p>
          </table:table-cell>
        </table:table-row>
        <table:table-row>
          <table:table-cell office:value-type="string" table:style-name="tableheader">
            <text:p text:style-name="Table_20_Heading">Hee   </text:p>
          </table:table-cell>
          <table:table-cell office:value-type="string" table:style-name="tableheader">
            <text:p text:style-name="Table_20_Heading">5  </text:p>
          </table:table-cell>
          <table:table-cell office:value-type="string" table:style-name="tableheader"/>
          <table:table-cell office:value-type="string" table:style-name="tableheader"/>
          <table:table-cell office:value-type="string" table:style-name="tableheader">
            <text:p text:style-name="Table_20_Heading">Hee </text:p>
          </table:table-cell>
          <table:table-cell office:value-type="string" table:style-name="tableheader">
            <text:p text:style-name="Table_20_Heading">5  </text:p>
          </table:table-cell>
        </table:table-row>
        <table:table-row>
          <table:table-cell office:value-type="string" table:style-name="tableheader"/>
          <table:table-cell office:value-type="string" table:style-name="tableheader">
            <text:p text:style-name="Table_20_Heading">—</text:p>
          </table:table-cell>
          <table:table-cell office:value-type="string" table:style-name="tableheader"/>
          <table:table-cell office:value-type="string" table:style-name="tableheader">
            <text:p text:style-name="Table_20_Heading">–</text:p>
          </table:table-cell>
          <table:table-cell office:value-type="string" table:style-name="tableheader"/>
          <table:table-cell office:value-type="string" table:style-name="tableheader">
            <text:p text:style-name="Table_20_Heading">—</text:p>
          </table:table-cell>
        </table:table-row>
        <table:table-row>
          <table:table-cell office:value-type="string" table:style-name="tableheader"/>
          <table:table-cell office:value-type="string" table:style-name="tableheader">
            <text:p text:style-name="Table_20_Heading">13 </text:p>
          </table:table-cell>
          <table:table-cell office:value-type="string" table:style-name="tableheader"/>
          <table:table-cell office:value-type="string" table:style-name="tableheader">
            <text:p text:style-name="Table_20_Heading">13</text:p>
          </table:table-cell>
          <table:table-cell office:value-type="string" table:style-name="tableheader"/>
          <table:table-cell office:value-type="string" table:style-name="tableheader">
            <text:p text:style-name="Table_20_Heading">26 </text:p>
          </table:table-cell>
        </table:table-row>
      </table:table>
      <text:p text:style-name="Text_20_body">De woorden Ahavah en Echad hebben beide de gematria van 13, de naam van God YHWH heeft een gematria van 26.</text:p>
      <text:p text:style-name="Text_20_body">De betekenis van het woord Ahavah is : <text:a xlink:type="simple" xlink:href="https://biblehub.com/hebrew/157.htm" text:style-name="Internet_20_link" text:visited-style-name="Visited_20_Internet_20_Link">H157</text:a> Liefde</text:p>
      <text:p text:style-name="Text_20_body"><text:line-break/><text:span text:style-name="Strong_20_Emphasis">Wat betekend ons woord “Liefde”?</text:span></text:p>
      <text:p text:style-name="Text_20_body"><text:a xlink:type="simple" xlink:href="https://studie.famvisser.net/doku.php?id=stu_liefde-grieks" text:style-name="Internet_20_link" text:visited-style-name="Visited_20_Internet_20_Link">Griekse woorden Liefde</text:a></text:p>
      <table:table table:style-name="Table">
        <table:table-column/>
        <table:table-column/>
        <table:table-row>
          <table:table-cell office:value-type="string" table:style-name="tableheader">
            <text:p text:style-name="Table_20_Heading">storge</text:p>
          </table:table-cell>
          <table:table-cell office:value-type="string" table:style-name="tableheader">
            <text:p text:style-name="Table_20_Heading">'Storge' is een fysieke tonen van de liefde met zuivere motieven.</text:p>
          </table:table-cell>
        </table:table-row>
        <table:table-row>
          <table:table-cell office:value-type="string" table:style-name="tableheader">
            <text:p text:style-name="Table_20_Heading">phileo</text:p>
          </table:table-cell>
          <table:table-cell office:value-type="string" table:style-name="tableheader">
            <text:p text:style-name="Table_20_Heading">Het is de liefde voor een relatie, kameraadschap, delen, gemeenschap en vriendschap</text:p>
          </table:table-cell>
        </table:table-row>
        <table:table-row>
          <table:table-cell office:value-type="string" table:style-name="tableheader">
            <text:p text:style-name="Table_20_Heading">eros  </text:p>
          </table:table-cell>
          <table:table-cell office:value-type="string" table:style-name="tableheader">
            <text:p text:style-name="Table_20_Heading">Seksuele passie of verlangen</text:p>
          </table:table-cell>
        </table:table-row>
        <table:table-row>
          <table:table-cell office:value-type="string" table:style-name="tableheader">
            <text:p text:style-name="Table_20_Heading">agape </text:p>
          </table:table-cell>
          <table:table-cell office:value-type="string" table:style-name="tableheader">
            <text:p text:style-name="Table_20_Heading">Onvoorwaardelijke liefde, die geeft zonder terug te verlangen</text:p>
          </table:table-cell>
        </table:table-row>
      </table:table>
      <text:p text:style-name="Text_20_body"><text:line-break/><text:span text:style-name="Strong_20_Emphasis">De Letters</text:span></text:p>
      <text:p text:style-name="Text_20_body"><draw:frame draw:style-name="media" draw:name="1" text:anchor-type="as-char" draw:z-index="1" svg:width="0.52916666666667cm" svg:height="0.63618913857678cm"><draw:image xlink:href="Pictures/7fb2fdd6a57e830e9aca51266ea13b33.png" xlink:type="simple" xlink:show="embed" xlink:actuate="onLoad"/></draw:frame>
Aleph, de eerste letter wordt gevormd door twee keer een Yod en één Wav. <text:line-break/>
De waarde van de Yod is 10 en van de Wav 6. Wanneer je deze optelt (2×10+6) kom je op de waarde 26. <text:line-break/>
Dit is dezelfde waarde van de som van de letters van Gods naam YHWH. <text:line-break/>
De Aleph verwijst dus als letter naar God, de Eeuwige, de Eerste, de Sterke. De Ene.</text:p>
      <text:p text:style-name="Text_20_body"><draw:frame draw:style-name="media" draw:name="2" text:anchor-type="as-char" draw:z-index="2" svg:width="0.52916666666667cm" svg:height="0.68855421686747cm"><draw:image xlink:href="Pictures/4051b8330e6a2113cc24bb7ca9cb3bd0.png" xlink:type="simple" xlink:show="embed" xlink:actuate="onLoad"/></draw:frame>
Hee, de tweede letter wordt afgebeeld als een man die zijn ogen en handen naar de hemel opheft en bedoelt om te onthullen. <text:line-break/>
Het betekent ook de openbaring en is een beeld van de Heilige Geest. <text:line-break/>
De Hee wordt als richtingwijzer gebruikt Beita<text:span text:style-name="Strong_20_Emphasis">h</text:span>, betekend 'naar huis'. <text:line-break/>
Als we de Hebreeuwse letter Hee in woorden zouden beschrijven, zouden we zeggen - Kijk! Aanschouw! Zie!</text:p>
      <text:p text:style-name="Text_20_body"><draw:frame draw:style-name="media" draw:name="3" text:anchor-type="as-char" draw:z-index="3" svg:width="0.52916666666667cm" svg:height="0.71002109704641cm"><draw:image xlink:href="Pictures/c73574bcb6e30f1adadf6d92fc281a34.png" xlink:type="simple" xlink:show="embed" xlink:actuate="onLoad"/></draw:frame>
Beet de derde letter in het Hebreeuwse woord Liefde wordt afgebeeld als een tent of een huis. <text:line-break/>
Beet kan ook verwijzen naar degene die uit het huis komt, de Zoon (Ben of Bar). <text:line-break/>
De passende betekenis van Beet is de Zoon van God. (zie ook B'reshiet).</text:p>
      <text:p text:style-name="Text_20_body"><draw:frame draw:style-name="media" draw:name="4" text:anchor-type="as-char" draw:z-index="4" svg:width="0.52916666666667cm" svg:height="0.68855421686747cm"><draw:image xlink:href="Pictures/4051b8330e6a2113cc24bb7ca9cb3bd0.png" xlink:type="simple" xlink:show="embed" xlink:actuate="onLoad"/></draw:frame>
De laatste letter is wederom een Hee. <text:line-break/>
Als we de Hebreeuwse letter Hee in woorden zouden beschrijven, zouden we zeggen - Kijk! Aanschouw! Zie!</text:p>
      <text:p text:style-name="Text_20_body">Zouden we de pictogram betekenissen achter elkaar zetten zou je de volgende zin kunnen maken:</text:p>
      <text:p text:style-name="Preformatted_20_Text">God de Vader, openbaren, de Zoon van God, openbaren (onthullen).</text:p>
      <text:p text:style-name="Text_20_body"><text:line-break/><text:span text:style-name="Strong_20_Emphasis">Dit kan op diverse manieren geïnterpreteerd worden:</text:span></text:p>
      <text:p text:style-name="Text_20_body"><text:span text:style-name="Emphasis">1. God de Vader openbaart <text:span text:style-name="underline">de</text:span> Zoon</text:span></text:p>
      <text:p text:style-name="Text_20_body"><text:a xlink:type="simple" xlink:href="https://studie.famvisser.net/doku.php?id=mattheus3" text:style-name="Internet_20_link" text:visited-style-name="Visited_20_Internet_20_Link">Mattheus 3:16-17 </text:a> <text:line-break/>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text:a xlink:type="simple" xlink:href="https://studie.famvisser.net/doku.php?id=mattheus17" text:style-name="Internet_20_link" text:visited-style-name="Visited_20_Internet_20_Link">Mattheus 17:4-5 </text:a> <text:line-break/>
Petrus antwoordde en zeide tot Jezus: Here, het is goed, dat wij hier zijn; indien Gij het wilt, zal ik hier drie tenten opslaan, voor U een, en voor Mozes een, en voor Elia een. 5 Terwijl hij nog sprak, zie, daar overschaduwde hen een lichtende wolk, en zie, een stem uit de wolk zeide: Deze is mijn Zoon, de geliefde, in wie Ik mijn welbehagen heb; hoort naar Hem!</text:p>
      <text:p text:style-name="Text_20_body"><text:span text:style-name="Emphasis">2. God de Vader openbaart <text:span text:style-name="underline">aan</text:span> de Zoon</text:span></text:p>
      <text:p text:style-name="Text_20_body"><text:a xlink:type="simple" xlink:href="https://studie.famvisser.net/doku.php?id=johannes5" text:style-name="Internet_20_link" text:visited-style-name="Visited_20_Internet_20_Link">Johannes 5:19-20 </text:a> <text:line-break/>
Jezus dan antwoordde en zeide tot hen: Voorwaar, voorwaar, Ik zeg u, de Zoon kan niets doen van Zichzelf, of Hij moet het de Vader zien doen; want wat deze doet, dat doet ook de Zoon evenzo. 20 Want de Vader heeft de Zoon lief en toont Hem al wat Hij zelf doet, en Hij zal Hem grotere werken tonen dan deze, opdat gij u verwondert.</text:p>
      <text:p text:style-name="Text_20_body"><text:span text:style-name="Emphasis">3. God de Vader openbaart Zichzelf <text:span text:style-name="underline">door</text:span> de Zoon</text:span></text:p>
      <text:p text:style-name="Text_20_body"><text:a xlink:type="simple" xlink:href="https://studie.famvisser.net/doku.php?id=johannes1" text:style-name="Internet_20_link" text:visited-style-name="Visited_20_Internet_20_Link">Johannes 1:18 </text:a> <text:line-break/>
Niemand heeft ooit God gezien; de eniggeboren Zoon, die aan de boezem des Vaders is, die heeft Hem doen kennen.</text:p>
      <text:p text:style-name="Text_20_body"><text:a xlink:type="simple" xlink:href="https://studie.famvisser.net/doku.php?id=johannes14" text:style-name="Internet_20_link" text:visited-style-name="Visited_20_Internet_20_Link">Johannes 14:9-11 </text:a> <text:line-break/>
Jezus zeide tot hem: Ben Ik zolang bij u, Filippus, en kent gij Mij niet? Wie Mij gezien heeft, heeft de Vader gezien; hoe zegt gij dan: Toon ons de Vader? 10 Gelooft gij niet, dat Ik in de Vader ben en de Vader in Mij is? De woorden, die Ik tot u spreek, zeg Ik uit Mijzelf niet; maar de Vader, die in Mij blijft, doet zijn werken. 11 Gelooft Mij, dat Ik in de Vader ben en de Vader in Mij is: of anders, gelooft om de werken zelf.</text:p>
      <text:p text:style-name="Text_20_body"><text:line-break/><text:span text:style-name="Strong_20_Emphasis">De eerste keer dat Ahava in de Bijbel voorkomt</text:span></text:p>
      <text:p text:style-name="Text_20_body">De eerste keer dat dit woord (stam is : <text:a xlink:type="simple" xlink:href="https://biblehub.com/hebrew/157.htm" text:style-name="Internet_20_link" text:visited-style-name="Visited_20_Internet_20_Link">Ahav</text:a>) voorkomt in de Bijbel is in <text:a xlink:type="simple" xlink:href="https://studie.famvisser.net/doku.php?id=genesis22" text:style-name="Internet_20_link" text:visited-style-name="Visited_20_Internet_20_Link">Genesis 22:2</text:a>.</text:p>
      <text:p text:style-name="Preformatted_20_Text">En Hij zeide: Neem toch uw zoon, uw enige, die gij liefhebt, Isaak, en ga naar het land Moria, <text:line-break/>en offer hem daar tot een brandoffer op een der bergen die Ik u noemen zal.</text:p>
      <text:p text:style-name="Text_20_body">Deze tekst onthult wat Ahavah betekend!</text:p>
      <text:p text:style-name="Text_20_body">Het is geen toeval dat het woord LIEFDE, <text:span text:style-name="Emphasis">Ahavah</text:span> juist hier in de Bijbel wordt gebruikt, het heeft te maken met een Vader en een zoon (Avraham en Yitzchak). <text:line-break/>
Een zoon waar de vader onbeschrijfelijk veel van houd. Die zoon moet hij nu offeren? <text:line-break/>
Avraham is bereid om zijn zoon te offeren, maar Gods liefde is groter, Hij geeft zijn eigen Zoon.</text:p>
      <text:p text:style-name="Text_20_body"><text:a xlink:type="simple" xlink:href="https://studie.famvisser.net/doku.php?id=johannes3" text:style-name="Internet_20_link" text:visited-style-name="Visited_20_Internet_20_Link">Johannes 3:16 </text:a> <text:line-break/>
Want alzo lief heeft God de wereld gehad, dat Hij zijn eniggeboren Zoon gegeven heeft, opdat een ieder, die in Hem gelooft, niet verloren ga, maar eeuwig leven hebbe.</text:p>
      <text:p text:style-name="Text_20_body">Wanneer je de twee letters Hee uit het Woord Ahavah, blijven de letters Aleph en de Beet over. Die vormen het woord Av, dat betekend vader. <text:line-break/>
Het is het beeld van de sterke leider van het huis, de vader. Voeg nu Hee, de Heilige Geest, toe en je hebt het volledige beeld van LIEFDE. <text:line-break/></text:p>
      <text:p text:style-name="Preformatted_20_Text">Één Woord dat de Vader de Zoon en de Heilige Geest verklaart.</text:p>
      <text:p text:style-name="Text_20_body"><text:line-break/><text:span text:style-name="Strong_20_Emphasis">En hoe laat God zijn liefde voor de mensheid zien?</text:span></text:p>
      <text:p text:style-name="Text_20_body"><text:a xlink:type="simple" xlink:href="https://studie.famvisser.net/doku.php?id=johannes3" text:style-name="Internet_20_link" text:visited-style-name="Visited_20_Internet_20_Link">Johannes 3:14-15 </text:a> <text:line-break/>
En gelijk Mozes de slang in de woestijn verhoogd heeft, zo moet ook de Zoon des mensen verhoogd worden, 15 opdat een ieder, die gelooft, in Hem eeuwig leven hebbe.</text:p>
      <text:p text:style-name="Text_20_body">Dit is de manier waarop God de wereld heeft liefgehad. Geloof in hem en je zult niet verloren gaan. <text:line-break/>
Ontvang zijn liefde en neem deel aan eeuwig leven.</text:p>
      <text:p text:style-name="Text_20_body">Als je het allemaal naar de essentie terugbrengt, is dit de betekenis van het Hebreeuwse woord Ahavah, <text:a xlink:type="simple" xlink:href="https://studie.famvisser.net/doku.php?id=1johannes" text:style-name="Internet_20_link" text:visited-style-name="Visited_20_Internet_20_Link">1Johannes 4:7-8 </text:a>.</text:p>
      <text:p text:style-name="Text_20_body"><text:span text:style-name="Emphasis"><text:span text:style-name="underline"><text:span text:style-name="Strong_20_Emphasis">Wie niet liefheeft, kent God niet, want God is liefde.</text:span></text:span></text:span></text:p>
      <text:p text:style-name="Text_20_body"><text:a xlink:type="simple" xlink:href="https://studie.famvisser.net/doku.php?id=mattheus22" text:style-name="Internet_20_link" text:visited-style-name="Visited_20_Internet_20_Link">Mattheus 22:37-39 </text:a> <text:line-break/>
Hij (Yeshua) zeide tot hem: Gij zult de Here, uw God, <text:a xlink:type="simple" xlink:href="https://biblehub.com/greek/25.htm" text:style-name="Internet_20_link" text:visited-style-name="Visited_20_Internet_20_Link">G25 liefhebben</text:a> met geheel uw hart en met geheel uw ziel en met geheel uw verstand. 38 Dit is het grote en eerste gebod. 39 Het tweede, daaraan gelijk, is: Gij zult uw naaste <text:a xlink:type="simple" xlink:href="https://biblehub.com/greek/25.htm" text:style-name="Internet_20_link" text:visited-style-name="Visited_20_Internet_20_Link">G25 liefhebben</text:a> als uzelf.</text:p>
      <text:p text:style-name="Text_20_body">Dit is uit <text:a xlink:type="simple" xlink:href="https://studie.famvisser.net/doku.php?id=deuteronomium6" text:style-name="Internet_20_link" text:visited-style-name="Visited_20_Internet_20_Link">Deuteronomium 6:5 </text:a> <text:line-break/>
Gij zult de Here, uw God, <text:a xlink:type="simple" xlink:href="https://biblehub.com/hebrew/157.htm" text:style-name="Internet_20_link" text:visited-style-name="Visited_20_Internet_20_Link">H157 liefhebben</text:a> met geheel uw hart en met geheel uw ziel en met geheel uw kracht.</text:p>
      <text:p text:style-name="Text_20_body">en <text:a xlink:type="simple" xlink:href="https://studie.famvisser.net/doku.php?id=leviticus19" text:style-name="Internet_20_link" text:visited-style-name="Visited_20_Internet_20_Link">Leviticus 19:18 </text:a> <text:line-break/>
Gij zult niet wraakzuchtig en haatdragend zijn tegenover de kinderen van uw volk, maar uw naaste <text:a xlink:type="simple" xlink:href="https://biblehub.com/hebrew/157.htm" text:style-name="Internet_20_link" text:visited-style-name="Visited_20_Internet_20_Link">H157 liefhebben</text:a> als uzelf: Ik ben de Here.</text:p>
      <text:p text:style-name="Text_20_body"><text:line-break/><text:span text:style-name="Strong_20_Emphasis">God's liefde voor ons</text:span></text:p>
      <text:p text:style-name="Text_20_body">1 Johannes 4:8</text:p>
      <text:p text:style-name="Preformatted_20_Text">Wie niet liefheeft, kent God niet, want God is liefde.</text:p>
      <text:p text:style-name="Text_20_body">1 Johannes 4:19</text:p>
      <text:p text:style-name="Preformatted_20_Text">Wij hebben lief, omdat Hij ons eerst heeft liefgehad.</text:p>
      <text:p text:style-name="Text_20_body">Johannes 3:16</text:p>
      <text:p text:style-name="Preformatted_20_Text">16 Want alzo lief heeft God de wereld gehad, dat Hij zijn eniggeboren Zoon gegeven heeft, opdat een ieder, <text:line-break/>die in Hem gelooft, niet verloren ga, maar eeuwig leven hebbe.<text:line-break/>17 Want God heeft zijn Zoon niet in de wereld gezonden, opdat Hij de wereld veroordele, <text:line-break/>maar opdat de wereld door Hem behouden worde.<text:line-break/>18 Wie in Hem gelooft, wordt niet veroordeeld; wie niet gelooft, is reeds veroordeeld, <text:line-break/>omdat hij niet heeft geloofd in de naam van de eniggeboren Zoon van God.</text:p>
      <text:p text:style-name="Text_20_body">Johannes 15:9</text:p>
      <text:p text:style-name="Preformatted_20_Text">Gelijk de Vader Mij heeft liefgehad, heb ook Ik u liefgehad; blijft in mijn liefde.</text:p>
      <text:p text:style-name="Text_20_body">Romeinen 5:8</text:p>
      <text:p text:style-name="Preformatted_20_Text">God echter bewijst zijn liefde jegens ons, doordat Christus, toen wij nog zondaren waren, voor ons gestorven is.</text:p>
      <text:p text:style-name="Text_20_body">1 Johannes 4:9-10</text:p>
      <text:p text:style-name="Preformatted_20_Text">9 Hierin is de liefde Gods jegens ons geopenbaard, dat God zijn eniggeboren Zoon gezonden heeft in de wereld, <text:line-break/>opdat wij zouden leven door Hem.<text:line-break/>10 Hierin is de liefde, niet dat wij God liefgehad hebben, maar dat Hij ons heeft liefgehad en zijn Zoon gezonden heeft <text:line-break/>als een verzoening voor onze zonden.</text:p>
      <text:p text:style-name="Text_20_body">1Johannes 4:16-18</text:p>
      <text:p text:style-name="Preformatted_20_Text">16 En wij hebben de liefde onderkend en geloofd, die God jegens ons heeft. <text:line-break/>God is liefde, en wie in de liefde blijft, blijft in God en God blijft in hem.<text:line-break/>17 Hierin is de liefde bij ons volmaakt geworden, dat wij vrijmoedigheid hebben op de dag des oordeels, <text:line-break/>want gelijk Hij is, zijn ook wij in deze wereld.<text:line-break/>18 Er is in de liefde geen vrees, maar de volmaakte liefde drijft de vrees uit; <text:line-break/>want de vrees houdt verband met straf en wie vreest, is niet volmaakt in de liefde.</text:p>
      <text:p text:style-name="Text_20_body"><text:line-break/><text:span text:style-name="Strong_20_Emphasis">Onze liefde voor God</text:span>
Deuteronomium 6:5</text:p>
      <text:p text:style-name="Preformatted_20_Text">Gij zult Yahwèh, uw God, liefhebben met geheel uw hart en met geheel uw ziel en met geheel uw kracht.</text:p>
      <text:p text:style-name="Text_20_body">Mattheus 22:36-38</text:p>
      <text:p text:style-name="Preformatted_20_Text">36 Meester, wat is het grote gebod in de wet?<text:line-break/>37 Hij zeide tot hem: Gij zult de Here, uw God, liefhebben met geheel uw hart en met geheel uw ziel <text:line-break/>en met geheel uw verstand. <text:line-break/>38 Dit is het grote en eerste gebod.</text:p>
      <text:p text:style-name="Text_20_body">Johannes 15:10</text:p>
      <text:p text:style-name="Preformatted_20_Text">Indien gij mijn geboden bewaart, zult gij in mijn liefde blijven, <text:line-break/>gelijk Ik de geboden mijns Vaders bewaard heb en blijf in zijn liefde.</text:p>
      <text:p text:style-name="Text_20_body">1 Johannes 4:19</text:p>
      <text:p text:style-name="Preformatted_20_Text">Wij hebben lief, omdat Hij ons eerst heeft liefgehad.</text:p>
      <text:p text:style-name="Text_20_body"><text:line-break/><text:span text:style-name="Strong_20_Emphasis">Onze liefde voor de ander</text:span></text:p>
      <text:p text:style-name="Text_20_body">Leviticus 19:18</text:p>
      <text:p text:style-name="Preformatted_20_Text">Gij zult niet wraakzuchtig en haatdragend zijn tegenover de kinderen van uw volk, <text:line-break/>maar uw naaste liefhebben als uzelf: Ik ben de Here.</text:p>
      <text:p text:style-name="Text_20_body">Mattheus 22:39</text:p>
      <text:p text:style-name="Preformatted_20_Text">Het tweede, daaraan gelijk, is: Gij zult uw naaste [[https://biblehub.com/greek/25.htm|G25 liefhebben]] als uzelf.<text:s text:c="2"/></text:p>
      <text:p text:style-name="Text_20_body">Deuteronomium 30:11-14</text:p>
      <text:p text:style-name="Preformatted_20_Text">11 Want dit gebod, dat ik u heden opleg, is niet te moeilijk voor u en het is niet ver weg.<text:line-break/>12 Het is niet in de hemel, zodat gij zoudt moeten zeggen: <text:line-break/>Wie zal opstijgen ten hemel, het voor ons halen, en het ons doen horen opdat wij het volbrengen?<text:line-break/>13 En het is niet aan de overkant der zee, zodat gij zoudt moeten zeggen: <text:line-break/>Wie zal oversteken naar de overkant der zee, het voor ons halen, en het ons doen horen opdat wij het volbrengen?<text:line-break/>14 Maar dit woord is zeer dicht bij u, in uw mond en in uw hart, om het te volbrengen.</text:p>
      <text:p text:style-name="Text_20_body">Mattheus 5:43-44</text:p>
      <text:p text:style-name="Preformatted_20_Text">43 Gij hebt gehoord, dat er gezegd is: Gij zult uw naaste liefhebben en uw vijand zult gij haten.<text:line-break/>44 Maar Ik zeg u: Hebt uw vijanden lief en bidt voor wie u vervolgen,</text:p>
      <text:p text:style-name="Text_20_body">Johannes 13:34-35</text:p>
      <text:p text:style-name="Preformatted_20_Text">34 Een nieuw gebod geef Ik u, dat gij elkander liefhebt; gelijk Ik u liefgehad heb, dat gij ook elkander liefhebt.<text:line-break/>35 Hieraan zullen allen weten, dat gij discipelen van Mij zijt, indien gij liefde hebt onder elkander.</text:p>
      <text:p text:style-name="Text_20_body">Johannes 15:12-13</text:p>
      <text:p text:style-name="Preformatted_20_Text">12 Dit is mijn gebod, dat gij elkander liefhebt, gelijk Ik u heb liefgehad.<text:line-break/>13 Niemand heeft grotere liefde, dan dat hij zijn leven inzet voor zijn vrienden.</text:p>
      <text:p text:style-name="Text_20_body">Johannes 17:20-23</text:p>
      <text:p text:style-name="Preformatted_20_Text">20 En Ik bid niet alleen voor dezen, maar ook voor hen, die door hun woord in Mij geloven,<text:line-break/>21 Opdat zij allen een zijn, gelijk Gij, Vader, in Mij en Ik in U, dat ook zij in Ons zijn; <text:line-break/>opdat de wereld gelove, dat Gij Mij gezonden hebt.<text:line-break/>22 En de heerlijkheid, die Gij Mij gegeven hebt, heb Ik hun gegeven, opdat zij een zijn, gelijk Wij een zijn:<text:line-break/>23 Ik in hen en Gij in Mij, dat zij volmaakt zijn tot een, opdat de wereld erkenne, <text:line-break/>dat Gij Mij gezonden hebt, en dat Gij hen liefgehad hebt, gelijk Gij Mij liefgehad hebt.</text:p>
      <text:p text:style-name="Text_20_body">1 Corinthe 13</text:p>
      <text:p text:style-name="Preformatted_20_Text">1 Al ware het, dat ik met de tongen der mensen en der engelen sprak, maar had de liefde niet, <text:line-break/>ik ware schallend koper of een rinkelende cimbaal.<text:line-break/>2 Al ware het, dat ik profetische gaven had, en alle geheimenissen en alles, wat te weten is, wist, <text:line-break/>en al het geloof had, zodat ik bergen verzette, maar ik had de liefde niet, ik ware niets.<text:line-break/>3 Al ware het, dat ik al wat ik heb tot spijs uitdeelde, en al ware het, dat ik mijn lichaam gaf om te worden verbrand, <text:line-break/>maar had de liefde niet, het baatte mij niets.<text:line-break/><text:line-break/>4 De liefde is lankmoedig, de liefde is goedertieren, zij is niet afgunstig, <text:line-break/>de liefde praalt niet, zij is niet opgeblazen,<text:line-break/>5 Zij kwetst niemands gevoel, zij zoekt zichzelf niet, zij wordt niet verbitterd, zij rekent het kwade niet toe.<text:line-break/>6 Zij is niet blijde over ongerechtigheid, maar zij is blijde met de waarheid.<text:line-break/>7 Alles bedekt zij, alles gelooft zij, alles hoopt zij, alles verdraagt zij.<text:line-break/><text:line-break/>8 De liefde vergaat nimmermeer; maar profetieën, zij zullen afgedaan hebben; <text:line-break/>tongen, zij zullen verstommen; kennis, zij zal afgedaan hebben.<text:line-break/>9 Want onvolkomen is ons kennen en onvolkomen ons profeteren.<text:line-break/>10 Doch, als het volmaakte komt, zal het onvolkomene afgedaan hebben.<text:line-break/><text:line-break/>11 Toen ik een kind was, sprak ik als een kind, voelde ik als een kind, overlegde ik als een kind. <text:line-break/>Nu ik een man ben geworden, heb ik afgelegd wat kinderlijk was.<text:line-break/>12 Want nu zien wij nog door een spiegel, in raadselen, doch straks van aangezicht tot aangezicht. <text:line-break/>Nu ken ik onvolkomen, maar dan zal ik ten volle kennen, zoals ik zelf gekend ben.<text:line-break/><text:line-break/>13 Zo blijven dan: Geloof, hoop en liefde, deze drie, maar de meeste van deze is de liefde.</text:p>
      <text:p text:style-name="Text_20_body">1 Johannes 4:7-8</text:p>
      <text:p text:style-name="Preformatted_20_Text">7 Geliefden, laten wij elkander liefhebben, want de liefde is uit God; <text:line-break/>en een ieder, die liefheeft, is uit God geboren en kent God.<text:line-break/>8 Wie niet liefheeft, kent God niet, want God is liefde.</text:p>
      <text:p text:style-name="Text_20_body">1 Johannes 4:11</text:p>
      <text:p text:style-name="Preformatted_20_Text">Geliefden, indien God ons zo heeft liefgehad, behoren ook wij elkander lief te hebben.</text:p>
      <text:p text:style-name="Text_20_body">1 Johannes 4:19</text:p>
      <text:p text:style-name="Preformatted_20_Text">Wij hebben lief, omdat Hij ons eerst heeft liefgehad.</text:p>
      <text:p text:style-name="Text_20_body">1 Johannes 4:20-21</text:p>
      <text:p text:style-name="Preformatted_20_Text">20 Indien iemand zegt: Ik heb God lief, doch zijn broeder haat, dan is hij een leugenaar; <text:line-break/>want wie zijn broeder, die hij gezien heeft, niet liefheeft, kan [ook] God, die hij niet gezien heeft, niet liefhebben.<text:line-break/>21 En dit gebod hebben wij van Hem: Wie God liefheeft, moet ook zijn broeder liefheb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woorden-ahava</dc:title>
  </office:meta>
</office:document-meta>
</file>