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feze1-18"/><text:bookmark-start text:name="__RefHeading___efeze_118_1"/><text:bookmark-start text:name="efeze_118"/>Efeze 1:18<text:bookmark-end text:name="__RefHeading___efeze_118_1"/><text:bookmark-end text:name="efeze_118"/></text:h>
      <text:p text:style-name="Text_20_body">“Verlichte ogen”</text:p>
      <table:table table:style-name="Table">
        <table:table-column/>
        <table:table-row>
          <table:table-cell office:value-type="string" table:style-name="tablecell">
            <text:p text:style-name="tablealignleft">Psalm 13:4 Aanschouw toch, antwoord mij, Here, mijn God! Verlicht mijn ogen, opdat ik niet inslape ten dode;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Psalm 19:9 De bevelen des Heren zijn waarachtig, zij verheugen het hart; het gebod des Heren is louter, het verlicht de og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1-18</dc:title>
  </office:meta>
</office:document-meta>
</file>