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kuhelp"/><text:bookmark-start text:name="__RefHeading___dokuwiki_help_1"/><text:bookmark-start text:name="dokuwiki_help"/>Dokuwiki Help<text:bookmark-end text:name="__RefHeading___dokuwiki_help_1"/><text:bookmark-end text:name="dokuwiki_help"/></text:h>
      <text:list text:style-name="List_20_1" text:continue-numbering="false">
        <text:list-item>
          <text:p text:style-name="LastListParagraph_List_20_1_Content_First"> <text:a xlink:type="simple" xlink:href="https://studie.famvisser.net/doku.php?id=tab" text:style-name="Internet_20_link" text:visited-style-name="Visited_20_Internet_20_Link">https://www.dokuwiki.org/plugin:targetlink|Open in new TAB</text:a></text:p>
        </text:list-item>
      </text:list>
      <text:p text:style-name="Text_20_body"><text:a xlink:type="simple" xlink:href="https://www.dokuwiki.org/plugin:targetlink" text:style-name="Internet_20_link" text:visited-style-name="Visited_20_Internet_20_Link">https://www.dokuwiki.org/plugin:targetlink</text:a><text:line-break/>
<text:a xlink:type="simple" xlink:href="https://www.dokuwiki.org/wiki:syntax" text:style-name="Internet_20_link" text:visited-style-name="Visited_20_Internet_20_Link">Syntax</text:a><text:line-break/></text:p>
      <text:h text:style-name="Heading_20_4" text:outline-level="4"><text:bookmark-start text:name="__RefHeading___formating_2"/><text:bookmark-start text:name="formating"/>Formating<text:bookmark-end text:name="__RefHeading___formating_2"/><text:bookmark-end text:name="formating"/></text:h>
      <text:p text:style-name="Text_20_body"><text:span text:style-name="Source_20_Text">MONOSPACED/monospaced</text:span>
<text:line-break/>Sub<text:span text:style-name="sub">script</text:span>
<text:line-break/>Super<text:span text:style-name="sup">script</text:span>
<text:line-break/><text:span text:style-name="del">doorgehaald</text:span></text:p>
      <text:p text:style-name="Preformatted_20_Text">''monospaced''<text:line-break/>Sub&lt;sub&gt;script&lt;/sub&gt;<text:line-break/>Super&lt;sup&gt;script&lt;/sup&gt;<text:line-break/>&lt;del&gt;doorgehaald&lt;/del&gt;</text:p>
      <text:h text:style-name="Heading_20_4" text:outline-level="4"><text:bookmark-start text:name="__RefHeading___tabellen_3"/><text:bookmark-start text:name="tabellen"/>tabellen<text:bookmark-end text:name="__RefHeading___tabellen_3"/><text:bookmark-end text:name="tabellen"/></text:h>
      <text:p text:style-name="Text_20_body"><text:a xlink:type="simple" xlink:href="https://studie.famvisser.net/doku.php?id=testtabel" text:style-name="Internet_20_link" text:visited-style-name="Visited_20_Internet_20_Link">testtabel</text:a></text:p>
      <text:h text:style-name="Heading_20_4" text:outline-level="4"><text:bookmark-start text:name="__RefHeading___table_of_content_4"/><text:bookmark-start text:name="table_of_content"/>Table Of Content<text:bookmark-end text:name="__RefHeading___table_of_content_4"/><text:bookmark-end text:name="table_of_content"/></text:h>
      <text:p text:style-name="Text_20_body"><text:a xlink:type="simple" xlink:href="https://www.dokuwiki.org/toc" text:style-name="Internet_20_link" text:visited-style-name="Visited_20_Internet_20_Link">Turning off TOC</text:a></text:p>
      <text:p text:style-name="Text_20_body">De TOC kan uitgezet worden door boven in de pagina de onderstaande  parameter op te nemen: </text:p>
      <text:p text:style-name="Preformatted_20_Text">~~NOTOC~~ </text:p>
      <text:p text:style-name="Text_20_body">Matthew 16:21-28 (LSB)</text:p>
      <text:p text:style-name="Text_20_body">21 From that time Jesus began to show His disciples that He must go to Jerusalem,</text:p>
      <text:h text:style-name="Heading_20_4" text:outline-level="4"><text:bookmark-start text:name="__RefHeading___colors_kleuren_5"/><text:bookmark-start text:name="colors_kleuren"/>Colors, kleuren<text:bookmark-end text:name="__RefHeading___colors_kleuren_5"/><text:bookmark-end text:name="colors_kleuren"/></text:h>
      <text:p text:style-name="Text_20_body"><text:span text:style-name="">text</text:span><text:line-break/>
<text:span text:style-name="">text</text:span><text:line-break/>
<text:span text:style-name="">text</text:span><text:line-break/>
<text:span text:style-name="">text</text:span><text:line-break/>
<text:span text:style-name="">text</text:span><text:line-break/>
<text:span text:style-name="">text</text:span><text:line-break/>
<text:span text:style-name="">Alleen de achtergrond lichtgrijs</text:span></text:p>
      <text:p text:style-name="Preformatted_20_Text"><text:s text:c="2"/>&lt;color green&gt;text&lt;/color&gt;<text:line-break/><text:s text:c="2"/>&lt;color blue/lightgrey&gt;text&lt;/color&gt;<text:line-break/><text:s text:c="2"/>&lt;color #FF0000&gt;text&lt;/color&gt;<text:line-break/><text:s text:c="2"/>&lt;color /#FFff00&gt;text&lt;/color&gt;<text:line-break/><text:s text:c="2"/>&lt;color rgb(80%,0%,0%)/rgb(100%,80%,100%)&gt;text&lt;/color&gt;<text:line-break/><text:s text:c="2"/>&lt;color hsl(120,100%,30%):hsl(180,50%,90%)&gt;text&lt;/color&gt;<text:line-break/><text:s text:c="2"/>&lt;color /#FBFAF9&gt;Alleen de achtergrond lichtgrijs&lt;/color&gt;</text:p>
      <text:p text:style-name="Text_20_body">use Gpick to select color from page/im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kuhelp</dc:title>
  </office:meta>
</office:document-meta>
</file>