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3505f9694e1b6c749bd51bc3d44d12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jb_parasha"/><text:bookmark-start text:name="__RefHeading___parashot_indeling_volgens_de_complete_jewish_bible_1"/><text:bookmark-start text:name="parashot_indeling_volgens_de_complete_jewish_bible"/>Parashot, indeling volgens de Complete Jewish Bible<text:bookmark-end text:name="__RefHeading___parashot_indeling_volgens_de_complete_jewish_bible_1"/><text:bookmark-end text:name="parashot_indeling_volgens_de_complete_jewish_bible"/></text:h>
      <text:p text:style-name="Text_20_body"><draw:frame draw:style-name="media" draw:name="0" text:anchor-type="as-char" draw:z-index="0" svg:width="5.2916666666667cm" svg:height="2.2560299869622cm"><draw:image xlink:href="Pictures/a3505f9694e1b6c749bd51bc3d44d124.jpg" xlink:type="simple" xlink:show="embed" xlink:actuate="onLoad"/></draw:frame><text:line-break/>
<text:a xlink:type="simple" xlink:href="https://nl.wikipedia.org/wiki/Parasja" text:style-name="Internet_20_link" text:visited-style-name="Visited_20_Internet_20_Link"> Wikipedia over de 54 parashot</text:a><text:line-break/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arashah                            </text:p>
          </table:table-cell>
          <table:table-cell office:value-type="string" table:style-name="tableheader"/>
          <table:table-cell office:value-type="string" table:style-name="tableheader">
            <text:p text:style-name="Table_20_Heading"> Torah                </text:p>
          </table:table-cell>
          <table:table-cell office:value-type="string" table:style-name="tableheader"/>
          <table:table-cell office:value-type="string" table:style-name="tableheader">
            <text:p text:style-name="Table_20_Heading"> Haftarah               </text:p>
          </table:table-cell>
          <table:table-cell office:value-type="string" table:style-name="tableheader"/>
          <table:table-cell office:value-type="string" table:style-name="tableheader">
            <text:p text:style-name="Table_20_Heading"> B'rit Hadashah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bereshit" text:style-name="Internet_20_link" text:visited-style-name="Visited_20_Internet_20_Link"> Bereshit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Gen.1:1–6:8           </text:p>
          </table:table-cell>
          <table:table-cell office:value-type="string" table:style-name="tablecell"/>
          <table:table-cell office:value-type="string" table:style-name="tablecell">
            <text:p text:style-name="tablealignleft"> Jes.42:5–43:10         </text:p>
          </table:table-cell>
          <table:table-cell office:value-type="string" table:style-name="tablecell"/>
          <table:table-cell office:value-type="string" table:style-name="tablecell">
            <text:p text:style-name="tablealignleft"> Mt.1:1-17; 19:3-9; Mr.10:1-12; Lu.3:23-38; Jo.1:1-18; 1Co.6:15-20; 15:35-58; Ro.5:12-21; Ef.5:21-32; Col.1:14-17; 1Tim.2:11-15; Heb.1:1-3; 3:7-4:11; 11:1-7; 2Pe:3:3-14; Op.21:1-5; 22:1-5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noach" text:style-name="Internet_20_link" text:visited-style-name="Visited_20_Internet_20_Link"> Noach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Gen.6:9–11:32         </text:p>
          </table:table-cell>
          <table:table-cell office:value-type="string" table:style-name="tablecell"/>
          <table:table-cell office:value-type="string" table:style-name="tablecell">
            <text:p text:style-name="tablealignleft"> Jes.54:1–55:5          </text:p>
          </table:table-cell>
          <table:table-cell office:value-type="string" table:style-name="tablecell"/>
          <table:table-cell office:value-type="string" table:style-name="tablecell">
            <text:p text:style-name="tablealignleft"> Mt.24:36-44; Lu.17:26-37; Han.2:1-16; 1Pe.3:18-22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lech-lecha" text:style-name="Internet_20_link" text:visited-style-name="Visited_20_Internet_20_Link"> Lech-Lecha    </text:a> </text:p>
          </table:table-cell>
          <table:table-cell office:value-type="string" table:style-name="tablecell"/>
          <table:table-cell office:value-type="string" table:style-name="tablecell">
            <text:p text:style-name="tablealignleft">Gen.12:1–17:27        </text:p>
          </table:table-cell>
          <table:table-cell office:value-type="string" table:style-name="tablecell"/>
          <table:table-cell office:value-type="string" table:style-name="tablecell">
            <text:p text:style-name="tablealignleft"> Jes.40:27–41:16        </text:p>
          </table:table-cell>
          <table:table-cell office:value-type="string" table:style-name="tablecell"/>
          <table:table-cell office:value-type="string" table:style-name="tablecell">
            <text:p text:style-name="tablealignleft"> Han.7:1-8; Ro.3:19-5:6; Gal.3:15-18; 5:1-6; Col.2:11-15; Heb.7:1-19; 11:8-12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vayera" text:style-name="Internet_20_link" text:visited-style-name="Visited_20_Internet_20_Link"> Vayera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Gen.18:1–22:24        </text:p>
          </table:table-cell>
          <table:table-cell office:value-type="string" table:style-name="tablecell"/>
          <table:table-cell office:value-type="string" table:style-name="tablecell">
            <text:p text:style-name="tablealignleft"> 2Kon.4:1–37            </text:p>
          </table:table-cell>
          <table:table-cell office:value-type="string" table:style-name="tablecell"/>
          <table:table-cell office:value-type="string" table:style-name="tablecell">
            <text:p text:style-name="tablealignleft"> Lu.17:26-37; Ro.9:6-9; Gal.4:21-31; Heb.6:13-20; 11:13-19; Jak.2.14-24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chayei-sara" text:style-name="Internet_20_link" text:visited-style-name="Visited_20_Internet_20_Link"> Chayei Sara   </text:a> </text:p>
          </table:table-cell>
          <table:table-cell office:value-type="string" table:style-name="tablecell"/>
          <table:table-cell office:value-type="string" table:style-name="tablecell">
            <text:p text:style-name="tablealignleft">Gen.23:1–25:18        </text:p>
          </table:table-cell>
          <table:table-cell office:value-type="string" table:style-name="tablecell"/>
          <table:table-cell office:value-type="string" table:style-name="tablecell">
            <text:p text:style-name="tablealignleft"> 1Kon.1:1–31            </text:p>
          </table:table-cell>
          <table:table-cell office:value-type="string" table:style-name="tablecell"/>
          <table:table-cell office:value-type="string" table:style-name="tablecell">
            <text:p text:style-name="tablealignleft"> Mt.8:19-22; 27:3-10; Lu.9:57-62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toldot" text:style-name="Internet_20_link" text:visited-style-name="Visited_20_Internet_20_Link"> Toldot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Gen.25:19–28:9        </text:p>
          </table:table-cell>
          <table:table-cell office:value-type="string" table:style-name="tablecell"/>
          <table:table-cell office:value-type="string" table:style-name="tablecell">
            <text:p text:style-name="tablealignleft"> Mal.1:1–2:7            </text:p>
          </table:table-cell>
          <table:table-cell office:value-type="string" table:style-name="tablecell"/>
          <table:table-cell office:value-type="string" table:style-name="tablecell">
            <text:p text:style-name="tablealignleft"> Ro.9:6-16; Heb.11:20; 12:14-17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vayetzei" text:style-name="Internet_20_link" text:visited-style-name="Visited_20_Internet_20_Link"> Vayetzei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Gen.28:10–32:3(2)*    </text:p>
          </table:table-cell>
          <table:table-cell office:value-type="string" table:style-name="tablecell"/>
          <table:table-cell office:value-type="string" table:style-name="tablecell">
            <text:p text:style-name="tablealignleft"> Hos.12:13(12)–14:10(9)*</text:p>
          </table:table-cell>
          <table:table-cell office:value-type="string" table:style-name="tablecell"/>
          <table:table-cell office:value-type="string" table:style-name="tablecell">
            <text:p text:style-name="tablealignleft"> Joh.1:43-51;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vayishlach" text:style-name="Internet_20_link" text:visited-style-name="Visited_20_Internet_20_Link"> Vayishlach    </text:a> </text:p>
          </table:table-cell>
          <table:table-cell office:value-type="string" table:style-name="tablecell"/>
          <table:table-cell office:value-type="string" table:style-name="tablecell">
            <text:p text:style-name="tablealignleft">Gen.32:4(3)–36:43*    </text:p>
          </table:table-cell>
          <table:table-cell office:value-type="string" table:style-name="tablecell"/>
          <table:table-cell office:value-type="string" table:style-name="tablecell">
            <text:p text:style-name="tablealignleft"> Hos.11:7-12:12         </text:p>
          </table:table-cell>
          <table:table-cell office:value-type="string" table:style-name="tablecell"/>
          <table:table-cell office:value-type="string" table:style-name="tablecell">
            <text:p text:style-name="tablealignleft"> 1Co.5:11-13; Op.7:1-12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vayeshev" text:style-name="Internet_20_link" text:visited-style-name="Visited_20_Internet_20_Link"> Vayeshev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Gen.37:1–40:23        </text:p>
          </table:table-cell>
          <table:table-cell office:value-type="string" table:style-name="tablecell"/>
          <table:table-cell office:value-type="string" table:style-name="tablecell">
            <text:p text:style-name="tablealignleft"> Amos2:6–3:8            </text:p>
          </table:table-cell>
          <table:table-cell office:value-type="string" table:style-name="tablecell"/>
          <table:table-cell office:value-type="string" table:style-name="tablecell">
            <text:p text:style-name="tablealignleft"> Han.7:9-16;  9-10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miketz" text:style-name="Internet_20_link" text:visited-style-name="Visited_20_Internet_20_Link"> Miketz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Gen.41:1–44:17        </text:p>
          </table:table-cell>
          <table:table-cell office:value-type="string" table:style-name="tablecell"/>
          <table:table-cell office:value-type="string" table:style-name="tablecell">
            <text:p text:style-name="tablealignleft"> 1Kon.3:15-4:1          </text:p>
          </table:table-cell>
          <table:table-cell office:value-type="string" table:style-name="tablecell"/>
          <table:table-cell office:value-type="string" table:style-name="tablecell">
            <text:p text:style-name="tablealignleft"> Han.7:9-16;  11-12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vayigash" text:style-name="Internet_20_link" text:visited-style-name="Visited_20_Internet_20_Link"> Vayigash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Gen.44:18–47:27       </text:p>
          </table:table-cell>
          <table:table-cell office:value-type="string" table:style-name="tablecell"/>
          <table:table-cell office:value-type="string" table:style-name="tablecell">
            <text:p text:style-name="tablealignleft"> Eze.37:15–28           </text:p>
          </table:table-cell>
          <table:table-cell office:value-type="string" table:style-name="tablecell"/>
          <table:table-cell office:value-type="string" table:style-name="tablecell">
            <text:p text:style-name="tablealignleft"> Han.7:9-16;  13-15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vayechi" text:style-name="Internet_20_link" text:visited-style-name="Visited_20_Internet_20_Link"> Vayechi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Gen.47:28–50:26       </text:p>
          </table:table-cell>
          <table:table-cell office:value-type="string" table:style-name="tablecell"/>
          <table:table-cell office:value-type="string" table:style-name="tablecell">
            <text:p text:style-name="tablealignleft"> 1Kon.2:1–12            </text:p>
          </table:table-cell>
          <table:table-cell office:value-type="string" table:style-name="tablecell"/>
          <table:table-cell office:value-type="string" table:style-name="tablecell">
            <text:p text:style-name="tablealignleft"> Han.7:9-16;  16-17;  Heb.11:21-22; 1Pe.1:3-9; 2:11-17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shemot" text:style-name="Internet_20_link" text:visited-style-name="Visited_20_Internet_20_Link"> Shemot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Exo.1:1–6:1           </text:p>
          </table:table-cell>
          <table:table-cell office:value-type="string" table:style-name="tablecell"/>
          <table:table-cell office:value-type="string" table:style-name="tablecell">
            <text:p text:style-name="tablealignleft"> Jes.27:6–28:13,29:22–23</text:p>
          </table:table-cell>
          <table:table-cell office:value-type="string" table:style-name="tablecell"/>
          <table:table-cell office:value-type="string" table:style-name="tablecell">
            <text:p text:style-name="tablealignleft"> Mt.22:23-33; 41-46; Mr.12:18-27; 35-37; Lu.20:27-44; Han.3:12-15; 5:27-32; 7:17-36; 22:12-16; 24:14-16; Heb.11:23-26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va_era" text:style-name="Internet_20_link" text:visited-style-name="Visited_20_Internet_20_Link"> Va'era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Exo.6:2–9:35          </text:p>
          </table:table-cell>
          <table:table-cell office:value-type="string" table:style-name="tablecell"/>
          <table:table-cell office:value-type="string" table:style-name="tablecell">
            <text:p text:style-name="tablealignleft"> Ez.28:25-29:21         </text:p>
          </table:table-cell>
          <table:table-cell office:value-type="string" table:style-name="tablecell"/>
          <table:table-cell office:value-type="string" table:style-name="tablecell">
            <text:p text:style-name="tablealignleft"> Ro.9:14-17; 2Co.6:14-7:1;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bo" text:style-name="Internet_20_link" text:visited-style-name="Visited_20_Internet_20_Link"> Bo   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Exo.10:1–13:16        </text:p>
          </table:table-cell>
          <table:table-cell office:value-type="string" table:style-name="tablecell"/>
          <table:table-cell office:value-type="string" table:style-name="tablecell">
            <text:p text:style-name="tablealignleft"> Jer.46:13–28           </text:p>
          </table:table-cell>
          <table:table-cell office:value-type="string" table:style-name="tablecell"/>
          <table:table-cell office:value-type="string" table:style-name="tablecell">
            <text:p text:style-name="tablealignleft"> Lu.2:22-24; Jo.19:31-37; Han.13:16-17; Op.8:6-9:12; 16:1-21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beshalach" text:style-name="Internet_20_link" text:visited-style-name="Visited_20_Internet_20_Link"> Beshalach     </text:a> </text:p>
          </table:table-cell>
          <table:table-cell office:value-type="string" table:style-name="tablecell"/>
          <table:table-cell office:value-type="string" table:style-name="tablecell">
            <text:p text:style-name="tablealignleft">Exo.13:17–17:16       </text:p>
          </table:table-cell>
          <table:table-cell office:value-type="string" table:style-name="tablecell"/>
          <table:table-cell office:value-type="string" table:style-name="tablecell">
            <text:p text:style-name="tablealignleft"> Ri.4:4–5:31            </text:p>
          </table:table-cell>
          <table:table-cell office:value-type="string" table:style-name="tablecell"/>
          <table:table-cell office:value-type="string" table:style-name="tablecell">
            <text:p text:style-name="tablealignleft"> Lu.2:22-24; Jo.6:25-35; 19:31-37; 1Co.10:1-13; 2Co.8:1-15; Op.15:1-4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yitro" text:style-name="Internet_20_link" text:visited-style-name="Visited_20_Internet_20_Link"> Yitro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Exo.18:1–20:23        </text:p>
          </table:table-cell>
          <table:table-cell office:value-type="string" table:style-name="tablecell"/>
          <table:table-cell office:value-type="string" table:style-name="tablecell">
            <text:p text:style-name="tablealignleft"> Jes.6:1–7:6,9:5–6(6–7)*</text:p>
          </table:table-cell>
          <table:table-cell office:value-type="string" table:style-name="tablecell"/>
          <table:table-cell office:value-type="string" table:style-name="tablecell">
            <text:p text:style-name="tablealignleft"> Mt.5:21-30; 15:1-11; 19:16-30; Mr.7:5-15; 10:17-31; Lu.18:18-30; Han.6:1-7; Ro.2:17-29; 7:7-12; 13:8-10; Ef.6:1-3; 1Tim.3:1-14; 2Tim.2:2; Ti.1:5-9; Heb.12:18-29; Jak.2:8-13; 1Pe.2:9-10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mishpatim" text:style-name="Internet_20_link" text:visited-style-name="Visited_20_Internet_20_Link"> Mishpatim     </text:a> </text:p>
          </table:table-cell>
          <table:table-cell office:value-type="string" table:style-name="tablecell"/>
          <table:table-cell office:value-type="string" table:style-name="tablecell">
            <text:p text:style-name="tablealignleft">Exo.21:1–24:18        </text:p>
          </table:table-cell>
          <table:table-cell office:value-type="string" table:style-name="tablecell"/>
          <table:table-cell office:value-type="string" table:style-name="tablecell">
            <text:p text:style-name="tablealignleft"> Jer.34:8-22            </text:p>
          </table:table-cell>
          <table:table-cell office:value-type="string" table:style-name="tablecell"/>
          <table:table-cell office:value-type="string" table:style-name="tablecell">
            <text:p text:style-name="tablealignleft"> Mt.5:38-42; 15:1-20; 33:25-26; Mr.7:1-23; Han.23:1-11; Heb.9:15-22; 10:28-39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terumah" text:style-name="Internet_20_link" text:visited-style-name="Visited_20_Internet_20_Link"> Terumah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Exo.25:1–27:19        </text:p>
          </table:table-cell>
          <table:table-cell office:value-type="string" table:style-name="tablecell"/>
          <table:table-cell office:value-type="string" table:style-name="tablecell">
            <text:p text:style-name="tablealignleft"> 1Kon.5:26(12)–6:13*    </text:p>
          </table:table-cell>
          <table:table-cell office:value-type="string" table:style-name="tablecell"/>
          <table:table-cell office:value-type="string" table:style-name="tablecell">
            <text:p text:style-name="tablealignleft"> Heb.8:1-6; 9:23-24; 10:1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tetzaveh" text:style-name="Internet_20_link" text:visited-style-name="Visited_20_Internet_20_Link"> Tetzaveh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Exo.27:20–30:10       </text:p>
          </table:table-cell>
          <table:table-cell office:value-type="string" table:style-name="tablecell"/>
          <table:table-cell office:value-type="string" table:style-name="tablecell">
            <text:p text:style-name="tablealignleft"> Ez.43:10-27;           </text:p>
          </table:table-cell>
          <table:table-cell office:value-type="string" table:style-name="tablecell"/>
          <table:table-cell office:value-type="string" table:style-name="tablecell">
            <text:p text:style-name="tablealignleft"> Fil.4:10-20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ki-tisa" text:style-name="Internet_20_link" text:visited-style-name="Visited_20_Internet_20_Link"> Ki Tisa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Exo.30:11–34:35       </text:p>
          </table:table-cell>
          <table:table-cell office:value-type="string" table:style-name="tablecell"/>
          <table:table-cell office:value-type="string" table:style-name="tablecell">
            <text:p text:style-name="tablealignleft"> 1Kon.18:1-39           </text:p>
          </table:table-cell>
          <table:table-cell office:value-type="string" table:style-name="tablecell"/>
          <table:table-cell office:value-type="string" table:style-name="tablecell">
            <text:p text:style-name="tablealignleft"> Lu.11:14-20; Han.7:35-8:1; 1Co.10:1-13; 2Co.3:1-18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vayakhel" text:style-name="Internet_20_link" text:visited-style-name="Visited_20_Internet_20_Link"> Vayakhel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Exo.35:1–38:20        </text:p>
          </table:table-cell>
          <table:table-cell office:value-type="string" table:style-name="tablecell"/>
          <table:table-cell office:value-type="string" table:style-name="tablecell">
            <text:p text:style-name="tablealignleft"> 1Kon.7:40-50           </text:p>
          </table:table-cell>
          <table:table-cell office:value-type="string" table:style-name="tablecell"/>
          <table:table-cell office:value-type="string" table:style-name="tablecell">
            <text:p text:style-name="tablealignleft"> 2Co.9:1-15; Heb.9:1-14; Op.11:1-13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pekudei" text:style-name="Internet_20_link" text:visited-style-name="Visited_20_Internet_20_Link"> Pekudei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Exo.38:21-40:38       </text:p>
          </table:table-cell>
          <table:table-cell office:value-type="string" table:style-name="tablecell"/>
          <table:table-cell office:value-type="string" table:style-name="tablecell">
            <text:p text:style-name="tablealignleft"> 1Kon.7:51-8:21         </text:p>
          </table:table-cell>
          <table:table-cell office:value-type="string" table:style-name="tablecell"/>
          <table:table-cell office:value-type="string" table:style-name="tablecell">
            <text:p text:style-name="tablealignleft"> Op.15:5-8;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vayikra" text:style-name="Internet_20_link" text:visited-style-name="Visited_20_Internet_20_Link"> Vayikra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Lev.1:1–5:26(6:7)*    </text:p>
          </table:table-cell>
          <table:table-cell office:value-type="string" table:style-name="tablecell"/>
          <table:table-cell office:value-type="string" table:style-name="tablecell">
            <text:p text:style-name="tablealignleft"> Jes.43:21-44:23;       </text:p>
          </table:table-cell>
          <table:table-cell office:value-type="string" table:style-name="tablecell"/>
          <table:table-cell office:value-type="string" table:style-name="tablecell">
            <text:p text:style-name="tablealignleft"> Ro.8:1-13; Heb.10:1-14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tzav" text:style-name="Internet_20_link" text:visited-style-name="Visited_20_Internet_20_Link"> Tzav 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Lev.6:1(8)–8:36*      </text:p>
          </table:table-cell>
          <table:table-cell office:value-type="string" table:style-name="tablecell"/>
          <table:table-cell office:value-type="string" table:style-name="tablecell">
            <text:p text:style-name="tablealignleft"> Jer.7:21-8:3;  9:22-23 </text:p>
          </table:table-cell>
          <table:table-cell office:value-type="string" table:style-name="tablecell"/>
          <table:table-cell office:value-type="string" table:style-name="tablecell">
            <text:p text:style-name="tablealignleft"> Mr.12:28-34;  Ro.12:1-2; 1Co10:14-23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shmini" text:style-name="Internet_20_link" text:visited-style-name="Visited_20_Internet_20_Link"> Shmini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Lev.9:1–11:47         </text:p>
          </table:table-cell>
          <table:table-cell office:value-type="string" table:style-name="tablecell"/>
          <table:table-cell office:value-type="string" table:style-name="tablecell">
            <text:p text:style-name="tablealignleft"> 2Sam.6:1-7:17          </text:p>
          </table:table-cell>
          <table:table-cell office:value-type="string" table:style-name="tablecell"/>
          <table:table-cell office:value-type="string" table:style-name="tablecell">
            <text:p text:style-name="tablealignleft"> Mr.7:1-23;  Han.5:1-11; 10:1-35; 2Co.6:14-7:1; Ga.2:11-16; 1Pe.1:14-16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tazria" text:style-name="Internet_20_link" text:visited-style-name="Visited_20_Internet_20_Link"> Tazria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Lev.12:1–15:33        </text:p>
          </table:table-cell>
          <table:table-cell office:value-type="string" table:style-name="tablecell"/>
          <table:table-cell office:value-type="string" table:style-name="tablecell">
            <text:p text:style-name="tablealignleft"> 2Kon.4:42-5:19         </text:p>
          </table:table-cell>
          <table:table-cell office:value-type="string" table:style-name="tablecell"/>
          <table:table-cell office:value-type="string" table:style-name="tablecell">
            <text:p text:style-name="tablealignleft"> Mt.8:1-4; 11:2-6; Mr.1:40-45; Lu.2:22-24;5:12-16; 7:18-23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metzora" text:style-name="Internet_20_link" text:visited-style-name="Visited_20_Internet_20_Link"> Metzora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Lev.14:1-15:33        </text:p>
          </table:table-cell>
          <table:table-cell office:value-type="string" table:style-name="tablecell"/>
          <table:table-cell office:value-type="string" table:style-name="tablecell">
            <text:p text:style-name="tablealignleft"> 2Ko.7:3-20             </text:p>
          </table:table-cell>
          <table:table-cell office:value-type="string" table:style-name="tablecell"/>
          <table:table-cell office:value-type="string" table:style-name="tablecell">
            <text:p text:style-name="tablealignleft"> Mt.9:20-26; Mr.5:24b-34; Lu.8:42b-48; Heb.13:4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achrei-mot" text:style-name="Internet_20_link" text:visited-style-name="Visited_20_Internet_20_Link"> Achrei Mot    </text:a> </text:p>
          </table:table-cell>
          <table:table-cell office:value-type="string" table:style-name="tablecell"/>
          <table:table-cell office:value-type="string" table:style-name="tablecell">
            <text:p text:style-name="tablealignleft">Lev.16:1–20:27        </text:p>
          </table:table-cell>
          <table:table-cell office:value-type="string" table:style-name="tablecell"/>
          <table:table-cell office:value-type="string" table:style-name="tablecell">
            <text:p text:style-name="tablealignleft"> Ez.22:1-19             </text:p>
          </table:table-cell>
          <table:table-cell office:value-type="string" table:style-name="tablecell"/>
          <table:table-cell office:value-type="string" table:style-name="tablecell">
            <text:p text:style-name="tablealignleft"> Ro.3:19-28; 9:30-10:13; 1Co.5:1-13; 1Co.2:1-11; Ga.3:10-14; Heb.7:23-10:25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kedoshim" text:style-name="Internet_20_link" text:visited-style-name="Visited_20_Internet_20_Link"> Kedoshim     </text:a> </text:p>
          </table:table-cell>
          <table:table-cell office:value-type="string" table:style-name="tablecell"/>
          <table:table-cell office:value-type="string" table:style-name="tablecell">
            <text:p text:style-name="tablealignleft">Lev.19:1-20:27        </text:p>
          </table:table-cell>
          <table:table-cell office:value-type="string" table:style-name="tablecell"/>
          <table:table-cell office:value-type="string" table:style-name="tablecell">
            <text:p text:style-name="tablealignleft"> Am.9:7-15              </text:p>
          </table:table-cell>
          <table:table-cell office:value-type="string" table:style-name="tablecell"/>
          <table:table-cell office:value-type="string" table:style-name="tablecell">
            <text:p text:style-name="tablealignleft"> Mt.5:33-37; 5:43-48; 15:1-11; 19:16-30; 22:33-40; Mr.7:1-23; 12:28-34; Lu.10:25-37; Ro.13:8-10; Ga.5:13-26; Jak.2:1-9; 1Pe.1:13-21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emor" text:style-name="Internet_20_link" text:visited-style-name="Visited_20_Internet_20_Link"> Emor 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Lev.21:1–24:23        </text:p>
          </table:table-cell>
          <table:table-cell office:value-type="string" table:style-name="tablecell"/>
          <table:table-cell office:value-type="string" table:style-name="tablecell">
            <text:p text:style-name="tablealignleft"> Eze.44:15–31           </text:p>
          </table:table-cell>
          <table:table-cell office:value-type="string" table:style-name="tablecell"/>
          <table:table-cell office:value-type="string" table:style-name="tablecell">
            <text:p text:style-name="tablealignleft"> Mt.5:38-42; Ga.3:26-29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behar" text:style-name="Internet_20_link" text:visited-style-name="Visited_20_Internet_20_Link"> Behar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Lev.25:1–26:2         </text:p>
          </table:table-cell>
          <table:table-cell office:value-type="string" table:style-name="tablecell"/>
          <table:table-cell office:value-type="string" table:style-name="tablecell">
            <text:p text:style-name="tablealignleft"> Jer.32:6-27            </text:p>
          </table:table-cell>
          <table:table-cell office:value-type="string" table:style-name="tablecell"/>
          <table:table-cell office:value-type="string" table:style-name="tablecell">
            <text:p text:style-name="tablealignleft"> Lu.4:16-21; 1Co.7:21-24; Ga.6:7-10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bechukotai" text:style-name="Internet_20_link" text:visited-style-name="Visited_20_Internet_20_Link"> Bechukotai   </text:a> </text:p>
          </table:table-cell>
          <table:table-cell office:value-type="string" table:style-name="tablecell"/>
          <table:table-cell office:value-type="string" table:style-name="tablecell">
            <text:p text:style-name="tablealignleft">Lev.26:3-27:34        </text:p>
          </table:table-cell>
          <table:table-cell office:value-type="string" table:style-name="tablecell"/>
          <table:table-cell office:value-type="string" table:style-name="tablecell">
            <text:p text:style-name="tablealignleft"> Jer.16:19-17:14        </text:p>
          </table:table-cell>
          <table:table-cell office:value-type="string" table:style-name="tablecell"/>
          <table:table-cell office:value-type="string" table:style-name="tablecell">
            <text:p text:style-name="tablealignleft"> Joh.14:15-21; 15:10-12; 1Johannes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bamidbar" text:style-name="Internet_20_link" text:visited-style-name="Visited_20_Internet_20_Link"> Bamidbar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Num.1:1–4:20          </text:p>
          </table:table-cell>
          <table:table-cell office:value-type="string" table:style-name="tablecell"/>
          <table:table-cell office:value-type="string" table:style-name="tablecell">
            <text:p text:style-name="tablealignleft"> Hos.2:1(1:10)–22(20)*  </text:p>
          </table:table-cell>
          <table:table-cell office:value-type="string" table:style-name="tablecell"/>
          <table:table-cell office:value-type="string" table:style-name="tablecell">
            <text:p text:style-name="tablealignleft"> Lu.2:1-7; 1Co.12:12-31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nasso" text:style-name="Internet_20_link" text:visited-style-name="Visited_20_Internet_20_Link"> Nasso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Num.4:21–7:89         </text:p>
          </table:table-cell>
          <table:table-cell office:value-type="string" table:style-name="tablecell"/>
          <table:table-cell office:value-type="string" table:style-name="tablecell">
            <text:p text:style-name="tablealignleft"> Ri.13:2–25             </text:p>
          </table:table-cell>
          <table:table-cell office:value-type="string" table:style-name="tablecell"/>
          <table:table-cell office:value-type="string" table:style-name="tablecell">
            <text:p text:style-name="tablealignleft"> Joh.7:53-8:11; Han.21:17-32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beha_alotcha" text:style-name="Internet_20_link" text:visited-style-name="Visited_20_Internet_20_Link"> Beha'alotcha  </text:a> </text:p>
          </table:table-cell>
          <table:table-cell office:value-type="string" table:style-name="tablecell"/>
          <table:table-cell office:value-type="string" table:style-name="tablecell">
            <text:p text:style-name="tablealignleft">Num.8:1–12:16         </text:p>
          </table:table-cell>
          <table:table-cell office:value-type="string" table:style-name="tablecell"/>
          <table:table-cell office:value-type="string" table:style-name="tablecell">
            <text:p text:style-name="tablealignleft"> Zec.2:14(10)–4:7*      </text:p>
          </table:table-cell>
          <table:table-cell office:value-type="string" table:style-name="tablecell"/>
          <table:table-cell office:value-type="string" table:style-name="tablecell">
            <text:p text:style-name="tablealignleft"> Joh.19:31-37; Heb.3:1-6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shelach-lecha" text:style-name="Internet_20_link" text:visited-style-name="Visited_20_Internet_20_Link"> Sh'lach Lecha </text:a> </text:p>
          </table:table-cell>
          <table:table-cell office:value-type="string" table:style-name="tablecell"/>
          <table:table-cell office:value-type="string" table:style-name="tablecell">
            <text:p text:style-name="tablealignleft">Num.13:1–15:41        </text:p>
          </table:table-cell>
          <table:table-cell office:value-type="string" table:style-name="tablecell"/>
          <table:table-cell office:value-type="string" table:style-name="tablecell">
            <text:p text:style-name="tablealignleft"> Joz.2:1–24             </text:p>
          </table:table-cell>
          <table:table-cell office:value-type="string" table:style-name="tablecell"/>
          <table:table-cell office:value-type="string" table:style-name="tablecell">
            <text:p text:style-name="tablealignleft"> Heb.3:7-9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korach" text:style-name="Internet_20_link" text:visited-style-name="Visited_20_Internet_20_Link"> Korach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Num.16:1–18:32        </text:p>
          </table:table-cell>
          <table:table-cell office:value-type="string" table:style-name="tablecell"/>
          <table:table-cell office:value-type="string" table:style-name="tablecell">
            <text:p text:style-name="tablealignleft"> 1Sam.11:14-12:22       </text:p>
          </table:table-cell>
          <table:table-cell office:value-type="string" table:style-name="tablecell"/>
          <table:table-cell office:value-type="string" table:style-name="tablecell">
            <text:p text:style-name="tablealignleft"> 2Tim.2:8-21; Judas1-25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chukat" text:style-name="Internet_20_link" text:visited-style-name="Visited_20_Internet_20_Link"> Chukat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Num.19:1–22:1         </text:p>
          </table:table-cell>
          <table:table-cell office:value-type="string" table:style-name="tablecell"/>
          <table:table-cell office:value-type="string" table:style-name="tablecell">
            <text:p text:style-name="tablealignleft"> Ri.11:1–33             </text:p>
          </table:table-cell>
          <table:table-cell office:value-type="string" table:style-name="tablecell"/>
          <table:table-cell office:value-type="string" table:style-name="tablecell">
            <text:p text:style-name="tablealignleft"> Joh.3:9-21; 4:3-30; 12:27-50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balak" text:style-name="Internet_20_link" text:visited-style-name="Visited_20_Internet_20_Link"> Balak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Num.22:2–25:9         </text:p>
          </table:table-cell>
          <table:table-cell office:value-type="string" table:style-name="tablecell"/>
          <table:table-cell office:value-type="string" table:style-name="tablecell">
            <text:p text:style-name="tablealignleft"> Mic.5:6(7)–6:8*        </text:p>
          </table:table-cell>
          <table:table-cell office:value-type="string" table:style-name="tablecell"/>
          <table:table-cell office:value-type="string" table:style-name="tablecell">
            <text:p text:style-name="tablealignleft"> 2Pe.2:1-22; Judas11; Op.2:14-15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pinchas" text:style-name="Internet_20_link" text:visited-style-name="Visited_20_Internet_20_Link"> Pinchas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Num.25:10–30:1(29:40)*</text:p>
          </table:table-cell>
          <table:table-cell office:value-type="string" table:style-name="tablecell"/>
          <table:table-cell office:value-type="string" table:style-name="tablecell">
            <text:p text:style-name="tablealignleft"> 1Kon.18:46-19:21       </text:p>
          </table:table-cell>
          <table:table-cell office:value-type="string" table:style-name="tablecell"/>
          <table:table-cell office:value-type="string" table:style-name="tablecell">
            <text:p text:style-name="tablealignleft"> Mt.26:1-30; Mk.14:1-26; Lu.22:1-20; Joh.2:13-22; 7:1,13,37-39;11:55-12:1; 13:1; 18:28;,39;19:14; Han.2:1-21; 12:3-4; 20:5-6,16; 27:9-11; 1Co.5:6-8; 16:8; Heb.11:28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matot" text:style-name="Internet_20_link" text:visited-style-name="Visited_20_Internet_20_Link"> Matot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Num.30:2(1)–36:13*    </text:p>
          </table:table-cell>
          <table:table-cell office:value-type="string" table:style-name="tablecell"/>
          <table:table-cell office:value-type="string" table:style-name="tablecell">
            <text:p text:style-name="tablealignleft"> Jer.1:1-2:3            </text:p>
          </table:table-cell>
          <table:table-cell office:value-type="string" table:style-name="tablecell"/>
          <table:table-cell office:value-type="string" table:style-name="tablecell">
            <text:p text:style-name="tablealignleft"> Mt.5:33-37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masei" text:style-name="Internet_20_link" text:visited-style-name="Visited_20_Internet_20_Link"> Masei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Num.33:1-36:13        </text:p>
          </table:table-cell>
          <table:table-cell office:value-type="string" table:style-name="tablecell"/>
          <table:table-cell office:value-type="string" table:style-name="tablecell">
            <text:p text:style-name="tablealignleft"> Jer.2:4-28; 3:4        </text:p>
          </table:table-cell>
          <table:table-cell office:value-type="string" table:style-name="tablecell"/>
          <table:table-cell office:value-type="string" table:style-name="tablecell">
            <text:p text:style-name="tablealignleft"> Jak.4:12-12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devarim" text:style-name="Internet_20_link" text:visited-style-name="Visited_20_Internet_20_Link"> Devarim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Deut.1:1–3:22         </text:p>
          </table:table-cell>
          <table:table-cell office:value-type="string" table:style-name="tablecell"/>
          <table:table-cell office:value-type="string" table:style-name="tablecell">
            <text:p text:style-name="tablealignleft"> Jes.1:1–27             </text:p>
          </table:table-cell>
          <table:table-cell office:value-type="string" table:style-name="tablecell"/>
          <table:table-cell office:value-type="string" table:style-name="tablecell">
            <text:p text:style-name="tablealignleft"> Joh.15:1-11; Heb.3:7-4:11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vaetchanan" text:style-name="Internet_20_link" text:visited-style-name="Visited_20_Internet_20_Link"> Vaetchanan    </text:a> </text:p>
          </table:table-cell>
          <table:table-cell office:value-type="string" table:style-name="tablecell"/>
          <table:table-cell office:value-type="string" table:style-name="tablecell">
            <text:p text:style-name="tablealignleft">Deut.3:23–7:11        </text:p>
          </table:table-cell>
          <table:table-cell office:value-type="string" table:style-name="tablecell"/>
          <table:table-cell office:value-type="string" table:style-name="tablecell">
            <text:p text:style-name="tablealignleft"> Jes.40:1–26            </text:p>
          </table:table-cell>
          <table:table-cell office:value-type="string" table:style-name="tablecell"/>
          <table:table-cell office:value-type="string" table:style-name="tablecell">
            <text:p text:style-name="tablealignleft"> Mt.4:1-11; 22:33-40; Mr.12:28-34; Lu.4:1-13; 10:25-37; Han.13:13-43; Ro.3:27-31; 1Tim.2:4-6; Jak.2:14-26 plus alles van Parasja17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eikev" text:style-name="Internet_20_link" text:visited-style-name="Visited_20_Internet_20_Link"> Eikev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Deut.7:12–11:25       </text:p>
          </table:table-cell>
          <table:table-cell office:value-type="string" table:style-name="tablecell"/>
          <table:table-cell office:value-type="string" table:style-name="tablecell">
            <text:p text:style-name="tablealignleft"> Jes.49:14–51:3         </text:p>
          </table:table-cell>
          <table:table-cell office:value-type="string" table:style-name="tablecell"/>
          <table:table-cell office:value-type="string" table:style-name="tablecell">
            <text:p text:style-name="tablealignleft"> Mt.4:1-11; Lu.4:1-13; Jak.5:7-11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re_eh" text:style-name="Internet_20_link" text:visited-style-name="Visited_20_Internet_20_Link"> Re'eh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Deut.11:26–16:17      </text:p>
          </table:table-cell>
          <table:table-cell office:value-type="string" table:style-name="tablecell"/>
          <table:table-cell office:value-type="string" table:style-name="tablecell">
            <text:p text:style-name="tablealignleft"> Jes.54:11-55:5         </text:p>
          </table:table-cell>
          <table:table-cell office:value-type="string" table:style-name="tablecell"/>
          <table:table-cell office:value-type="string" table:style-name="tablecell">
            <text:p text:style-name="tablealignleft"> 1Co.5:9-13; 1Joh.4:1-6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shoftim" text:style-name="Internet_20_link" text:visited-style-name="Visited_20_Internet_20_Link"> Shoftim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Deut.16:18–21:9       </text:p>
          </table:table-cell>
          <table:table-cell office:value-type="string" table:style-name="tablecell"/>
          <table:table-cell office:value-type="string" table:style-name="tablecell">
            <text:p text:style-name="tablealignleft"> Jes.51:12–53:12        </text:p>
          </table:table-cell>
          <table:table-cell office:value-type="string" table:style-name="tablecell"/>
          <table:table-cell office:value-type="string" table:style-name="tablecell">
            <text:p text:style-name="tablealignleft"> Mt.5:38-42; 18:15-20; Han.3:13-26; 7:35-53; 1Co.5:9-13; 1Tim.5:17-22; Heb.10:28-31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ki-teitzei" text:style-name="Internet_20_link" text:visited-style-name="Visited_20_Internet_20_Link"> Ki Teitzei    </text:a> </text:p>
          </table:table-cell>
          <table:table-cell office:value-type="string" table:style-name="tablecell"/>
          <table:table-cell office:value-type="string" table:style-name="tablecell">
            <text:p text:style-name="tablealignleft">Deut.21:10–25:19      </text:p>
          </table:table-cell>
          <table:table-cell office:value-type="string" table:style-name="tablecell"/>
          <table:table-cell office:value-type="string" table:style-name="tablecell">
            <text:p text:style-name="tablealignleft"> Jes.53:13-54:1–10      </text:p>
          </table:table-cell>
          <table:table-cell office:value-type="string" table:style-name="tablecell"/>
          <table:table-cell office:value-type="string" table:style-name="tablecell">
            <text:p text:style-name="tablealignleft"> Mt.5:31-32; 19:3-12; 22:23-32; Mk.10:2-12; 12:18-27; Lu.20:27-38; 1Co.9:4-18; Ga.3:9-14; 1Tim.5:17-18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ki-tavo" text:style-name="Internet_20_link" text:visited-style-name="Visited_20_Internet_20_Link"> Ki Tavo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Deut.26:1–29:8(9)*    </text:p>
          </table:table-cell>
          <table:table-cell office:value-type="string" table:style-name="tablecell"/>
          <table:table-cell office:value-type="string" table:style-name="tablecell">
            <text:p text:style-name="tablealignleft"> Jes.60:1–22            </text:p>
          </table:table-cell>
          <table:table-cell office:value-type="string" table:style-name="tablecell"/>
          <table:table-cell office:value-type="string" table:style-name="tablecell">
            <text:p text:style-name="tablealignleft"> Mt.13:1-23; Lu.21:1-4; Han.28:17-31; Ro.11:1-15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nitzavim" text:style-name="Internet_20_link" text:visited-style-name="Visited_20_Internet_20_Link"> Nitzavim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Deut.29:9(10)–30:20   </text:p>
          </table:table-cell>
          <table:table-cell office:value-type="string" table:style-name="tablecell"/>
          <table:table-cell office:value-type="string" table:style-name="tablecell">
            <text:p text:style-name="tablealignleft"> Jes.61:10-63:9         </text:p>
          </table:table-cell>
          <table:table-cell office:value-type="string" table:style-name="tablecell"/>
          <table:table-cell office:value-type="string" table:style-name="tablecell">
            <text:p text:style-name="tablealignleft"> Ro.9:30-10:13; Heb.12:14-15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vayeilech" text:style-name="Internet_20_link" text:visited-style-name="Visited_20_Internet_20_Link"> Vayeilech    </text:a> </text:p>
          </table:table-cell>
          <table:table-cell office:value-type="string" table:style-name="tablecell"/>
          <table:table-cell office:value-type="string" table:style-name="tablecell">
            <text:p text:style-name="tablealignleft">Deut.31:1-30          </text:p>
          </table:table-cell>
          <table:table-cell office:value-type="string" table:style-name="tablecell"/>
          <table:table-cell office:value-type="string" table:style-name="tablecell">
            <text:p text:style-name="tablealignleft"> Hos.14:2(1)-10(9);Mic.7:18-20; Joel.2:15-27 </text:p>
          </table:table-cell>
          <table:table-cell office:value-type="string" table:style-name="tablecell"/>
          <table:table-cell office:value-type="string" table:style-name="tablecell">
            <text:p text:style-name="tablealignleft"> Heb.13:5-8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ha_azinu" text:style-name="Internet_20_link" text:visited-style-name="Visited_20_Internet_20_Link"> Ha'Azinu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Deut.32:1–52          </text:p>
          </table:table-cell>
          <table:table-cell office:value-type="string" table:style-name="tablecell"/>
          <table:table-cell office:value-type="string" table:style-name="tablecell">
            <text:p text:style-name="tablealignleft"> 2Sam.22:1-51           </text:p>
          </table:table-cell>
          <table:table-cell office:value-type="string" table:style-name="tablecell"/>
          <table:table-cell office:value-type="string" table:style-name="tablecell">
            <text:p text:style-name="tablealignleft"> Ro.10:14-21; 12:14-21; Heb.12:28-29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_vezot-habracha" text:style-name="Internet_20_link" text:visited-style-name="Visited_20_Internet_20_Link"> V’Zot HaBracha</text:a> </text:p>
          </table:table-cell>
          <table:table-cell office:value-type="string" table:style-name="tablecell"/>
          <table:table-cell office:value-type="string" table:style-name="tablecell">
            <text:p text:style-name="tablealignleft">Deut.33:1–34:12       </text:p>
          </table:table-cell>
          <table:table-cell office:value-type="string" table:style-name="tablecell"/>
          <table:table-cell office:value-type="string" table:style-name="tablecell">
            <text:p text:style-name="tablealignleft"> Josh.1:1–18            </text:p>
          </table:table-cell>
          <table:table-cell office:value-type="string" table:style-name="tablecell"/>
          <table:table-cell office:value-type="string" table:style-name="tablecell">
            <text:p text:style-name="tablealignleft"> Mt.17:1-9; Mr.9:2-10; Lu.9:28-36; Judas3-4,8-1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jb_parasha</dc:title>
  </office:meta>
</office:document-meta>
</file>