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7533daa0b4a4bb20103785bd17d40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2koningen"/><text:bookmark-start text:name="__RefHeading___koningen_m_lakhim_bet_1"/><text:bookmark-start text:name="koningen_m_lakhim_bet"/>2 Koningen / M'lakhim Bet<text:bookmark-end text:name="__RefHeading___koningen_m_lakhim_bet_1"/><text:bookmark-end text:name="koningen_m_lakhim_bet"/></text:h>
      <text:p text:style-name="Text_20_body"><draw:frame draw:style-name="media" draw:name="0" text:anchor-type="as-char" draw:z-index="0" svg:width="5.2916666666667cm" svg:height="3.5801432291667cm"><draw:image xlink:href="Pictures/f7533daa0b4a4bb20103785bd17d407c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2koningen1" text:style-name="Internet_20_link" text:visited-style-name="Visited_20_Internet_20_Link"> 2koning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2" text:style-name="Internet_20_link" text:visited-style-name="Visited_20_Internet_20_Link"> 2koning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3" text:style-name="Internet_20_link" text:visited-style-name="Visited_20_Internet_20_Link"> 2koning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4" text:style-name="Internet_20_link" text:visited-style-name="Visited_20_Internet_20_Link"> 2koning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oningen5" text:style-name="Internet_20_link" text:visited-style-name="Visited_20_Internet_20_Link"> 2koning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6" text:style-name="Internet_20_link" text:visited-style-name="Visited_20_Internet_20_Link"> 2koning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7" text:style-name="Internet_20_link" text:visited-style-name="Visited_20_Internet_20_Link"> 2koning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8" text:style-name="Internet_20_link" text:visited-style-name="Visited_20_Internet_20_Link"> 2koning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oningen9" text:style-name="Internet_20_link" text:visited-style-name="Visited_20_Internet_20_Link"> 2koning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10" text:style-name="Internet_20_link" text:visited-style-name="Visited_20_Internet_20_Link"> 2koning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11" text:style-name="Internet_20_link" text:visited-style-name="Visited_20_Internet_20_Link"> 2koning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12" text:style-name="Internet_20_link" text:visited-style-name="Visited_20_Internet_20_Link"> 2koning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oningen13" text:style-name="Internet_20_link" text:visited-style-name="Visited_20_Internet_20_Link"> 2koning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14" text:style-name="Internet_20_link" text:visited-style-name="Visited_20_Internet_20_Link"> 2koning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15" text:style-name="Internet_20_link" text:visited-style-name="Visited_20_Internet_20_Link"> 2koning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16" text:style-name="Internet_20_link" text:visited-style-name="Visited_20_Internet_20_Link"> 2koning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oningen17" text:style-name="Internet_20_link" text:visited-style-name="Visited_20_Internet_20_Link"> 2koning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18" text:style-name="Internet_20_link" text:visited-style-name="Visited_20_Internet_20_Link"> 2koning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19" text:style-name="Internet_20_link" text:visited-style-name="Visited_20_Internet_20_Link"> 2koning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20" text:style-name="Internet_20_link" text:visited-style-name="Visited_20_Internet_20_Link"> 2koning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oningen21" text:style-name="Internet_20_link" text:visited-style-name="Visited_20_Internet_20_Link"> 2koningen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22" text:style-name="Internet_20_link" text:visited-style-name="Visited_20_Internet_20_Link"> 2koningen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23" text:style-name="Internet_20_link" text:visited-style-name="Visited_20_Internet_20_Link"> 2koningen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koningen24" text:style-name="Internet_20_link" text:visited-style-name="Visited_20_Internet_20_Link"> 2koningen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oningen25" text:style-name="Internet_20_link" text:visited-style-name="Visited_20_Internet_20_Link">2koningen 2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koningen</dc:title>
  </office:meta>
</office:document-meta>
</file>