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1kronieken"/><text:bookmark-start text:name="__RefHeading___kronieken_divrei_hayamiem_alef_1"/><text:bookmark-start text:name="kronieken_divrei_hayamiem_alef"/>1 Kronieken / Divrei HaYamiem Alef<text:bookmark-end text:name="__RefHeading___kronieken_divrei_hayamiem_alef_1"/><text:bookmark-end text:name="kronieken_divrei_hayamiem_alef"/></text:h>
      <text:p text:style-name="Text_20_body"><draw:frame draw:style-name="media" draw:name="0" text:anchor-type="as-char" draw:z-index="0" svg:width="5.2916666666667cm" svg:height="5.2916666666667cm"><draw:image xlink:href="/volume1/web/studienieuw/data/media/1kronieken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studie.famvisser.net/doku.php?id=1kronieken1" text:style-name="Internet_20_link" text:visited-style-name="Visited_20_Internet_20_Link"> 1kronieken 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1kronieken2" text:style-name="Internet_20_link" text:visited-style-name="Visited_20_Internet_20_Link"> 1kronieken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1kronieken3" text:style-name="Internet_20_link" text:visited-style-name="Visited_20_Internet_20_Link"> 1kronieken 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1kronieken4" text:style-name="Internet_20_link" text:visited-style-name="Visited_20_Internet_20_Link"> 1kronieken 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1kronieken5" text:style-name="Internet_20_link" text:visited-style-name="Visited_20_Internet_20_Link"> 1kronieken 5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1kronieken6" text:style-name="Internet_20_link" text:visited-style-name="Visited_20_Internet_20_Link"> 1kronieken 6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1kronieken7" text:style-name="Internet_20_link" text:visited-style-name="Visited_20_Internet_20_Link"> 1kronieken 7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1kronieken8" text:style-name="Internet_20_link" text:visited-style-name="Visited_20_Internet_20_Link"> 1kronieken 8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1kronieken9" text:style-name="Internet_20_link" text:visited-style-name="Visited_20_Internet_20_Link"> 1kronieken 9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1kronieken10" text:style-name="Internet_20_link" text:visited-style-name="Visited_20_Internet_20_Link"> 1kronieken 10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1kronieken11" text:style-name="Internet_20_link" text:visited-style-name="Visited_20_Internet_20_Link"> 1kronieken 11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1kronieken12" text:style-name="Internet_20_link" text:visited-style-name="Visited_20_Internet_20_Link"> 1kronieken 12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1kronieken13" text:style-name="Internet_20_link" text:visited-style-name="Visited_20_Internet_20_Link"> 1kronieken 13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1kronieken14" text:style-name="Internet_20_link" text:visited-style-name="Visited_20_Internet_20_Link"> 1kronieken 14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1kronieken15" text:style-name="Internet_20_link" text:visited-style-name="Visited_20_Internet_20_Link"> 1kronieken 15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1kronieken16" text:style-name="Internet_20_link" text:visited-style-name="Visited_20_Internet_20_Link"> 1kronieken 16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1kronieken17" text:style-name="Internet_20_link" text:visited-style-name="Visited_20_Internet_20_Link"> 1kronieken 17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1kronieken18" text:style-name="Internet_20_link" text:visited-style-name="Visited_20_Internet_20_Link"> 1kronieken 18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1kronieken19" text:style-name="Internet_20_link" text:visited-style-name="Visited_20_Internet_20_Link"> 1kronieken 19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1kronieken20" text:style-name="Internet_20_link" text:visited-style-name="Visited_20_Internet_20_Link"> 1kronieken 20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1kronieken21" text:style-name="Internet_20_link" text:visited-style-name="Visited_20_Internet_20_Link"> 1kronieken 2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1kronieken22" text:style-name="Internet_20_link" text:visited-style-name="Visited_20_Internet_20_Link"> 1kronieken 2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1kronieken23" text:style-name="Internet_20_link" text:visited-style-name="Visited_20_Internet_20_Link"> 1kronieken 2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1kronieken24" text:style-name="Internet_20_link" text:visited-style-name="Visited_20_Internet_20_Link"> 1kronieken 2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1kronieken25" text:style-name="Internet_20_link" text:visited-style-name="Visited_20_Internet_20_Link"> 1kronieken 25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1kronieken26" text:style-name="Internet_20_link" text:visited-style-name="Visited_20_Internet_20_Link"> 1kronieken 26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1kronieken27" text:style-name="Internet_20_link" text:visited-style-name="Visited_20_Internet_20_Link"> 1kronieken 27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1kronieken28" text:style-name="Internet_20_link" text:visited-style-name="Visited_20_Internet_20_Link"> 1kronieken 28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1kronieken29" text:style-name="Internet_20_link" text:visited-style-name="Visited_20_Internet_20_Link">1kronieken 29</text:a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1kronieken</dc:title>
  </office:meta>
</office:document-meta>
</file>