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a707c3beca6441889927a7b94f2c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koningen"/><text:bookmark-start text:name="__RefHeading___koningen_m_lackhim_alef_1"/><text:bookmark-start text:name="koningen_m_lackhim_alef"/>1 Koningen / M'lackhim Alef<text:bookmark-end text:name="__RefHeading___koningen_m_lackhim_alef_1"/><text:bookmark-end text:name="koningen_m_lackhim_alef"/></text:h>
      <text:p text:style-name="Text_20_body"><draw:frame draw:style-name="media" draw:name="0" text:anchor-type="as-char" draw:z-index="0" svg:width="2.6458333333333cm" svg:height="3.722104519774cm"><draw:image xlink:href="Pictures/2ca707c3beca6441889927a7b94f2c12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1" text:style-name="Internet_20_link" text:visited-style-name="Visited_20_Internet_20_Link"> 1koning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2" text:style-name="Internet_20_link" text:visited-style-name="Visited_20_Internet_20_Link"> 1koning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3" text:style-name="Internet_20_link" text:visited-style-name="Visited_20_Internet_20_Link"> 1koning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4" text:style-name="Internet_20_link" text:visited-style-name="Visited_20_Internet_20_Link"> 1koning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5" text:style-name="Internet_20_link" text:visited-style-name="Visited_20_Internet_20_Link"> 1koning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6" text:style-name="Internet_20_link" text:visited-style-name="Visited_20_Internet_20_Link"> 1koning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7" text:style-name="Internet_20_link" text:visited-style-name="Visited_20_Internet_20_Link"> 1koning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8" text:style-name="Internet_20_link" text:visited-style-name="Visited_20_Internet_20_Link"> 1koning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9" text:style-name="Internet_20_link" text:visited-style-name="Visited_20_Internet_20_Link"> 1koning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0" text:style-name="Internet_20_link" text:visited-style-name="Visited_20_Internet_20_Link"> 1koning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1" text:style-name="Internet_20_link" text:visited-style-name="Visited_20_Internet_20_Link"> 1koning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2" text:style-name="Internet_20_link" text:visited-style-name="Visited_20_Internet_20_Link"> 1koning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13" text:style-name="Internet_20_link" text:visited-style-name="Visited_20_Internet_20_Link"> 1koning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4" text:style-name="Internet_20_link" text:visited-style-name="Visited_20_Internet_20_Link"> 1koning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5" text:style-name="Internet_20_link" text:visited-style-name="Visited_20_Internet_20_Link"> 1koning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6" text:style-name="Internet_20_link" text:visited-style-name="Visited_20_Internet_20_Link"> 1koning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17" text:style-name="Internet_20_link" text:visited-style-name="Visited_20_Internet_20_Link"> 1koning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8" text:style-name="Internet_20_link" text:visited-style-name="Visited_20_Internet_20_Link"> 1koning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19" text:style-name="Internet_20_link" text:visited-style-name="Visited_20_Internet_20_Link"> 1koning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20" text:style-name="Internet_20_link" text:visited-style-name="Visited_20_Internet_20_Link"> 1koning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oningen21" text:style-name="Internet_20_link" text:visited-style-name="Visited_20_Internet_20_Link">1koningen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oningen22" text:style-name="Internet_20_link" text:visited-style-name="Visited_20_Internet_20_Link">1koningen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koningen</dc:title>
  </office:meta>
</office:document-meta>
</file>